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emf" manifest:media-type=""/>
  <manifest:file-entry manifest:full-path="media/image8.emf" manifest:media-type=""/>
  <manifest:file-entry manifest:full-path="media/image9.png" manifest:media-type="image/png"/>
  <manifest:file-entry manifest:full-path="media/image10.png" manifest:media-type="image/png"/>
  <manifest:file-entry manifest:full-path="media/image11.png" manifest:media-type="image/png"/>
  <manifest:file-entry manifest:full-path="media/image12.emf" manifest:media-type=""/>
  <manifest:file-entry manifest:full-path="media/image13.jpeg" manifest:media-type="image/jpeg"/>
  <manifest:file-entry manifest:full-path="media/image14.png" manifest:media-type="image/png"/>
  <manifest:file-entry manifest:full-path="media/image15.jpeg" manifest:media-type="image/jpeg"/>
  <manifest:file-entry manifest:full-path="media/image16.jpeg" manifest:media-type="image/jpeg"/>
  <manifest:file-entry manifest:full-path="media/image17.png" manifest:media-type="image/png"/>
  <manifest:file-entry manifest:full-path="media/image18.png" manifest:media-type="image/png"/>
  <manifest:file-entry manifest:full-path="media/image19.png" manifest:media-type="image/png"/>
  <manifest:file-entry manifest:full-path="media/image20.jpeg" manifest:media-type="image/jpeg"/>
  <manifest:file-entry manifest:full-path="media/image21.jpeg" manifest:media-type="image/jpeg"/>
  <manifest:file-entry manifest:full-path="media/image22.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settings.xml" manifest:media-type="text/xml"/>
  <manifest:file-entry manifest:full-path="styles.xml" manifest:media-type="text/xml"/>
  <manifest:file-entry manifest:full-path="media/image26.png" manifest:media-type="image/pn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paragraph" style:name="a2551">
      <style:paragraph-properties fo:line-height="100%" fo:text-align="left" style:tab-stop-distance="1in" fo:margin-left="0in" fo:margin-right="0in" fo:text-indent="0in" fo:margin-top="0.0347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2">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53">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1">
      <style:text-properties fo:font-variant="normal" fo:text-transform="none" fo:color="#0070c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54">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paragraph" style:name="a2555">
      <style:paragraph-properties fo:line-height="100%" fo:text-align="left" style:tab-stop-distance="1in" fo:margin-left="0in" fo:margin-right="0in" fo:text-indent="0in" fo:margin-top="0.0347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56">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57">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558">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836">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paragraph" style:name="a2559">
      <style:paragraph-properties fo:line-height="100%" fo:text-align="left" style:tab-stop-distance="1in" fo:margin-left="0in" fo:margin-right="0in" fo:text-indent="0in" fo:margin-top="0.0347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38">
      <style:text-properties fo:font-variant="normal" fo:text-transform="none" fo:color="#c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810">
      <style:text-properties fo:font-variant="normal" fo:text-transform="none"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5in" style:font-size-asian="0.75in" style:font-size-complex="0.75in" fo:letter-spacing="0in" fo:language="en" style:language-asian="zh" fo:country="US" style:country-asian="TW" fo:font-style="normal" style:font-style-asian="normal" style:font-style-complex="normal" fo:text-shadow="-0.00074in 0.04264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811">
      <style:text-properties fo:font-variant="normal" fo:text-transform="none"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5in" style:font-size-asian="0.75in" style:font-size-complex="0.75in" fo:letter-spacing="0in" fo:language="en" style:language-asian="zh" fo:country="US" style:country-asian="TW" fo:font-style="normal" style:font-style-asian="normal" style:font-style-complex="normal" fo:text-shadow="-0.00074in 0.04264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80">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12">
      <style:text-properties fo:font-variant="normal" fo:text-transform="none"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5in" style:font-size-asian="0.75in" style:font-size-complex="0.75in" fo:letter-spacing="0in" fo:language="en" style:language-asian="zh" fo:country="US" style:country-asian="TW" fo:font-style="normal" style:font-style-asian="normal" style:font-style-complex="normal" fo:text-shadow="-0.00074in 0.04264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81">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13">
      <style:text-properties fo:font-variant="normal" fo:text-transform="none"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5in" style:font-size-asian="0.75in" style:font-size-complex="0.75in" fo:letter-spacing="0in" fo:language="en" style:language-asian="zh" fo:country="US" style:country-asian="TW" fo:font-style="normal" style:font-style-asian="normal" style:font-style-complex="normal" fo:text-shadow="-0.00074in 0.04264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8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14">
      <style:text-properties fo:font-variant="normal" fo:text-transform="none"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5in" style:font-size-asian="0.75in" style:font-size-complex="0.75in" fo:letter-spacing="0in" fo:language="en" style:language-asian="zh" fo:country="US" style:country-asian="TW" fo:font-style="normal" style:font-style-asian="normal" style:font-style-complex="normal" fo:text-shadow="-0.00074in 0.04264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8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4">
      <style:paragraph-properties fo:line-height="80%" fo:text-align="left" style:tab-stop-distance="0.5in" fo:margin-left="0.68924in" fo:margin-right="0in" fo:text-indent="-0.68924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16">
      <style:graphic-properties fo:wrap-option="no-wrap" fo:padding-top="0.05in" fo:padding-bottom="0.05in" fo:padding-left="0.1in" fo:padding-right="0.1in" draw:textarea-vertical-align="top" draw:textarea-horizontal-align="center" draw:fill="none" draw:stroke="none" draw:auto-grow-width="true" draw:auto-grow-height="true"/>
      <style:paragraph-properties style:font-independent-line-spacing="true" style:writing-mode="lr-tb"/>
    </style:style>
    <style:style style:family="graphic" style:name="a2817" style:parent-style-name="Graphics">
      <style:graphic-properties draw:fill="none" fo:clip="rect(0.68055in, 0in, 0.7222in, 0in)" draw:stroke="none"/>
    </style:style>
    <style:style style:family="text" style:name="a158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8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0">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1">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2">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63">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1">
      <style:text-properties fo:font-variant="normal" fo:text-transform="none" fo:color="#0070c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64">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565">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66">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67">
      <style:text-properties fo:font-variant="normal" fo:text-transform="none" fo:color="#003399"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68">
      <style:text-properties fo:font-variant="normal" fo:text-transform="none" fo:color="#003399"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569">
      <style:paragraph-properties fo:line-height="100%" fo:text-align="left" style:tab-stop-distance="1in" fo:margin-left="0in" fo:margin-right="0in" fo:text-indent="0in" fo:margin-top="0.0347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848">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849">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59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4">
      <style:paragraph-properties fo:line-height="80%" fo:text-align="left" style:tab-stop-distance="0.5in" fo:margin-left="0.68924in" fo:margin-right="0in" fo:text-indent="-0.68924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9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570">
      <style:graphic-properties fo:wrap-option="wrap" fo:padding-top="0.1in" fo:padding-bottom="0.05in" fo:padding-left="0.2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71">
      <style:text-properties fo:font-variant="normal" fo:text-transform="none" fo:color="#0066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66667in" style:font-size-asian="0.66667in" style:font-size-complex="0.66667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572">
      <style:text-properties fo:font-variant="normal" fo:text-transform="none" fo:color="#0066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66667in" style:font-size-asian="0.66667in" style:font-size-complex="0.66667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paragraph" style:name="a2573">
      <style:paragraph-properties fo:line-height="100%" fo:text-align="center" style:tab-stop-distance="0.5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851">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257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575">
      <style:paragraph-properties fo:line-height="100%" fo:text-align="left" style:tab-stop-distance="0.5in" fo:margin-left="0.2in" fo:margin-right="0in" fo:text-indent="-0.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3">
      <style:text-properties fo:font-variant="normal" fo:text-transform="none" fo:color="#c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graphic" style:name="a257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5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56">
      <style:text-properties fo:font-variant="normal" fo:text-transform="none" fo:color="#0070c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drawing-page" style:name="a2579">
      <style:drawing-page-properties draw:fill="bitmap" draw:fill-image-name="a2578"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85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5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8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graphic" style:name="a258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61">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584">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1111in" style:font-size-asian="0.61111in" style:font-size-complex="0.61111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62">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58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1111in" style:font-size-asian="0.61111in" style:font-size-complex="0.61111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paragraph" style:name="a2586">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864">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graphic" style:name="a258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86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88">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89">
      <style:text-properties fo:font-variant="normal" fo:text-transform="none" fo:color="#002060" style:text-line-through-type="none" style:text-line-through-style="none" style:text-line-through-width="auto" style:text-line-through-color="font-color" style:text-position="0% 100%" fo:font-family="Corbel"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6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69">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590">
      <style:text-properties fo:font-variant="normal" fo:text-transform="none" fo:color="#002060" style:text-line-through-type="none" style:text-line-through-style="none" style:text-line-through-width="auto" style:text-line-through-color="font-color" style:text-position="0% 100%" fo:font-family="Corbel"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91">
      <style:text-properties fo:font-variant="normal" fo:text-transform="none" fo:color="#002060" style:text-line-through-type="none" style:text-line-through-style="none" style:text-line-through-width="auto" style:text-line-through-color="font-color" style:text-position="0% 100%" fo:font-family="Corbel"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92">
      <style:text-properties fo:font-variant="normal" fo:text-transform="none" fo:color="#002060" style:text-line-through-type="none" style:text-line-through-style="none" style:text-line-through-width="auto" style:text-line-through-color="font-color" style:text-position="0% 100%" fo:font-family="Corbel"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0">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59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59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872">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259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87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9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874">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59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18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598">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able-cell" style:name="a1876">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259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7">
      <style:text-properties fo:font-variant="normal" fo:text-transform="none" fo:color="#212121"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8">
      <style:text-properties fo:font-variant="normal" fo:text-transform="none" fo:color="#212121"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9">
      <style:text-properties fo:font-variant="normal" fo:text-transform="none" fo:color="#0070c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0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8889in" style:font-size-asian="0.38889in" style:font-size-complex="0.38889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0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8889in" style:font-size-asian="0.38889in" style:font-size-complex="0.38889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0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07">
      <style:graphic-properties fo:wrap-option="no-wrap" fo:padding-top="0.05in" fo:padding-bottom="0.05in" fo:padding-left="0.1in" fo:padding-right="0.1in" draw:textarea-vertical-align="top" draw:textarea-horizontal-align="center" draw:fill="none" draw:stroke="none" draw:auto-grow-width="true" draw:auto-grow-height="true"/>
      <style:paragraph-properties style:font-independent-line-spacing="true" style:writing-mode="lr-tb"/>
    </style:style>
    <style:style style:family="graphic" style:name="a2108" style:parent-style-name="Graphics">
      <style:graphic-properties draw:fill="none" draw:stroke="none"/>
    </style:style>
    <style:style style:family="text" style:name="a210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882">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83">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84">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8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6">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87">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88">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89">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1">
      <style:text-properties fo:font-variant="normal" fo:text-transform="none" fo:color="#ff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3">
      <style:text-properties fo:font-variant="normal" fo:text-transform="none" fo:color="#ff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18">
      <style:graphic-properties fo:wrap-option="wrap" fo:padding-top="0.05in" fo:padding-bottom="0.05in" fo:padding-left="0.1in" fo:padding-right="0.1in" draw:textarea-vertical-align="middle" draw:textarea-horizontal-align="center" draw:fill="gradient" draw:fill-gradient-name="a2117" draw:stroke="solid" svg:stroke-width="0.01042in" svg:stroke-color="#e3b0ac" svg:stroke-opacity="100%" svg:stroke-linecap="round" draw:auto-grow-width="false" draw:auto-grow-height="false"/>
      <style:paragraph-properties style:font-independent-line-spacing="true" style:writing-mode="lr-tb"/>
    </style:style>
    <style:style style:family="text" style:name="a1890">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91">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92">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93">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94">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95">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7">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98">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99">
      <style:text-properties fo:font-variant="normal" fo:text-transform="none" fo:color="#ccec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2120">
      <style:drawing-page-properties draw:fill="bitmap" draw:fill-image-name="a2119"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2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0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2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8889in" style:font-size-asian="0.38889in" style:font-size-complex="0.38889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0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38889in" style:font-size-asian="0.38889in" style:font-size-complex="0.38889in" fo:letter-spacing="0in" style:language-asian="zh"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0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5">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29">
      <style:graphic-properties fo:wrap-option="no-wrap" fo:padding-top="0.05in" fo:padding-bottom="0.05in" fo:padding-left="0.1in" fo:padding-right="0.1in" draw:textarea-vertical-align="top" draw:textarea-horizontal-align="center" draw:fill="none" draw:stroke="none" draw:auto-grow-width="true" draw:auto-grow-height="true"/>
      <style:paragraph-properties style:font-independent-line-spacing="true" style:writing-mode="lr-tb"/>
    </style:style>
    <style:style style:family="text" style:name="a140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30" style:parent-style-name="Graphics">
      <style:graphic-properties draw:fill="none" draw:stroke="none"/>
    </style:style>
    <style:style style:family="text" style:name="a213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3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1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11">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3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1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14">
      <style:paragraph-properties fo:line-height="100%" fo:text-align="left" style:tab-stop-distance="1in" fo:margin-left="0.19618in" fo:margin-right="0in" fo:text-indent="-0.19618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3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13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418">
      <style:drawing-page-properties draw:fill="bitmap" draw:fill-image-name="a1417"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1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41">
      <style:graphic-properties fo:wrap-option="no-wrap" fo:padding-top="0.05in" fo:padding-bottom="0.05in" fo:padding-left="0.1in" fo:padding-right="0.1in" draw:textarea-vertical-align="middle" draw:textarea-horizontal-align="center" draw:fill="solid" draw:fill-color="#ff99ff" draw:opacity="100%" draw:stroke="solid" svg:stroke-width="0.01042in" svg:stroke-color="#cd4223" svg:stroke-opacity="100%" draw:stroke-linejoin="round" svg:stroke-linecap="butt" draw:auto-grow-width="false" draw:auto-grow-height="false"/>
      <style:paragraph-properties style:font-independent-line-spacing="true" style:writing-mode="lr-tb"/>
    </style:style>
    <style:style style:family="text" style:name="a214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4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3">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4">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4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5">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148">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142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149" style:parent-style-name="Graphics">
      <style:graphic-properties draw:fill="none" fo:clip="rect(0.17573in, 2.69541in, 0.12483in, 1.74028in)" draw:stroke="none" draw:shadow="visible" draw:shadow-offset-x="0in" draw:shadow-offset-y="0in" draw:shadow-color="#000000" draw:shadow-opacity="20%"/>
    </style:style>
    <style:style style:family="paragraph" style:name="a142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2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400">
      <style:paragraph-properties fo:line-height="100%" fo:text-align="left" style:tab-stop-distance="0.5in" fo:margin-left="0.2in" fo:margin-right="0in" fo:text-indent="-0.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0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2403" style:parent-style-name="Graphics">
      <style:graphic-properties draw:fill="none" fo:clip="rect(0.11113in, 3.12505in, 0in, 1.51387in)" draw:stroke="none"/>
    </style:style>
    <style:style style:family="drawing-page" style:name="a2405">
      <style:drawing-page-properties draw:fill="bitmap" draw:fill-image-name="a2404"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40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0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150" style:parent-style-name="Graphics">
      <style:graphic-properties draw:fill="none" fo:clip="rect(0in, 0in, 0in, 0in)" draw:stroke="none" draw:shadow="visible" draw:shadow-offset-x="0in" draw:shadow-offset-y="0in" draw:shadow-color="#000000" draw:shadow-opacity="20%"/>
    </style:style>
    <style:style style:family="drawing-page" style:name="a2152">
      <style:drawing-page-properties draw:fill="bitmap" draw:fill-image-name="a2151"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5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5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15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57">
      <style:text-properties fo:font-variant="normal" fo:text-transform="none" fo:color="#672112"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8">
      <style:text-properties fo:font-variant="normal" fo:text-transform="none" fo:color="#672112"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36">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paragraph" style:name="a2159">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 style:name="a1437">
      <style:table-properties style:writing-mode="lr-tb"/>
    </style:style>
    <style:style style:family="table-column" style:name="a1438">
      <style:table-column-properties style:column-width="1.92715in"/>
    </style:style>
    <style:style style:family="table-column" style:name="a1439">
      <style:table-column-properties style:column-width="3.01729in"/>
    </style:style>
    <style:style style:family="text" style:name="a2410">
      <style:text-properties fo:font-variant="normal" fo:text-transform="none" fo:color="#0066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6667in" style:font-size-asian="0.66667in" style:font-size-complex="0.66667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11">
      <style:text-properties fo:font-variant="normal" fo:text-transform="none" fo:color="#0066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6667in" style:font-size-asian="0.66667in" style:font-size-complex="0.66667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412">
      <style:paragraph-properties fo:line-height="100%" fo:text-align="center" style:tab-stop-distance="0.5in" fo:margin-left="0in" fo:margin-right="0in" fo:text-indent="0in" fo:margin-top="0.166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1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2414">
      <style:text-properties fo:font-variant="normal" fo:text-transform="none" fo:color="#00206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6">
      <style:text-properties fo:font-variant="normal" fo:text-transform="none" fo:color="#ffffff"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18">
      <style:graphic-properties fo:wrap-option="wrap" fo:padding-top="0.05in" fo:padding-bottom="0.05in" fo:padding-left="0.1in" fo:padding-right="0.1in" draw:textarea-vertical-align="middle" draw:textarea-horizontal-align="center" draw:fill="solid" draw:fill-color="#00b0f0" draw:opacity="35%" draw:stroke="solid" svg:stroke-width="0.01736in" svg:stroke-color="#ad6816" svg:stroke-opacity="100%" svg:stroke-linecap="round" draw:auto-grow-width="false" draw:auto-grow-height="false"/>
      <style:paragraph-properties style:font-independent-line-spacing="true" style:writing-mode="lr-tb"/>
    </style:style>
    <style:style style:family="text" style:name="a2419">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6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16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6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olumn" style:name="a1440">
      <style:table-column-properties style:column-width="3.3316in"/>
    </style:style>
    <style:style style:family="paragraph" style:name="a2163">
      <style:paragraph-properties fo:line-height="90%" fo:text-align="center" style:tab-stop-distance="1.16667in" fo:margin-left="0in" fo:margin-right="0in" fo:text-indent="0in" fo:margin-top="0in" fo:margin-bottom="0.13889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441">
      <style:table-row-properties style:row-height="0.4276in"/>
    </style:style>
    <style:style style:family="text" style:name="a216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2">
      <style:text-properties fo:font-family="標楷體" style:font-family-asian="標楷體" style:font-family-generic="script" style:font-family-generic-asian="script" style:font-pitch="fixed" style:font-pitch-asian="fixed" fo:font-size="0.27778in" style:font-size-asian="0.27778in" style:font-size-complex="0.27778in" fo:language="en" fo:country="US" style:letter-kerning="true"/>
    </style:style>
    <style:style style:family="text" style:name="a216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3">
      <style:text-properties fo:font-family="標楷體" style:font-family-asian="標楷體" style:font-family-generic="script" style:font-family-generic-asian="script" style:font-pitch="fixed" style:font-pitch-asian="fixed" fo:font-size="0.27778in" style:font-size-asian="0.27778in" style:font-size-complex="0.27778in" fo:language="en" style:language-asian="zh" fo:country="US" style:country-asian="TW" style:letter-kerning="true"/>
    </style:style>
    <style:style style:family="paragraph" style:name="a2166">
      <style:paragraph-properties fo:line-height="90%" fo:text-align="center" style:tab-stop-distance="1.16667in" fo:margin-left="0in" fo:margin-right="0in" fo:text-indent="0in" fo:margin-top="0in" fo:margin-bottom="0.13889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4">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graphic" style:name="a2167">
      <style:graphic-properties fo:wrap-option="wrap" fo:padding-top="0.29136in" fo:padding-bottom="0.29136in" fo:padding-left="0.29136in" fo:padding-right="0.29136in" draw:textarea-vertical-align="middle" draw:textarea-horizontal-align="center" draw:fill="solid" draw:fill-color="#92d050" draw:opacity="100%" draw:stroke="none" draw:auto-grow-width="false" draw:auto-grow-height="false"/>
      <style:paragraph-properties style:font-independent-line-spacing="true" style:writing-mode="lr-tb"/>
    </style:style>
    <style:style style:family="paragraph" style:name="a1445">
      <style:paragraph-properties fo:text-align="center" fo:margin-bottom="0in"/>
    </style:style>
    <style:style style:family="text" style:name="a2168">
      <style:text-properties fo:font-variant="normal" fo:text-transform="none" fo:color="#ffffff" style:text-line-through-type="none" style:text-line-through-style="none" style:text-line-through-width="auto" style:text-line-through-color="font-color" style:text-position="0% 100%" fo:font-family="Corbel" style:font-family-asian="新細明體" style:font-family-generic-asian="roman" style:font-pitch-asian="variable" fo:font-size="0.20833in" style:font-size-asian="0.20833in" style:font-size-complex="0.208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9">
      <style:paragraph-properties fo:line-height="90%" fo:text-align="center" style:tab-stop-distance="0.72917in" fo:margin-left="0in" fo:margin-right="0in" fo:text-indent="0in" fo:margin-top="0in" fo:margin-bottom="0.08333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47">
      <style:table-cell-properties style:vertical-align="top" fo:padding-top="0in" fo:padding-bottom="0in" fo:padding-left="0.075in" fo:padding-right="0.075in"/>
      <style:paragraph-properties style:writing-mode="lr-tb"/>
    </style:style>
    <style:style style:family="text" style:name="a1448">
      <style:text-properties fo:font-family="標楷體" style:font-family-asian="標楷體"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text" style:name="a1449">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2420">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1">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2">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00">
      <style:table-cell-properties style:vertical-align="middle" fo:background-color="#eb8f22"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2423">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424">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425">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2426">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style>
    <style:style style:family="text" style:name="a2427">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05">
      <style:table-cell-properties style:vertical-align="middle" fo:background-color="#eb8f22"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2428">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706">
      <style:table-row-properties style:row-height="1.40107in"/>
    </style:style>
    <style:style style:family="text" style:name="a2429">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08">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7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graphic" style:name="a2170">
      <style:graphic-properties fo:wrap-option="wrap" fo:padding-top="0.39078in" fo:padding-bottom="0.39078in" fo:padding-left="0.13545in" fo:padding-right="0.13545in" draw:textarea-vertical-align="middle" draw:textarea-horizontal-align="center" draw:fill="solid" draw:fill-color="#909090" draw:opacity="100%" draw:stroke="none" draw:auto-grow-width="false" draw:auto-grow-height="false"/>
      <style:paragraph-properties style:font-independent-line-spacing="true" style:writing-mode="lr-tb"/>
    </style:style>
    <style:style style:family="text" style:name="a217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7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50">
      <style:paragraph-properties fo:text-align="center" fo:margin-bottom="0in"/>
    </style:style>
    <style:style style:family="paragraph" style:name="a2173">
      <style:paragraph-properties fo:line-height="90%" fo:text-align="center" style:tab-stop-distance="1.16667in" fo:margin-left="0in" fo:margin-right="0in" fo:text-indent="0in" fo:margin-top="0in" fo:margin-bottom="0.13889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452">
      <style:table-cell-properties style:vertical-align="top" fo:padding-top="0in" fo:padding-bottom="0in" fo:padding-left="0.075in" fo:padding-right="0.075in"/>
      <style:paragraph-properties style:writing-mode="lr-tb"/>
    </style:style>
    <style:style style:family="text" style:name="a217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53">
      <style:text-properties fo:font-family="標楷體" style:font-family-asian="標楷體"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paragraph" style:name="a2176">
      <style:paragraph-properties fo:line-height="90%" fo:text-align="center" style:tab-stop-distance="1.16667in" fo:margin-left="0in" fo:margin-right="0in" fo:text-indent="0in" fo:margin-top="0in" fo:margin-bottom="0.13889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4">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graphic" style:name="a2177">
      <style:graphic-properties fo:wrap-option="wrap" fo:padding-top="0.29136in" fo:padding-bottom="0.29136in" fo:padding-left="0.43697in" fo:padding-right="0.43697in" draw:textarea-vertical-align="middle" draw:textarea-horizontal-align="center" draw:fill="solid" draw:fill-color="#cc99ff" draw:opacity="100%" draw:stroke="none" draw:auto-grow-width="false" draw:auto-grow-height="false"/>
      <style:paragraph-properties style:font-independent-line-spacing="true" style:writing-mode="lr-tb"/>
    </style:style>
    <style:style style:family="paragraph" style:name="a1455">
      <style:paragraph-properties fo:text-align="center" fo:margin-bottom="0in"/>
    </style:style>
    <style:style style:family="text" style:name="a2178">
      <style:text-properties fo:font-variant="normal" fo:text-transform="none" fo:color="#ffffff" style:text-line-through-type="none" style:text-line-through-style="none" style:text-line-through-width="auto" style:text-line-through-color="font-color" style:text-position="0% 100%" fo:font-family="Corbel" style:font-family-asian="新細明體" style:font-family-generic-asian="roman" style:font-pitch-asian="variable" fo:font-size="0.54167in" style:font-size-asian="0.54167in" style:font-size-complex="0.541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9">
      <style:paragraph-properties fo:line-height="90%" fo:text-align="center" style:tab-stop-distance="1.89583in" fo:margin-left="0in" fo:margin-right="0in" fo:text-indent="0in" fo:margin-top="0in" fo:margin-bottom="0.22222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57">
      <style:table-cell-properties style:vertical-align="top" fo:padding-top="0in" fo:padding-bottom="0in" fo:padding-left="0.075in" fo:padding-right="0.075in"/>
      <style:paragraph-properties style:writing-mode="lr-tb"/>
    </style:style>
    <style:style style:family="table-row" style:name="a1458">
      <style:table-row-properties style:row-height="1.20665in"/>
    </style:style>
    <style:style style:family="text" style:name="a1459">
      <style:text-properties fo:font-family="標楷體" style:font-family-asian="標楷體"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paragraph" style:name="a2430">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1">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2">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0">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433">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1">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434">
      <style:text-properties fo:font-variant="normal" fo:text-transform="none" fo:color="#003366"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paragraph" style:name="a2435">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13">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graphic" style:name="a24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1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3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5">
      <style:text-properties fo:font-variant="normal" fo:text-transform="none" fo:color="#c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38">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439">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18">
      <style:text-properties fo:font-variant="normal" fo:text-transform="none" fo:color="#0070c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graphic" style:name="a2180">
      <style:graphic-properties fo:wrap-option="wrap" fo:padding-top="0.21051in" fo:padding-bottom="0.21051in" fo:padding-left="0.13545in" fo:padding-right="0.13545in" draw:textarea-vertical-align="middle" draw:textarea-horizontal-align="center" draw:fill="solid" draw:fill-color="#909090" draw:opacity="100%" draw:stroke="none" draw:auto-grow-width="false" draw:auto-grow-height="false"/>
      <style:paragraph-properties style:font-independent-line-spacing="true" style:writing-mode="lr-tb"/>
    </style:style>
    <style:style style:family="text" style:name="a2181">
      <style:text-properties fo:font-variant="normal" fo:text-transform="none" fo:color="#ffffff"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82">
      <style:text-properties fo:font-variant="normal" fo:text-transform="none" fo:color="#ffffff"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83">
      <style:text-properties fo:font-variant="normal" fo:text-transform="none" fo:color="#ffffff"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60">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2184">
      <style:text-properties fo:font-variant="normal" fo:text-transform="none" fo:color="#ffffff"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61">
      <style:paragraph-properties fo:text-align="center" fo:margin-bottom="0in"/>
    </style:style>
    <style:style style:family="paragraph" style:name="a2185">
      <style:paragraph-properties fo:line-height="90%" fo:text-align="center" style:tab-stop-distance="1.16667in" fo:margin-left="0in" fo:margin-right="0in" fo:text-indent="0in" fo:margin-top="0in" fo:margin-bottom="0.13889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86">
      <style:graphic-properties fo:wrap-option="wrap" fo:padding-top="0.29136in" fo:padding-bottom="0.29136in" fo:padding-left="0.29136in" fo:padding-right="0.29136in" draw:textarea-vertical-align="middle" draw:textarea-horizontal-align="center" draw:fill="solid" draw:fill-color="#ff0000" draw:opacity="100%" draw:stroke="none" draw:auto-grow-width="false" draw:auto-grow-height="false"/>
      <style:paragraph-properties style:font-independent-line-spacing="true" style:writing-mode="lr-tb"/>
    </style:style>
    <style:style style:family="table-cell" style:name="a1463">
      <style:table-cell-properties style:vertical-align="top" fo:padding-top="0in" fo:padding-bottom="0in" fo:padding-left="0.075in" fo:padding-right="0.075in"/>
      <style:paragraph-properties style:writing-mode="lr-tb"/>
    </style:style>
    <style:style style:family="graphic" style:name="a2187">
      <style:graphic-properties/>
    </style:style>
    <style:style style:family="text" style:name="a1464">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18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18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466">
      <style:text-properties fo:font-family="標楷體" style:font-family-asian="標楷體" style:font-family-generic="script" style:font-family-generic-asian="script" style:font-pitch="fixed" style:font-pitch-asian="fixed" fo:font-size="0.25in" style:font-size-asian="0.25in" style:font-size-complex="0.25in" fo:language="en" style:language-asian="zh" fo:country="US" style:country-asian="TW" style:letter-kerning="true"/>
    </style:style>
    <style:style style:family="text" style:name="a1467">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1468">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paragraph" style:name="a1469">
      <style:paragraph-properties fo:margin-bottom="0in"/>
    </style:style>
    <style:style style:family="paragraph" style:name="a2440">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1">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2">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4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444">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graphic" style:name="a244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able-cell" style:name="a1723">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2446">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47">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5">
      <style:text-properties fo:font-variant="normal" fo:text-transform="none" fo:color="#c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48">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paragraph" style:name="a2449">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28">
      <style:text-properties fo:font-variant="normal" fo:text-transform="none" fo:color="#0070c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19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19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2700">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19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0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0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471">
      <style:table-cell-properties style:vertical-align="top" fo:padding-top="0in" fo:padding-bottom="0in" fo:padding-left="0.075in" fo:padding-right="0.075in"/>
      <style:paragraph-properties style:writing-mode="lr-tb"/>
    </style:style>
    <style:style style:family="text" style:name="a219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70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2">
      <style:text-properties fo:font-family="標楷體" style:font-family-asian="標楷體" style:font-family-generic="script" style:font-family-generic-asian="script" style:font-pitch="fixed" style:font-pitch-asian="fixed" fo:font-size="0.25in" style:font-size-asian="0.25in" style:font-size-complex="0.25in" fo:language="en" style:language-asian="zh" fo:country="US" style:country-asian="TW" style:letter-kerning="true"/>
    </style:style>
    <style:style style:family="text" style:name="a219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0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3">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19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2706">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4">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19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19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graphic" style:name="a270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76">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paragraph" style:name="a1477">
      <style:paragraph-properties fo:margin-left="0.375in" fo:text-indent="-0.375in" fo:margin-bottom="0in"/>
    </style:style>
    <style:style style:family="text" style:name="a1479">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450">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51">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52">
      <style:text-properties fo:font-variant="normal" fo:text-transform="none" fo:color="#002060" style:text-line-through-type="none" style:text-line-through-style="none" style:text-line-through-width="auto" style:text-line-through-color="font-color" style:text-position="0% 100%" fo:font-family="Arial"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453">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245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73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55">
      <style:text-properties fo:font-variant="normal" fo:text-transform="none" fo:color="#003399"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4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graphic" style:name="a2457">
      <style:graphic-properties fo:wrap-option="wrap" fo:padding-top="0.05in" fo:padding-bottom="0.05in" fo:padding-left="0.1in" fo:padding-right="0.1in" draw:textarea-vertical-align="middle" draw:textarea-horizontal-align="center" draw:fill="solid" draw:fill-color="#ffc000" draw:opacity="100%" draw:stroke="none" draw:auto-grow-width="false" draw:auto-grow-height="false"/>
      <style:paragraph-properties style:font-independent-line-spacing="true" style:writing-mode="lr-tb"/>
    </style:style>
    <style:style style:family="text" style:name="a1735">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458">
      <style:text-properties fo:font-variant="normal" fo:text-transform="none" fo:color="#003399"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6">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24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1738">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173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drawing-page" style:name="a2710">
      <style:drawing-page-properties draw:fill="bitmap" draw:fill-image-name="a2709"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1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0">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text" style:name="a271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1">
      <style:paragraph-properties fo:margin-left="0.375in" fo:text-indent="-0.375in" fo:margin-bottom="0in"/>
    </style:style>
    <style:style style:family="paragraph" style:name="a271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1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able-cell" style:name="a1483">
      <style:table-cell-properties style:vertical-align="top" fo:padding-top="0in" fo:padding-bottom="0in" fo:padding-left="0.075in" fo:padding-right="0.075in"/>
      <style:paragraph-properties style:writing-mode="lr-tb"/>
    </style:style>
    <style:style style:family="text" style:name="a2715">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484">
      <style:table-row-properties style:row-height="0.60332in"/>
    </style:style>
    <style:style style:family="text" style:name="a2716">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5">
      <style:text-properties fo:font-family="標楷體" style:font-family-asian="標楷體"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text" style:name="a2717">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6">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2718">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7">
      <style:paragraph-properties fo:text-align="center" fo:margin-bottom="0in"/>
    </style:style>
    <style:style style:family="text" style:name="a2719">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489">
      <style:table-cell-properties style:vertical-align="top" fo:padding-top="0in" fo:padding-bottom="0in" fo:padding-left="0.075in" fo:padding-right="0.075in"/>
      <style:paragraph-properties style:writing-mode="lr-tb"/>
    </style:style>
    <style:style style:family="graphic" style:name="a2460">
      <style:graphic-properties fo:wrap-option="wrap" fo:padding-top="0.05in" fo:padding-bottom="0.05in" fo:padding-left="0.1in" fo:padding-right="0.1in" draw:textarea-vertical-align="middle" draw:textarea-horizontal-align="center" draw:fill="solid" draw:fill-color="#ffc000" draw:opacity="100%" draw:stroke="none" draw:auto-grow-width="false" draw:auto-grow-height="false"/>
      <style:paragraph-properties style:font-independent-line-spacing="true" style:writing-mode="lr-tb"/>
    </style:style>
    <style:style style:family="text" style:name="a2461">
      <style:text-properties fo:font-variant="normal" fo:text-transform="none" fo:color="#003399"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62">
      <style:text-properties fo:font-variant="normal" fo:text-transform="none" fo:color="#003399"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0">
      <style:text-properties fo:font-variant="normal" fo:text-transform="none" fo:color="#c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4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graphic" style:name="a2464">
      <style:graphic-properties fo:wrap-option="wrap" fo:padding-top="0.05in" fo:padding-bottom="0.05in" fo:padding-left="0.1in" fo:padding-right="0.1in" draw:textarea-vertical-align="middle" draw:textarea-horizontal-align="center" draw:fill="solid" draw:fill-color="#ffc000" draw:opacity="100%" draw:stroke="none" draw:auto-grow-width="false" draw:auto-grow-height="false"/>
      <style:paragraph-properties style:font-independent-line-spacing="true" style:writing-mode="lr-tb"/>
    </style:style>
    <style:style style:family="text" style:name="a174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2465" style:parent-style-name="Graphics">
      <style:graphic-properties draw:fill="none" fo:clip="rect(0in, 0in, 0in, 0.43413in)" draw:stroke="none"/>
    </style:style>
    <style:style style:family="text" style:name="a1743">
      <style:text-properties fo:font-variant="normal" fo:text-transform="none" fo:color="#0070c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2466" style:parent-style-name="Graphics">
      <style:graphic-properties draw:fill="none" fo:clip="rect(0in, 0.46706in, 0in, 0.58827in)" draw:stroke="none"/>
    </style:style>
    <style:style style:family="paragraph" style:name="a17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74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drawing-page" style:name="a2468">
      <style:drawing-page-properties draw:fill="bitmap" draw:fill-image-name="a2467"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4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6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748">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749">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720">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1">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0">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72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1">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text" style:name="a272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2">
      <style:paragraph-properties fo:margin-bottom="0in"/>
    </style:style>
    <style:style style:family="paragraph" style:name="a2724">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94">
      <style:table-cell-properties style:vertical-align="top" fo:padding-top="0in" fo:padding-bottom="0in" fo:padding-left="0.075in" fo:padding-right="0.075in"/>
      <style:paragraph-properties style:writing-mode="lr-tb"/>
    </style:style>
    <style:style style:family="text" style:name="a272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727">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6">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text" style:name="a272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7">
      <style:paragraph-properties fo:margin-bottom="0in"/>
    </style:style>
    <style:style style:family="text" style:name="a2729">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499">
      <style:table-cell-properties style:vertical-align="top" fo:padding-top="0in" fo:padding-bottom="0in" fo:padding-left="0.075in" fo:padding-right="0.075in"/>
      <style:paragraph-properties style:writing-mode="lr-tb"/>
    </style:style>
    <style:style style:family="text" style:name="a247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 style:name="a2473">
      <style:table-properties style:writing-mode="lr-tb"/>
    </style:style>
    <style:style style:family="table-cell" style:name="a1751">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able-column" style:name="a2474">
      <style:table-column-properties style:column-width="2.48557in"/>
    </style:style>
    <style:style style:family="text" style:name="a17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olumn" style:name="a2475">
      <style:table-column-properties style:column-width="2.48188in"/>
    </style:style>
    <style:style style:family="text" style:name="a175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olumn" style:name="a2476">
      <style:table-column-properties style:column-width="3.14365in"/>
    </style:style>
    <style:style style:family="text" style:name="a175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row" style:name="a2477">
      <style:table-row-properties style:row-height="0.41862in"/>
    </style:style>
    <style:style style:family="text" style:name="a175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78">
      <style:text-properties fo:font-size="0.27778in" style:font-size-asian="0.27778in" style:font-size-complex="0.27778in" style:language-asian="zh" style:country-asian="TW" style:letter-kerning="true"/>
    </style:style>
    <style:style style:family="text" style:name="a1756">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479">
      <style:text-properties fo:font-family="Calibri" style:font-family-asian="新細明體" style:font-family-complex="Times New Roman" fo:font-size="0.27778in" style:font-size-asian="0.27778in" style:font-size-complex="0.27778in" style:language-asian="zh" style:country-asian="TW" style:letter-kerning="true"/>
    </style:style>
    <style:style style:family="paragraph" style:name="a17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1758">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175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730">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73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734">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735">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736">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8">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39">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80">
      <style:paragraph-properties fo:text-align="center" fo:margin-bottom="0in"/>
    </style:style>
    <style:style style:family="table-cell" style:name="a2482">
      <style:table-cell-properties style:vertical-align="middle" fo:padding-top="0in" fo:padding-bottom="0in" fo:padding-left="0.075in" fo:padding-right="0.075in"/>
      <style:paragraph-properties style:writing-mode="lr-tb"/>
    </style:style>
    <style:style style:family="text" style:name="a1760">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483">
      <style:text-properties fo:font-size="0.27778in" style:font-size-asian="0.27778in" style:font-size-complex="0.27778in" style:language-asian="zh" style:country-asian="TW" style:letter-kerning="true"/>
    </style:style>
    <style:style style:family="text" style:name="a1761">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484">
      <style:text-properties fo:font-family="Calibri" style:font-family-asian="新細明體" style:font-family-complex="Times New Roman" fo:font-size="0.27778in" style:font-size-asian="0.27778in" style:font-size-complex="0.27778in" style:language-asian="zh" style:country-asian="TW" style:letter-kerning="true"/>
    </style:style>
    <style:style style:family="paragraph" style:name="a17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paragraph" style:name="a2485">
      <style:paragraph-properties fo:text-align="center" fo:margin-bottom="0in"/>
    </style:style>
    <style:style style:family="table-cell" style:name="a1763">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able-row" style:name="a1764">
      <style:table-row-properties style:row-height="1.39999in"/>
    </style:style>
    <style:style style:family="table-cell" style:name="a2487">
      <style:table-cell-properties style:vertical-align="middle" fo:padding-top="0in" fo:padding-bottom="0in" fo:padding-left="0.075in" fo:padding-right="0.075in"/>
      <style:paragraph-properties style:writing-mode="lr-tb"/>
    </style:style>
    <style:style style:family="text" style:name="a1765">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488">
      <style:text-properties fo:font-size="0.27778in" style:font-size-asian="0.27778in" style:font-size-complex="0.27778in" style:language-asian="zh" style:country-asian="TW" style:letter-kerning="true"/>
    </style:style>
    <style:style style:family="paragraph" style:name="a17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489">
      <style:text-properties fo:font-family="Calibri" style:font-family-asian="新細明體" style:font-family-complex="Times New Roman" fo:font-size="0.27778in" style:font-size-asian="0.27778in" style:font-size-complex="0.27778in" style:language-asian="zh" style:country-asian="TW" style:letter-kerning="true"/>
    </style:style>
    <style:style style:family="text" style:name="a1767">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768">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7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paragraph" style:name="a2740">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4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4">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6">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47">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48">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49">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0">
      <style:paragraph-properties fo:text-align="center" fo:margin-bottom="0in"/>
    </style:style>
    <style:style style:family="table-cell" style:name="a2492">
      <style:table-cell-properties style:vertical-align="middle" fo:padding-top="0in" fo:padding-bottom="0in" fo:padding-left="0.075in" fo:padding-right="0.075in"/>
      <style:paragraph-properties style:writing-mode="lr-tb"/>
    </style:style>
    <style:style style:family="table-cell" style:name="a1770">
      <style:table-cell-properties style:vertical-align="middle" fo:background-color="#fef9e9"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able-row" style:name="a2493">
      <style:table-row-properties style:row-height="1.86437in"/>
    </style:style>
    <style:style style:family="text" style:name="a177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94">
      <style:text-properties fo:color="#000000" fo:font-size="0.22222in" style:font-size-asian="0.22222in" style:font-size-complex="0.22222in" style:language-asian="zh" style:country-asian="TW" fo:font-weight="bold" style:font-weight-asian="bold" style:font-weight-complex="bold" style:letter-kerning="true"/>
    </style:style>
    <style:style style:family="text" style:name="a1772">
      <style:text-properties fo:font-variant="normal" fo:text-transform="none" fo:color="#c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495">
      <style:paragraph-properties fo:text-align="justify" fo:text-align-last="start" fo:margin-bottom="0in"/>
    </style:style>
    <style:style style:family="paragraph" style:name="a17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77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497">
      <style:text-properties fo:color="#000000" fo:font-size="0.22222in" style:font-size-asian="0.22222in" style:font-size-complex="0.22222in" style:language-asian="zh" style:country-asian="TW" fo:font-weight="bold" style:font-weight-asian="bold" style:font-weight-complex="bold" style:letter-kerning="true"/>
    </style:style>
    <style:style style:family="text" style:name="a1775">
      <style:text-properties fo:font-variant="normal" fo:text-transform="none" fo:color="#0070c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498">
      <style:paragraph-properties fo:text-align="justify" fo:text-align-last="start" fo:margin-bottom="0in"/>
    </style:style>
    <style:style style:family="paragraph" style:name="a17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77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7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750">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51">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2">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4">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55">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56">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0">
      <style:paragraph-properties fo:text-align="center" fo:margin-bottom="0in"/>
    </style:style>
    <style:style style:family="text" style:name="a2757">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8">
      <style:paragraph-properties fo:line-height="100%" fo:text-align="left" style:tab-stop-distance="1in" fo:margin-left="0in" fo:margin-right="0in" fo:text-indent="0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002">
      <style:table-cell-properties style:vertical-align="top" fo:background-color="#ffffff" fo:border-top="0.01389in solid #000000" fo:border-bottom="0.01389in solid #000000" fo:border-left="0.01389in solid #000000" fo:border-right="0.01389in solid #000000" fo:padding-top="0in" fo:padding-bottom="0in" fo:padding-left="0.06194in" fo:padding-right="0.06194in"/>
      <style:paragraph-properties style:writing-mode="lr-tb"/>
    </style:style>
    <style:style style:family="graphic" style:name="a275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003">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004">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005">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paragraph" style:name="a2006">
      <style:paragraph-properties fo:margin-bottom="0in"/>
    </style:style>
    <style:style style:family="table-cell" style:name="a2008">
      <style:table-cell-properties style:vertical-align="top" fo:background-color="#ffffff" fo:border-top="0.01389in solid #000000" fo:border-bottom="0.01389in solid #000000" fo:border-left="0.01389in solid #000000" fo:border-right="0.01389in solid #000000" fo:padding-top="0in" fo:padding-bottom="0in" fo:padding-left="0.06194in" fo:padding-right="0.06194in"/>
      <style:paragraph-properties style:writing-mode="lr-tb"/>
    </style:style>
    <style:style style:family="table-row" style:name="a2009">
      <style:table-row-properties style:row-height="2.97424in"/>
    </style:style>
    <style:style style:family="table-cell" style:name="a1780">
      <style:table-cell-properties style:vertical-align="middle" fo:background-color="#fef9e9"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178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82">
      <style:text-properties fo:font-variant="normal" fo:text-transform="none" fo:color="#c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78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85">
      <style:text-properties fo:font-variant="normal" fo:text-transform="none" fo:color="#0070c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7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8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8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2760" style:parent-style-name="Graphics">
      <style:graphic-properties draw:fill="none" fo:clip="rect(-0.00003in, 0.99187in, 0.13509in, 0.90765in)" draw:stroke="none"/>
    </style:style>
    <style:style style:family="drawing-page" style:name="a2762">
      <style:drawing-page-properties draw:fill="bitmap" draw:fill-image-name="a2761"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6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6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010">
      <style:text-properties fo:color="#ff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7778in" style:font-size-asian="0.27778in" style:font-size-complex="0.27778in" style:language-asian="zh" style:country-asian="TW" fo:font-weight="bold" style:font-weight-asian="bold" style:font-weight-complex="bold" style:letter-kerning="true"/>
    </style:style>
    <style:style style:family="text" style:name="a2767">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11">
      <style:paragraph-properties fo:margin-bottom="0in"/>
    </style:style>
    <style:style style:family="text" style:name="a2768">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769">
      <style:paragraph-properties fo:line-height="9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013">
      <style:table-cell-properties style:vertical-align="top" fo:background-color="#ffffff" fo:border-top="0.01389in solid #000000" fo:border-bottom="0.01389in solid #000000" fo:border-left="0.01389in solid #000000" fo:border-right="0.01389in solid #000000" fo:padding-top="0in" fo:padding-bottom="0in" fo:padding-left="0.06194in" fo:padding-right="0.06194in"/>
      <style:paragraph-properties style:writing-mode="lr-tb"/>
    </style:style>
    <style:style style:family="text" style:name="a2014">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fo:font-weight="bold" style:font-weight-asian="bold" style:font-weight-complex="bold" style:letter-kerning="true"/>
    </style:style>
    <style:style style:family="paragraph" style:name="a2015">
      <style:paragraph-properties fo:margin-bottom="0in"/>
    </style:style>
    <style:style style:family="table-cell" style:name="a2017">
      <style:table-cell-properties style:vertical-align="top" fo:background-color="#ffffff" fo:border-top="0.01389in solid #000000" fo:border-bottom="0.01389in solid #000000" fo:border-left="0.01389in solid #000000" fo:border-right="0.01389in solid #000000" fo:padding-top="0in" fo:padding-bottom="0in" fo:padding-left="0.06194in" fo:padding-right="0.06194in"/>
      <style:paragraph-properties style:writing-mode="lr-tb"/>
    </style:style>
    <style:style style:family="text" style:name="a2018">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019">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fo:font-weight="bold" style:font-weight-asian="bold" style:font-weight-complex="bold" style:letter-kerning="true"/>
    </style:style>
    <style:style style:family="text" style:name="a17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792">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793">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7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1795">
      <style:table-cell-properties style:vertical-align="middle" fo:background-color="#fef9e9"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179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97">
      <style:text-properties fo:font-variant="normal" fo:text-transform="none" fo:color="#c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79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2770">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277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5">
      <style:paragraph-properties fo:line-height="100%" fo:text-align="left" style:tab-stop-distance="0.5in" fo:margin-left="0.2in" fo:margin-right="0in" fo:text-indent="-0.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0">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77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1">
      <style:paragraph-properties fo:margin-left="0.29167in" fo:text-indent="-0.29167in" fo:margin-bottom="0in"/>
    </style:style>
    <style:style style:family="text" style:name="a277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9">
      <style:paragraph-properties fo:line-height="100%" fo:text-align="left" style:tab-stop-distance="0.5in" fo:margin-left="0.2in" fo:margin-right="0in" fo:text-indent="-0.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3">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024">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025">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fo:font-weight="bold" style:font-weight-asian="bold" style:font-weight-complex="bold" style:letter-kerning="true"/>
    </style:style>
    <style:style style:family="text" style:name="a2026">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027">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fo:font-weight="bold" style:font-weight-asian="bold" style:font-weight-complex="bold" style:letter-kerning="true"/>
    </style:style>
    <style:style style:family="text" style:name="a2028">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paragraph" style:name="a2029">
      <style:paragraph-properties fo:margin-left="0.29167in" fo:text-indent="-0.29167in" fo:margin-bottom="0in"/>
    </style:style>
    <style:style style:family="text" style:name="a278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8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8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8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8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8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8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1">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78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2">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fo:font-weight="bold" style:font-weight-asian="bold" style:font-weight-complex="bold" style:letter-kerning="true"/>
    </style:style>
    <style:style style:family="paragraph" style:name="a2789">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3">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paragraph" style:name="a2034">
      <style:paragraph-properties fo:margin-left="0.29167in" fo:text-indent="-0.29167in" fo:margin-bottom="0in"/>
    </style:style>
    <style:style style:family="text" style:name="a2036">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037">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fo:font-weight="bold" style:font-weight-asian="bold" style:font-weight-complex="bold" style:letter-kerning="true"/>
    </style:style>
    <style:style style:family="text" style:name="a2038">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039">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fo:font-weight="bold" style:font-weight-asian="bold" style:font-weight-complex="bold" style:letter-kerning="true"/>
    </style:style>
    <style:style style:family="text" style:name="a279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94">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0">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79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1">
      <style:paragraph-properties fo:margin-left="0.29167in" fo:text-indent="-0.29167in" fo:margin-bottom="0in"/>
    </style:style>
    <style:style style:family="text" style:name="a279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99">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3">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2044">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paragraph" style:name="a2045">
      <style:paragraph-properties fo:margin-bottom="0in"/>
    </style:style>
    <style:style style:family="table-cell" style:name="a2047">
      <style:table-cell-properties style:vertical-align="top" fo:background-color="#ffffff" fo:border-top="0.01389in solid #000000" fo:border-bottom="0.01389in solid #000000" fo:border-left="0.01389in solid #000000" fo:border-right="0.01389in solid #000000" fo:padding-top="0in" fo:padding-bottom="0in" fo:padding-left="0.06194in" fo:padding-right="0.06194in"/>
      <style:paragraph-properties style:writing-mode="lr-tb"/>
    </style:style>
    <style:style style:family="drawing-page" style:name="a2049">
      <style:drawing-page-properties draw:fill="bitmap" draw:fill-image-name="a2048"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0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2">
      <style:paragraph-properties fo:line-height="100%" fo:text-align="left" style:tab-stop-distance="1in" fo:margin-left="0.5in" fo:margin-right="0in" fo:text-indent="-0.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9">
      <style:paragraph-properties fo:line-height="100%" fo:text-align="left" style:tab-stop-distance="1in" fo:margin-left="0.5in" fo:margin-right="0in" fo:text-indent="-0.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5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05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5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6">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5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205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9">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drawing-page" style:name="a1339">
      <style:drawing-page-properties draw:fill="bitmap" draw:fill-image-name="a1338"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1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6">
      <style:paragraph-properties fo:line-height="100%" fo:text-align="left" style:tab-stop-distance="1in" fo:margin-left="0.5in" fo:margin-right="0in" fo:text-indent="-0.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19">
      <style:paragraph-properties fo:line-height="100%" fo:text-align="left" style:tab-stop-distance="1in" fo:margin-left="0.19618in" fo:margin-right="0in" fo:text-indent="-0.1961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1">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06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0">
      <style:text-properties fo:font-variant="normal" fo:text-transform="none" fo:color="#006666"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63">
      <style:paragraph-properties fo:line-height="0.41667in" fo:text-align="left" style:tab-stop-distance="1in" fo:margin-left="0.87847in" fo:margin-right="0in" fo:text-indent="-0.5868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1">
      <style:text-properties fo:font-variant="normal" fo:text-transform="none" fo:color="#006666"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2">
      <style:text-properties fo:font-variant="normal" fo:text-transform="none" fo:color="#006666"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6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3">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344">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206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5">
      <style:text-properties fo:font-variant="normal" fo:text-transform="none" fo:color="#006666"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6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6">
      <style:text-properties fo:font-variant="normal" fo:text-transform="none" fo:color="#006666"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6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47">
      <style:paragraph-properties fo:line-height="100%" fo:text-align="center" style:tab-stop-distance="0.5in" fo:margin-left="0.03993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8">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34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2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60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323">
      <style:drawing-page-properties draw:fill="bitmap" draw:fill-image-name="a2322"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0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0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9">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8">
      <style:paragraph-properties fo:line-height="80%" fo:text-align="left" style:tab-stop-distance="0.5in" fo:margin-left="0.68924in" fo:margin-right="0in" fo:text-indent="-0.68924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0">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7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7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5">
      <style:paragraph-properties fo:line-height="0.41667in" fo:text-align="left" style:tab-stop-distance="1in" fo:margin-left="0.87847in" fo:margin-right="0in" fo:text-indent="-0.5868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7">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56">
      <style:graphic-properties fo:wrap-option="wrap" fo:padding-top="0.05in" fo:padding-bottom="0.05in" fo:padding-left="0.1in" fo:padding-right="0.1in" draw:textarea-vertical-align="middle" draw:textarea-horizontal-align="center" draw:fill="gradient" draw:fill-gradient-name="a1355" draw:stroke="solid" svg:stroke-width="0.01042in" svg:stroke-color="#f3c6ab" svg:stroke-opacity="100%" svg:stroke-linecap="round" draw:auto-grow-width="false" draw:auto-grow-height="false"/>
      <style:paragraph-properties style:font-independent-line-spacing="true" style:writing-mode="lr-tb"/>
    </style:style>
    <style:style style:family="text" style:name="a207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7">
      <style:text-properties fo:font-variant="normal" fo:text-transform="none" fo:color="#006666" style:text-line-through-type="none" style:text-line-through-style="none" style:text-line-through-width="auto" style:text-line-through-color="font-color" style:text-position="0% 100%" fo:font-family="微軟正黑體" style:font-family-asian="新細明體" style:font-family-generic="swiss" style:font-family-generic-asian="roman" style:font-pitch="variable"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58">
      <style:text-properties fo:font-variant="normal" fo:text-transform="none" fo:color="#006666" style:text-line-through-type="none" style:text-line-through-style="none" style:text-line-through-width="auto" style:text-line-through-color="font-color" style:text-position="0% 100%" fo:font-family="微軟正黑體" style:font-family-asian="新細明體" style:font-family-generic="swiss" style:font-family-generic-asian="roman" style:font-pitch="variable"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59">
      <style:paragraph-properties fo:line-height="9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0">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1">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0">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3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1">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3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5">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3">
      <style:text-properties fo:font-variant="normal" fo:text-transform="none" fo:color="#000000" style:text-line-through-type="none" style:text-line-through-style="none" style:text-line-through-width="auto" style:text-line-through-color="font-color" style:text-position="0% 100%" fo:font-family="Corbel" style:font-family-asian="標楷體" style:font-family-generic-asian="script"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7">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6">
      <style:paragraph-properties fo:line-height="80%" fo:text-align="left" style:tab-stop-distance="0.5in" fo:margin-left="0.68924in" fo:margin-right="0in" fo:text-indent="-0.68924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9">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19">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80">
      <style:paragraph-properties fo:line-height="0.41667in" fo:text-align="left" style:tab-stop-distance="1in" fo:margin-left="0.87847in" fo:margin-right="0in" fo:text-indent="-0.5868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0">
      <style:text-properties fo:font-variant="normal" fo:text-transform="none" fo:color="#006666" style:text-line-through-type="none" style:text-line-through-style="none" style:text-line-through-width="auto" style:text-line-through-color="font-color" style:text-position="0% 100%" fo:font-family="微軟正黑體" style:font-family-asian="新細明體" style:font-family-generic="swiss" style:font-family-generic-asian="roman" style:font-pitch="variable"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8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1">
      <style:text-properties fo:font-variant="normal" fo:text-transform="none" fo:color="#006666" style:text-line-through-type="none" style:text-line-through-style="none" style:text-line-through-width="auto" style:text-line-through-color="font-color" style:text-position="0% 100%" fo:font-family="微軟正黑體" style:font-family-asian="新細明體" style:font-family-generic="swiss" style:font-family-generic-asian="roman" style:font-pitch="variable"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84">
      <style:paragraph-properties fo:line-height="0.41667in" fo:text-align="left" style:tab-stop-distance="1in" fo:margin-left="0.87847in" fo:margin-right="0in" fo:text-indent="-0.5868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2">
      <style:text-properties fo:font-variant="normal" fo:text-transform="none" fo:color="#006666" style:text-line-through-type="none" style:text-line-through-style="none" style:text-line-through-width="auto" style:text-line-through-color="font-color" style:text-position="0% 100%" fo:font-family="微軟正黑體" style:font-family-asian="新細明體" style:font-family-generic="swiss" style:font-family-generic-asian="roman" style:font-pitch="variable"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63">
      <style:paragraph-properties fo:line-height="9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4">
      <style:text-properties fo:font-variant="normal" fo:text-transform="none" fo:color="#006666" style:text-line-through-type="none" style:text-line-through-style="none" style:text-line-through-width="auto" style:text-line-through-color="font-color" style:text-position="0% 100%" fo:font-family="微軟正黑體" style:font-family-asian="新細明體" style:font-family-generic="swiss" style:font-family-generic-asian="roman" style:font-pitch="variable"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8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5">
      <style:paragraph-properties fo:line-height="9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8">
      <style:paragraph-properties fo:line-height="0.41667in" fo:text-align="left" style:tab-stop-distance="1in" fo:margin-left="0.87847in" fo:margin-right="0in" fo:text-indent="-0.5868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6">
      <style:graphic-properties fo:wrap-option="wrap" fo:padding-top="0.05in" fo:padding-bottom="0.05in" fo:padding-left="0.05in" fo:padding-right="0.05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graphic" style:name="a1367" style:parent-style-name="Graphics">
      <style:graphic-properties draw:fill="none" fo:clip="rect(0in, 0in, 0.10692in, 0in)" draw:stroke="none"/>
    </style:style>
    <style:style style:family="presentation" style:name="a1368">
      <style:graphic-properties draw:fill="none" draw:stroke="solid" svg:stroke-width="0.01042in" svg:stroke-color="#000000" svg:stroke-opacity="100%" draw:stroke-linejoin="miter"/>
    </style:style>
    <style:style style:family="presentation" style:name="a13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34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1">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4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3">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44">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4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4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4">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48">
      <style:paragraph-properties fo:line-height="100%" fo:text-align="left" style:tab-stop-distance="1in" fo:margin-left="0.5in" fo:margin-right="0in" fo:text-indent="-0.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5">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7">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9">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9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02">
      <style:paragraph-properties fo:line-height="100%" fo:text-align="left" style:tab-stop-distance="0.5in" fo:margin-left="0.3125in" fo:margin-right="0in" fo:text-indent="-0.3125in" fo:margin-top="0.09722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4">
      <style:text-properties fo:font-variant="normal" fo:text-transform="none" fo:color="#00206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95">
      <style:paragraph-properties fo:line-height="100%" fo:text-align="left" style:tab-stop-distance="1in" fo:margin-left="0.87847in" fo:margin-right="0in" fo:text-indent="-0.8784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605">
      <style:text-properties fo:font-variant="normal" fo:text-transform="none" fo:color="#00206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0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37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606">
      <style:paragraph-properties fo:line-height="100%" fo:text-align="left" style:tab-stop-distance="0.5in" fo:margin-left="0.3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98">
      <style:drawing-page-properties draw:fill="bitmap" draw:fill-image-name="a2097"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76">
      <style:drawing-page-properties draw:fill="bitmap" draw:fill-image-name="a1375"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08">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5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1">
      <style:paragraph-properties fo:line-height="100%" fo:text-align="left" style:tab-stop-distance="1in" fo:margin-left="0.5in" fo:margin-right="0in" fo:text-indent="-0.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5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0">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54">
      <style:paragraph-properties fo:line-height="100%" fo:text-align="left" style:tab-stop-distance="1in" fo:margin-left="0.5in" fo:margin-right="0in" fo:text-indent="-0.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5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63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7">
      <style:text-properties fo:font-variant="normal" fo:text-transform="none" fo:color="#672112"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34">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58">
      <style:text-properties fo:font-variant="normal" fo:text-transform="none" fo:color="#672112"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35">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59">
      <style:text-properties fo:font-variant="normal" fo:text-transform="none" fo:color="#672112"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36">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37">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3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3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10">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1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3056in" style:font-size-asian="0.43056in" style:font-size-complex="0.43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1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2">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3056in" style:font-size-asian="0.43056in" style:font-size-complex="0.43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614">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3">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3056in" style:font-size-asian="0.43056in" style:font-size-complex="0.43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84">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3056in" style:font-size-asian="0.43056in" style:font-size-complex="0.43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1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5">
      <style:paragraph-properties fo:line-height="90%" fo:text-align="center" style:tab-stop-distance="0.5in" fo:margin-left="0.48438in" fo:margin-right="0in" fo:text-indent="-0.4843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1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86">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2618">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6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2363">
      <style:drawing-page-properties draw:fill="bitmap" draw:fill-image-name="a2362"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4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6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4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8">
      <style:text-properties fo:font-variant="normal" fo:text-transform="none" fo:color="#0066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6667in" style:font-size-asian="0.66667in" style:font-size-complex="0.66667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4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9">
      <style:text-properties fo:font-variant="normal" fo:text-transform="none" fo:color="#0066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6667in" style:font-size-asian="0.66667in" style:font-size-complex="0.66667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2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2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2">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0">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9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2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3">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03">
      <style:graphic-properties fo:wrap-option="no-wrap" fo:padding-top="0.05in" fo:padding-bottom="0.05in" fo:padding-left="0.1in" fo:padding-right="0.1in" draw:textarea-vertical-align="middle" draw:textarea-horizontal-align="center" draw:fill="solid" draw:fill-color="#ffcccc"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paragraph" style:name="a2626">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05">
      <style:drawing-page-properties draw:fill="bitmap" draw:fill-image-name="a1904"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28">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2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0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370">
      <style:paragraph-properties fo:line-height="100%" fo:text-align="left" style:tab-stop-distance="0.5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73">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77">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55">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round" draw:auto-grow-width="false" draw:auto-grow-height="false"/>
      <style:paragraph-properties style:font-independent-line-spacing="true" style:writing-mode="lr-tb"/>
    </style:style>
    <style:style style:family="text" style:name="a237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57">
      <style:drawing-page-properties draw:fill="bitmap" draw:fill-image-name="a1656"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5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3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3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3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able" style:name="a1910">
      <style:table-properties style:writing-mode="lr-tb"/>
    </style:style>
    <style:style style:family="text" style:name="a263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911">
      <style:table-column-properties style:column-width="3.86517in"/>
    </style:style>
    <style:style style:family="text" style:name="a263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912">
      <style:table-column-properties style:column-width="3.86517in"/>
    </style:style>
    <style:style style:family="text" style:name="a263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913">
      <style:table-row-properties style:row-height="0.80821in"/>
    </style:style>
    <style:style style:family="paragraph" style:name="a2636">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4">
      <style:text-properties fo:font-size="0.38889in" style:font-size-asian="0.38889in" style:font-size-complex="0.38889in" fo:language="en" style:language-asian="zh" fo:country="US" style:country-asian="TW"/>
    </style:style>
    <style:style style:family="text" style:name="a1915">
      <style:text-properties fo:font-size="0.38889in" style:font-size-asian="0.38889in" style:font-size-complex="0.38889in" fo:language="en" style:language-asian="zh" fo:country="US" style:country-asian="TW"/>
    </style:style>
    <style:style style:family="graphic" style:name="a263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916">
      <style:paragraph-properties fo:text-align="center"/>
    </style:style>
    <style:style style:family="table-cell" style:name="a1918">
      <style:table-cell-properties style:vertical-align="top" fo:padding-top="0.05in" fo:padding-bottom="0.05in" fo:padding-left="0.1in" fo:padding-right="0.1in"/>
      <style:paragraph-properties style:writing-mode="lr-tb"/>
    </style:style>
    <style:style style:family="text" style:name="a1919">
      <style:text-properties fo:font-size="0.38889in" style:font-size-asian="0.38889in" style:font-size-complex="0.38889in" fo:language="en" style:language-asian="zh" fo:country="US" style:country-asian="TW"/>
    </style:style>
    <style:style style:family="text" style:name="a238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1">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3">
      <style:text-properties fo:font-variant="normal" fo:text-transform="none" fo:color="#0066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6667in" style:font-size-asian="0.66667in" style:font-size-complex="0.66667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6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384">
      <style:text-properties fo:font-variant="normal" fo:text-transform="none" fo:color="#0066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6667in" style:font-size-asian="0.66667in" style:font-size-complex="0.66667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62">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5">
      <style:text-properties fo:font-variant="normal" fo:text-transform="none" fo:color="#0066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66667in" style:font-size-asian="0.66667in" style:font-size-complex="0.66667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63">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4722in" style:font-size-asian="0.34722in" style:font-size-complex="0.34722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6">
      <style:paragraph-properties fo:line-height="100%" fo:text-align="left" style:tab-stop-distance="0.5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4">
      <style:paragraph-properties fo:line-height="8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65">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2388">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 style:name="a1666">
      <style:table-properties style:writing-mode="lr-tb"/>
    </style:style>
    <style:style style:family="table-column" style:name="a1667">
      <style:table-column-properties style:column-width="1.02431in"/>
    </style:style>
    <style:style style:family="table-column" style:name="a1668">
      <style:table-column-properties style:column-width="1.81076in"/>
    </style:style>
    <style:style style:family="table-column" style:name="a1669">
      <style:table-column-properties style:column-width="2.20486in"/>
    </style:style>
    <style:style style:family="drawing-page" style:name="a2640">
      <style:drawing-page-properties draw:fill="bitmap" draw:fill-image-name="a2639"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4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4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0">
      <style:text-properties fo:font-size="0.38889in" style:font-size-asian="0.38889in" style:font-size-complex="0.38889in" fo:language="en" style:language-asian="zh" fo:country="US" style:country-asian="TW"/>
    </style:style>
    <style:style style:family="paragraph" style:name="a26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1">
      <style:paragraph-properties fo:text-align="center"/>
    </style:style>
    <style:style style:family="graphic" style:name="a26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645" style:parent-style-name="Graphics">
      <style:graphic-properties draw:fill="none" draw:stroke="none"/>
    </style:style>
    <style:style style:family="table-cell" style:name="a1923">
      <style:table-cell-properties style:vertical-align="top" fo:padding-top="0.05in" fo:padding-bottom="0.05in" fo:padding-left="0.1in" fo:padding-right="0.1in"/>
      <style:paragraph-properties style:writing-mode="lr-tb"/>
    </style:style>
    <style:style style:family="graphic" style:name="a2646" style:parent-style-name="Graphics">
      <style:graphic-properties draw:fill="none" draw:stroke="none"/>
    </style:style>
    <style:style style:family="table-row" style:name="a1924">
      <style:table-row-properties style:row-height="0.69372in"/>
    </style:style>
    <style:style style:family="text" style:name="a264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5">
      <style:text-properties fo:font-size="0.27778in" style:font-size-asian="0.27778in" style:font-size-complex="0.27778in" fo:language="en" style:language-asian="zh" fo:country="US" style:country-asian="TW"/>
    </style:style>
    <style:style style:family="text" style:name="a264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6">
      <style:text-properties fo:font-size="0.27778in" style:font-size-asian="0.27778in" style:font-size-complex="0.27778in" fo:language="en" style:language-asian="zh" fo:country="US" style:country-asian="TW"/>
    </style:style>
    <style:style style:family="text" style:name="a264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7">
      <style:text-properties fo:font-size="0.27778in" style:font-size-asian="0.27778in" style:font-size-complex="0.27778in" fo:language="en" style:language-asian="zh" fo:country="US" style:country-asian="TW"/>
    </style:style>
    <style:style style:family="text" style:name="a1928">
      <style:text-properties fo:font-size="0.27778in" style:font-size-asian="0.27778in" style:font-size-complex="0.27778in" fo:language="en" style:language-asian="zh" fo:country="US" style:country-asian="TW"/>
    </style:style>
    <style:style style:family="text" style:name="a1929">
      <style:text-properties fo:font-size="0.27778in" style:font-size-asian="0.27778in" style:font-size-complex="0.27778in" fo:language="en" style:language-asian="zh" fo:country="US" style:country-asian="TW"/>
    </style:style>
    <style:style style:family="text" style:name="a239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1">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670">
      <style:table-column-properties style:column-width="1.73264in"/>
    </style:style>
    <style:style style:family="text" style:name="a239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671">
      <style:table-column-properties style:column-width="1.10243in"/>
    </style:style>
    <style:style style:family="paragraph" style:name="a2394">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672">
      <style:table-column-properties style:column-width="1.51042in"/>
    </style:style>
    <style:style style:family="table-row" style:name="a1673">
      <style:table-row-properties style:row-height="0.69998in"/>
    </style:style>
    <style:style style:family="text" style:name="a239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2222in" style:font-size-asian="0.22222in" style:font-size-complex="0.22222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2397">
      <style:paragraph-properties fo:line-height="100%" fo:text-align="left" style:tab-stop-distance="0.5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style>
    <style:style style:family="text" style:name="a167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2222in" style:font-size-asian="0.22222in" style:font-size-complex="0.22222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39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style>
    <style:style style:family="table-cell" style:name="a1678">
      <style:table-cell-properties style:vertical-align="middle" fo:background-color="#eb8f22"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167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2650">
      <style:paragraph-properties fo:line-height="100%" fo:text-align="center"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52">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paragraph" style:name="a1930">
      <style:paragraph-properties fo:text-align="center"/>
    </style:style>
    <style:style style:family="text" style:name="a2653">
      <style:text-properties fo:font-variant="normal" fo:text-transform="none" fo:color="#ffffff"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32">
      <style:table-cell-properties style:vertical-align="top" fo:padding-top="0.05in" fo:padding-bottom="0.05in" fo:padding-left="0.1in" fo:padding-right="0.1in"/>
      <style:paragraph-properties style:writing-mode="lr-tb"/>
    </style:style>
    <style:style style:family="graphic" style:name="a2655">
      <style:graphic-properties fo:wrap-option="wrap" fo:padding-top="0.05in" fo:padding-bottom="0.05in" fo:padding-left="0.1in" fo:padding-right="0.1in" draw:textarea-vertical-align="middle" draw:textarea-horizontal-align="center" draw:fill="none" draw:stroke="solid" svg:stroke-width="0.0625in" svg:stroke-color="#ff0000" svg:stroke-opacity="100%" draw:shadow="visible" draw:shadow-offset-x="0in" draw:shadow-offset-y="0.02778in" draw:shadow-color="#000000" draw:shadow-opacity="64%" draw:auto-grow-width="false" draw:auto-grow-height="false"/>
      <style:paragraph-properties style:font-independent-line-spacing="true" style:writing-mode="lr-tb"/>
    </style:style>
    <style:style style:family="text" style:name="a1933">
      <style:text-properties fo:language="en" style:language-asian="zh" fo:country="US" style:country-asian="TW"/>
    </style:style>
    <style:style style:family="text" style:name="a1934">
      <style:text-properties fo:language="en" style:language-asian="zh" fo:country="US" style:country-asian="TW"/>
    </style:style>
    <style:style style:family="drawing-page" style:name="a2657">
      <style:drawing-page-properties draw:fill="bitmap" draw:fill-image-name="a2656"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935">
      <style:paragraph-properties fo:text-align="center"/>
    </style:style>
    <style:style style:family="text" style:name="a265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5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937">
      <style:table-cell-properties style:vertical-align="top" fo:padding-top="0.05in" fo:padding-bottom="0.05in" fo:padding-left="0.1in" fo:padding-right="0.1in"/>
      <style:paragraph-properties style:writing-mode="lr-tb"/>
    </style:style>
    <style:style style:family="table-row" style:name="a1938">
      <style:table-row-properties style:row-height="0.69372in"/>
    </style:style>
    <style:style style:family="text" style:name="a1939">
      <style:text-properties fo:font-size="0.27778in" style:font-size-asian="0.27778in" style:font-size-complex="0.27778in" fo:language="en" style:language-asian="zh" fo:country="US" style:country-asian="TW"/>
    </style:style>
    <style:style style:family="text" style:name="a168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68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68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68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style>
    <style:style style:family="table-cell" style:name="a1685">
      <style:table-cell-properties style:vertical-align="middle" fo:background-color="#eb8f22"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168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6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68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style>
    <style:style style:family="paragraph" style:name="a26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6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0">
      <style:text-properties fo:font-size="0.27778in" style:font-size-asian="0.27778in" style:font-size-complex="0.27778in" fo:language="en" style:language-asian="zh" fo:country="US" style:country-asian="TW"/>
    </style:style>
    <style:style style:family="text" style:name="a266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1">
      <style:text-properties fo:font-size="0.27778in" style:font-size-asian="0.27778in" style:font-size-complex="0.27778in" fo:language="en" style:language-asian="zh" fo:country="US" style:country-asian="TW"/>
    </style:style>
    <style:style style:family="text" style:name="a266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2">
      <style:text-properties fo:font-size="0.27778in" style:font-size-asian="0.27778in" style:font-size-complex="0.27778in" fo:language="en" style:language-asian="zh" fo:country="US" style:country-asian="TW"/>
    </style:style>
    <style:style style:family="paragraph" style:name="a266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3">
      <style:text-properties fo:font-size="0.27778in" style:font-size-asian="0.27778in" style:font-size-complex="0.27778in" fo:language="en" style:language-asian="zh" fo:country="US" style:country-asian="TW"/>
    </style:style>
    <style:style style:family="paragraph" style:name="a19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graphic" style:name="a266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cell" style:name="a1945">
      <style:table-cell-properties style:vertical-align="top" fo:padding-top="0.05in" fo:padding-bottom="0.05in" fo:padding-left="0.1in" fo:padding-right="0.1in"/>
      <style:paragraph-properties style:writing-mode="lr-tb"/>
    </style:style>
    <style:style style:family="graphic" style:name="a2668" style:parent-style-name="Graphics">
      <style:graphic-properties draw:fill="none" fo:clip="rect(0.3406in, 0in, 0.11946in, 0in)" draw:stroke="none"/>
    </style:style>
    <style:style style:family="text" style:name="a1946">
      <style:text-properties fo:language="en" style:language-asian="zh" fo:country="US" style:country-asian="TW"/>
    </style:style>
    <style:style style:family="text" style:name="a1947">
      <style:text-properties fo:language="en" style:language-asian="zh" fo:country="US" style:country-asian="TW"/>
    </style:style>
    <style:style style:family="paragraph" style:name="a1948">
      <style:paragraph-properties fo:text-align="center"/>
    </style:style>
    <style:style style:family="table-cell" style:name="a1690">
      <style:table-cell-properties style:vertical-align="middle" fo:background-color="#eb8f22"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16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69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69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style>
    <style:style style:family="table-cell" style:name="a1695">
      <style:table-cell-properties style:vertical-align="middle" fo:background-color="#eb8f22"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169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69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69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9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style>
    <style:style style:family="drawing-page" style:name="a2670">
      <style:drawing-page-properties draw:fill="bitmap" draw:fill-image-name="a2669"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7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950">
      <style:table-cell-properties style:vertical-align="top" fo:padding-top="0.05in" fo:padding-bottom="0.05in" fo:padding-left="0.1in" fo:padding-right="0.1in"/>
      <style:paragraph-properties style:writing-mode="lr-tb"/>
    </style:style>
    <style:style style:family="paragraph" style:name="a26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951">
      <style:table-row-properties style:row-height="0.69372in"/>
    </style:style>
    <style:style style:family="graphic" style:name="a267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952">
      <style:text-properties fo:font-size="0.27778in" style:font-size-asian="0.27778in" style:font-size-complex="0.27778in" fo:language="en" style:language-asian="zh" fo:country="US" style:country-asian="TW"/>
    </style:style>
    <style:style style:family="graphic" style:name="a2675" style:parent-style-name="Graphics">
      <style:graphic-properties draw:fill="none" fo:clip="rect(0.3636in, 0in, 0.67841in, 0in)" draw:stroke="none"/>
    </style:style>
    <style:style style:family="text" style:name="a1953">
      <style:text-properties fo:font-size="0.27778in" style:font-size-asian="0.27778in" style:font-size-complex="0.27778in" fo:language="en" style:language-asian="zh" fo:country="US" style:country-asian="TW"/>
    </style:style>
    <style:style style:family="text" style:name="a1954">
      <style:text-properties fo:font-size="0.27778in" style:font-size-asian="0.27778in" style:font-size-complex="0.27778in" fo:language="en" style:language-asian="zh" fo:country="US" style:country-asian="TW"/>
    </style:style>
    <style:style style:family="drawing-page" style:name="a2677">
      <style:drawing-page-properties draw:fill="bitmap" draw:fill-image-name="a2676"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55">
      <style:text-properties fo:font-size="0.27778in" style:font-size-asian="0.27778in" style:font-size-complex="0.27778in" fo:language="en" style:language-asian="zh" fo:country="US" style:country-asian="TW"/>
    </style:style>
    <style:style style:family="text" style:name="a267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6">
      <style:text-properties fo:font-size="0.27778in" style:font-size-asian="0.27778in" style:font-size-complex="0.27778in" fo:language="en" style:language-asian="zh" fo:country="US" style:country-asian="TW"/>
    </style:style>
    <style:style style:family="text" style:name="a267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7">
      <style:paragraph-properties fo:text-align="center"/>
    </style:style>
    <style:style style:family="table-cell" style:name="a1959">
      <style:table-cell-properties style:vertical-align="top" fo:padding-top="0.05in" fo:padding-bottom="0.05in" fo:padding-left="0.1in" fo:padding-right="0.1in"/>
      <style:paragraph-properties style:writing-mode="lr-tb"/>
    </style:style>
    <style:style style:family="paragraph" style:name="a268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82">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60">
      <style:text-properties fo:language="en" style:language-asian="zh" fo:country="US" style:country-asian="TW"/>
    </style:style>
    <style:style style:family="text" style:name="a2683">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61">
      <style:text-properties fo:language="en" style:language-asian="zh" fo:country="US" style:country-asian="TW"/>
    </style:style>
    <style:style style:family="text" style:name="a2684">
      <style:text-properties fo:font-variant="normal" fo:text-transform="none" fo:color="#0000ff"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62">
      <style:paragraph-properties fo:text-align="center"/>
    </style:style>
    <style:style style:family="text" style:name="a2685">
      <style:text-properties fo:font-variant="normal" fo:text-transform="none" fo:color="#0000ff" style:text-line-through-type="none" style:text-line-through-style="none" style:text-line-through-width="auto" style:text-line-through-color="font-color" style:text-position="0% 100%" fo:font-family="Corbel" style:font-family-asian="新細明體" style:font-family-generic-asian="roman" style:font-pitch-asian="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6">
      <style:paragraph-properties fo:line-height="100%" fo:text-align="center" style:tab-stop-distance="0.5in" fo:margin-left="0.48438in" fo:margin-right="0in" fo:text-indent="-0.4843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64">
      <style:table-cell-properties style:vertical-align="top" fo:padding-top="0.05in" fo:padding-bottom="0.05in" fo:padding-left="0.1in" fo:padding-right="0.1in"/>
      <style:paragraph-properties style:writing-mode="lr-tb"/>
    </style:style>
    <style:style style:family="graphic" style:name="a268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96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8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8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6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2690">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92">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70">
      <style:drawing-page-properties draw:fill="bitmap" draw:fill-image-name="a1969"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9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94">
      <style:paragraph-properties fo:line-height="100%" fo:text-align="left" style:tab-stop-distance="1in" fo:margin-left="0.5625in" fo:margin-right="0in" fo:text-indent="-0.56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9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7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9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36111in" style:font-size-asian="0.36111in" style:font-size-complex="0.36111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9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9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Times New Roman" style:font-family-generic="script" style:font-family-generic-asian="script" style:font-family-generic-complex="roman" style:font-pitch="fixed" style:font-pitch-asian="fixed" style:font-pitch-complex="variable" fo:font-size="0.36111in" style:font-size-asian="0.36111in" style:font-size-complex="0.36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7">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78">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able" style:name="a1979">
      <style:table-properties style:writing-mode="lr-tb"/>
    </style:style>
    <style:style style:family="text" style:name="a220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3">
      <style:paragraph-properties fo:line-height="100%" fo:text-align="left" style:tab-stop-distance="1in" fo:margin-left="0.5625in" fo:margin-right="0in" fo:text-indent="-0.56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5">
      <style:text-properties fo:font-variant="normal" fo:text-transform="none" fo:color="#262626"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206">
      <style:text-properties fo:font-variant="normal" fo:text-transform="none" fo:color="#262626"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980">
      <style:table-column-properties style:column-width="1.02414in"/>
    </style:style>
    <style:style style:family="table-column" style:name="a1981">
      <style:table-column-properties style:column-width="1.32214in"/>
    </style:style>
    <style:style style:family="table-column" style:name="a1982">
      <style:table-column-properties style:column-width="6.31691in"/>
    </style:style>
    <style:style style:family="table-row" style:name="a1983">
      <style:table-row-properties style:row-height="0.5598in"/>
    </style:style>
    <style:style style:family="text" style:name="a1984">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3611in" style:font-size-asian="0.23611in" style:font-size-complex="0.23611in" style:language-asian="zh" style:country-asian="TW" fo:font-weight="bold" style:font-weight-asian="bold" style:font-weight-complex="bold" style:letter-kerning="true"/>
    </style:style>
    <style:style style:family="text" style:name="a1985">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3611in" style:font-size-asian="0.23611in" style:font-size-complex="0.23611in" fo:language="en" style:language-asian="zh" fo:country="US" style:country-asian="TW" fo:font-weight="bold" style:font-weight-asian="bold" style:font-weight-complex="bold" style:letter-kerning="true"/>
    </style:style>
    <style:style style:family="text" style:name="a1986">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3611in" style:font-size-asian="0.23611in" style:font-size-complex="0.23611in" style:language-asian="zh" style:country-asian="TW" fo:font-weight="bold" style:font-weight-asian="bold" style:font-weight-complex="bold" style:letter-kerning="true"/>
    </style:style>
    <style:style style:family="paragraph" style:name="a1987">
      <style:paragraph-properties fo:text-align="center" fo:margin-bottom="0in"/>
    </style:style>
    <style:style style:family="table-cell" style:name="a1989">
      <style:table-cell-properties style:vertical-align="middle" fo:background-color="#b9dde6" fo:border-top="0.01389in solid #000000" fo:border-bottom="0.01389in solid #000000" fo:border-left="0.01389in solid #000000" fo:border-right="0.01389in solid #000000" fo:padding-top="0in" fo:padding-bottom="0in" fo:padding-left="0.06194in" fo:padding-right="0.06194in"/>
      <style:paragraph-properties style:writing-mode="lr-tb"/>
    </style:style>
    <style:style style:family="paragraph" style:name="a2210">
      <style:paragraph-properties fo:line-height="100%" fo:text-align="left" style:tab-stop-distance="1in" fo:margin-left="0.5625in" fo:margin-right="0in" fo:text-indent="-0.56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21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1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5">
      <style:paragraph-properties fo:line-height="100%" fo:text-align="left" style:tab-stop-distance="1in" fo:margin-left="0.5625in" fo:margin-right="0in" fo:text-indent="-0.56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7">
      <style:text-properties fo:font-variant="normal" fo:text-transform="none" fo:color="#262626"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218">
      <style:text-properties fo:font-variant="normal" fo:text-transform="none" fo:color="#262626"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219">
      <style:text-properties fo:font-variant="normal" fo:text-transform="none" fo:color="#262626"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990">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3611in" style:font-size-asian="0.23611in" style:font-size-complex="0.23611in" style:language-asian="zh" style:country-asian="TW" fo:font-weight="bold" style:font-weight-asian="bold" style:font-weight-complex="bold" style:letter-kerning="true"/>
    </style:style>
    <style:style style:family="text" style:name="a1991">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3611in" style:font-size-asian="0.23611in" style:font-size-complex="0.23611in" fo:language="en" fo:country="US" fo:font-weight="bold" style:font-weight-asian="bold" style:font-weight-complex="bold" style:letter-kerning="true"/>
    </style:style>
    <style:style style:family="text" style:name="a1992">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3611in" style:font-size-asian="0.23611in" style:font-size-complex="0.23611in" style:language-asian="zh" style:country-asian="TW" fo:font-weight="bold" style:font-weight-asian="bold" style:font-weight-complex="bold" style:letter-kerning="true"/>
    </style:style>
    <style:style style:family="text" style:name="a1993">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4583in" style:font-size-asian="0.14583in" style:font-size-complex="0.14583in" fo:language="en" style:language-asian="zh" fo:country="US" style:country-asian="TW" fo:font-weight="bold" style:font-weight-asian="bold" style:font-weight-complex="bold" style:letter-kerning="true"/>
    </style:style>
    <style:style style:family="text" style:name="a1994">
      <style:text-properties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4583in" style:font-size-asian="0.14583in" style:font-size-complex="0.14583in" style:language-asian="zh" style:country-asian="TW" fo:font-weight="bold" style:font-weight-asian="bold" style:font-weight-complex="bold" style:letter-kerning="true"/>
    </style:style>
    <style:style style:family="paragraph" style:name="a1995">
      <style:paragraph-properties fo:margin-bottom="0in"/>
    </style:style>
    <style:style style:family="table-cell" style:name="a1997">
      <style:table-cell-properties style:vertical-align="middle" fo:background-color="#b9dde6" fo:border-top="0.01389in solid #000000" fo:border-bottom="0.01389in solid #000000" fo:border-left="0.01389in solid #000000" fo:border-right="0.01389in solid #000000" fo:padding-top="0in" fo:padding-bottom="0in" fo:padding-left="0.06194in" fo:padding-right="0.06194in"/>
      <style:paragraph-properties style:writing-mode="lr-tb"/>
    </style:style>
    <style:style style:family="table-row" style:name="a1998">
      <style:table-row-properties style:row-height="1.22145in"/>
    </style:style>
    <style:style style:family="text" style:name="a1999">
      <style:text-properties fo:color="#ff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fo:font-weight="bold" style:font-weight-asian="bold" style:font-weight-complex="bold" style:letter-kerning="true"/>
    </style:style>
    <style:style style:family="text" style:name="a2220">
      <style:text-properties fo:font-variant="normal" fo:text-transform="none" fo:color="#262626"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222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500">
      <style:table-row-properties style:row-height="0.30166in"/>
    </style:style>
    <style:style style:family="graphic" style:name="a222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01">
      <style:text-properties fo:font-family="標楷體" style:font-family-asian="標楷體"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text" style:name="a1502">
      <style:text-properties fo:font-family="標楷體" style:font-family-asian="標楷體"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drawing-page" style:name="a2225">
      <style:drawing-page-properties draw:fill="bitmap" draw:fill-image-name="a2224"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03">
      <style:text-properties fo:font-family="標楷體" style:font-family-asian="標楷體" style:font-family-generic="script" style:font-family-generic-asian="script" style:font-pitch="fixed" style:font-pitch-asian="fixed" fo:font-size="0.27778in" style:font-size-asian="0.27778in" style:font-size-complex="0.27778in" fo:language="en" style:language-asian="zh" fo:country="US" style:country-asian="TW" style:letter-kerning="true"/>
    </style:style>
    <style:style style:family="text" style:name="a222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4">
      <style:text-properties fo:font-family="標楷體" style:font-family-asian="標楷體"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text" style:name="a222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5">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22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6">
      <style:paragraph-properties fo:text-align="center" fo:margin-bottom="0in"/>
    </style:style>
    <style:style style:family="graphic" style:name="a22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able-cell" style:name="a1508">
      <style:table-cell-properties style:vertical-align="top" fo:padding-top="0in" fo:padding-bottom="0in" fo:padding-left="0.075in" fo:padding-right="0.075in"/>
      <style:paragraph-properties style:writing-mode="lr-tb"/>
    </style:style>
    <style:style style:family="text" style:name="a1509">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graphic" style:name="a2230" style:parent-style-name="Graphics">
      <style:graphic-properties draw:fill="none" fo:clip="rect(0in, 0in, 0in, 0in)" draw:stroke="none"/>
    </style:style>
    <style:style style:family="text" style:name="a2231">
      <style:text-properties fo:font-variant="normal" fo:text-transform="none" fo:color="#0070c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32">
      <style:text-properties fo:font-variant="normal" fo:text-transform="none" fo:color="#0070c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10">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paragraph" style:name="a22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1">
      <style:paragraph-properties fo:text-align="left" fo:margin-bottom="0in"/>
    </style:style>
    <style:style style:family="graphic" style:name="a22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235">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513">
      <style:table-cell-properties style:vertical-align="top" fo:padding-top="0in" fo:padding-bottom="0in" fo:padding-left="0.075in" fo:padding-right="0.075in"/>
      <style:paragraph-properties style:writing-mode="lr-tb"/>
    </style:style>
    <style:style style:family="paragraph" style:name="a22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4">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graphic" style:name="a2237">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1515">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paragraph" style:name="a1516">
      <style:paragraph-properties fo:text-align="left" fo:margin-bottom="0in"/>
    </style:style>
    <style:style style:family="drawing-page" style:name="a2239">
      <style:drawing-page-properties draw:fill="bitmap" draw:fill-image-name="a2238"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518">
      <style:table-cell-properties style:vertical-align="top" fo:padding-top="0in" fo:padding-bottom="0in" fo:padding-left="0.075in" fo:padding-right="0.075in"/>
      <style:paragraph-properties style:writing-mode="lr-tb"/>
    </style:style>
    <style:style style:family="table-row" style:name="a1519">
      <style:table-row-properties style:row-height="1.20665in"/>
    </style:style>
    <style:style style:family="text" style:name="a224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0">
      <style:text-properties fo:font-family="標楷體" style:font-family-asian="標楷體"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graphic" style:name="a22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21">
      <style:text-properties fo:font-family="標楷體" style:font-family-asian="標楷體" style:font-family-generic="script" style:font-family-generic-asian="script" style:font-pitch="fixed" style:font-pitch-asian="fixed" fo:font-size="0.27778in" style:font-size-asian="0.27778in" style:font-size-complex="0.27778in" fo:language="en" style:language-asian="zh" fo:country="US" style:country-asian="TW" style:letter-kerning="true"/>
    </style:style>
    <style:style style:family="graphic" style:name="a2244" style:parent-style-name="Graphics">
      <style:graphic-properties draw:fill="none" draw:stroke="none"/>
    </style:style>
    <style:style style:family="text" style:name="a1522">
      <style:text-properties fo:font-family="標楷體" style:font-family-asian="標楷體" style:font-family-generic="script" style:font-family-generic-asian="script" style:font-pitch="fixed" style:font-pitch-asian="fixed" fo:font-size="0.27778in" style:font-size-asian="0.27778in" style:font-size-complex="0.27778in" fo:language="en" style:language-asian="zh" fo:country="US" style:country-asian="TW" style:letter-kerning="true"/>
    </style:style>
    <style:style style:family="text" style:name="a224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23">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text" style:name="a224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24">
      <style:paragraph-properties fo:text-align="center" fo:margin-bottom="0in"/>
    </style:style>
    <style:style style:family="text" style:name="a2247">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48">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526">
      <style:table-cell-properties style:vertical-align="top" fo:padding-top="0in" fo:padding-bottom="0in" fo:padding-left="0.075in" fo:padding-right="0.075in"/>
      <style:paragraph-properties style:writing-mode="lr-tb"/>
    </style:style>
    <style:style style:family="text" style:name="a224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27">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paragraph" style:name="a1528">
      <style:paragraph-properties fo:margin-left="0.29167in" fo:text-indent="-0.29167in" fo:margin-bottom="0in"/>
    </style:style>
    <style:style style:family="text" style:name="a2500">
      <style:text-properties fo:color="#000000" fo:font-size="0.22222in" style:font-size-asian="0.22222in" style:font-size-complex="0.22222in" style:language-asian="zh" style:country-asian="TW" fo:font-weight="bold" style:font-weight-asian="bold" style:font-weight-complex="bold" style:letter-kerning="true"/>
    </style:style>
    <style:style style:family="paragraph" style:name="a2501">
      <style:paragraph-properties fo:text-align="justify" fo:text-align-last="start" fo:margin-bottom="0in"/>
    </style:style>
    <style:style style:family="text" style:name="a2503">
      <style:text-properties fo:color="#000000" fo:font-size="0.22222in" style:font-size-asian="0.22222in" style:font-size-complex="0.22222in" style:language-asian="zh" style:country-asian="TW" fo:font-weight="bold" style:font-weight-asian="bold" style:font-weight-complex="bold" style:letter-kerning="true"/>
    </style:style>
    <style:style style:family="paragraph" style:name="a2504">
      <style:paragraph-properties fo:text-align="justify" fo:text-align-last="start" fo:margin-bottom="0in"/>
    </style:style>
    <style:style style:family="text" style:name="a2506">
      <style:text-properties fo:color="#000000" fo:font-size="0.22222in" style:font-size-asian="0.22222in" style:font-size-complex="0.22222in" style:language-asian="zh" style:country-asian="TW" fo:font-weight="bold" style:font-weight-asian="bold" style:font-weight-complex="bold" style:letter-kerning="true"/>
    </style:style>
    <style:style style:family="text" style:name="a2507">
      <style:text-properties fo:color="#000000" fo:font-family="Calibri" style:font-family-asian="新細明體" style:font-family-complex="Times New Roman" fo:font-size="0.22222in" style:font-size-asian="0.22222in" style:font-size-complex="0.22222in" style:language-asian="zh" style:country-asian="TW" fo:font-weight="bold" style:font-weight-asian="bold" style:font-weight-complex="bold" style:letter-kerning="true"/>
    </style:style>
    <style:style style:family="paragraph" style:name="a2508">
      <style:paragraph-properties fo:text-align="justify" fo:text-align-last="start" fo:margin-bottom="0in"/>
    </style:style>
    <style:style style:family="text" style:name="a2250">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5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5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253">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1">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text" style:name="a225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32">
      <style:paragraph-properties fo:margin-left="0.29167in" fo:text-indent="-0.29167in" fo:margin-bottom="0in"/>
    </style:style>
    <style:style style:family="text" style:name="a225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534">
      <style:table-cell-properties style:vertical-align="top" fo:padding-top="0in" fo:padding-bottom="0in" fo:padding-left="0.075in" fo:padding-right="0.075in"/>
      <style:paragraph-properties style:writing-mode="lr-tb"/>
    </style:style>
    <style:style style:family="graphic" style:name="a2257">
      <style:graphic-properties fo:wrap-option="no-wrap" fo:padding-top="0.05in" fo:padding-bottom="0.05in" fo:padding-left="0.1in" fo:padding-right="0.1in" draw:textarea-vertical-align="middle" draw:textarea-horizontal-align="center" draw:fill="solid" draw:fill-color="#ff99ff" draw:opacity="100%" draw:stroke="solid" svg:stroke-width="0.01042in" svg:stroke-color="#cd4223" svg:stroke-opacity="100%" draw:stroke-linejoin="round" svg:stroke-linecap="butt" draw:auto-grow-width="false" draw:auto-grow-height="false"/>
      <style:paragraph-properties style:font-independent-line-spacing="true" style:writing-mode="lr-tb"/>
    </style:style>
    <style:style style:family="text" style:name="a1535">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1536">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drawing-page" style:name="a2259">
      <style:drawing-page-properties draw:fill="bitmap" draw:fill-image-name="a2258"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537">
      <style:paragraph-properties fo:margin-bottom="0in"/>
    </style:style>
    <style:style style:family="table-cell" style:name="a1539">
      <style:table-cell-properties style:vertical-align="top" fo:padding-top="0in" fo:padding-bottom="0in" fo:padding-left="0.075in" fo:padding-right="0.075in"/>
      <style:paragraph-properties style:writing-mode="lr-tb"/>
    </style:style>
    <style:style style:family="table-cell" style:name="a2510">
      <style:table-cell-properties style:vertical-align="middle" fo:background-color="#ffccff" fo:padding-top="0in" fo:padding-bottom="0in" fo:padding-left="0.075in" fo:padding-right="0.075in"/>
      <style:paragraph-properties style:writing-mode="lr-tb"/>
    </style:style>
    <style:style style:family="text" style:name="a2511">
      <style:text-properties fo:color="#000000" fo:font-size="0.22222in" style:font-size-asian="0.22222in" style:font-size-complex="0.22222in" style:language-asian="zh" style:country-asian="TW" fo:font-weight="bold" style:font-weight-asian="bold" style:font-weight-complex="bold" style:letter-kerning="true"/>
    </style:style>
    <style:style style:family="paragraph" style:name="a2512">
      <style:paragraph-properties fo:margin-bottom="0in"/>
    </style:style>
    <style:style style:family="text" style:name="a2514">
      <style:text-properties fo:color="#000000" fo:font-size="0.22222in" style:font-size-asian="0.22222in" style:font-size-complex="0.22222in" style:language-asian="zh" style:country-asian="TW" fo:font-weight="bold" style:font-weight-asian="bold" style:font-weight-complex="bold" style:letter-kerning="true"/>
    </style:style>
    <style:style style:family="paragraph" style:name="a2515">
      <style:paragraph-properties fo:margin-bottom="0in"/>
    </style:style>
    <style:style style:family="text" style:name="a2517">
      <style:text-properties fo:color="#000000" fo:font-size="0.22222in" style:font-size-asian="0.22222in" style:font-size-complex="0.22222in" style:language-asian="zh" style:country-asian="TW" fo:font-weight="bold" style:font-weight-asian="bold" style:font-weight-complex="bold" style:letter-kerning="true"/>
    </style:style>
    <style:style style:family="paragraph" style:name="a2518">
      <style:paragraph-properties fo:margin-bottom="0in"/>
    </style:style>
    <style:style style:family="text" style:name="a226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6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able-row" style:name="a1540">
      <style:table-row-properties style:row-height="0.30166in"/>
    </style:style>
    <style:style style:family="graphic" style:name="a2264" style:parent-style-name="Graphics">
      <style:graphic-properties draw:fill="none" fo:clip="rect(0.42501in, 0in, 0.7362in, 0in)" draw:stroke="none"/>
    </style:style>
    <style:style style:family="text" style:name="a1541">
      <style:text-properties fo:font-family="標楷體" style:font-family-asian="標楷體" style:font-family-generic="script" style:font-family-generic-asian="script" style:font-pitch="fixed" style:font-pitch-asian="fixed" fo:font-size="0.27778in" style:font-size-asian="0.27778in" style:font-size-complex="0.27778in" style:language-asian="zh" style:country-asian="TW" style:letter-kerning="true"/>
    </style:style>
    <style:style style:family="graphic" style:name="a2265" style:parent-style-name="Graphics">
      <style:graphic-properties draw:fill="none" fo:clip="rect(0in, 0in, 0in, 0in)" draw:stroke="none"/>
    </style:style>
    <style:style style:family="text" style:name="a1542">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7778in" style:font-size-asian="0.27778in" style:font-size-complex="0.27778in" style:language-asian="zh" style:country-asian="TW" style:letter-kerning="true"/>
    </style:style>
    <style:style style:family="paragraph" style:name="a1543">
      <style:paragraph-properties fo:text-align="center" fo:margin-bottom="0in"/>
    </style:style>
    <style:style style:family="drawing-page" style:name="a2267">
      <style:drawing-page-properties draw:fill="bitmap" draw:fill-image-name="a2266"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6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545">
      <style:table-cell-properties style:vertical-align="top" fo:padding-top="0in" fo:padding-bottom="0in" fo:padding-left="0.075in" fo:padding-right="0.075in"/>
      <style:paragraph-properties style:writing-mode="lr-tb"/>
    </style:style>
    <style:style style:family="text" style:name="a226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6">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1547">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paragraph" style:name="a1548">
      <style:paragraph-properties fo:margin-bottom="0in"/>
    </style:style>
    <style:style style:family="text" style:name="a2520">
      <style:text-properties fo:color="#000000" fo:font-size="0.22222in" style:font-size-asian="0.22222in" style:font-size-complex="0.22222in" style:language-asian="zh" style:country-asian="TW" fo:font-weight="bold" style:font-weight-asian="bold" style:font-weight-complex="bold" style:letter-kerning="true"/>
    </style:style>
    <style:style style:family="paragraph" style:name="a2521">
      <style:paragraph-properties fo:margin-bottom="0in"/>
    </style:style>
    <style:style style:family="text" style:name="a1800">
      <style:text-properties fo:font-variant="normal" fo:text-transform="none" fo:color="#0070c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23">
      <style:text-properties fo:color="#000000" fo:font-size="0.22222in" style:font-size-asian="0.22222in" style:font-size-complex="0.22222in" style:language-asian="zh" style:country-asian="TW" fo:font-weight="bold" style:font-weight-asian="bold" style:font-weight-complex="bold" style:letter-kerning="true"/>
    </style:style>
    <style:style style:family="paragraph" style:name="a18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524">
      <style:text-properties fo:color="#000000" fo:font-family="Calibri" style:font-family-asian="新細明體" style:font-family-complex="Times New Roman" fo:font-size="0.22222in" style:font-size-asian="0.22222in" style:font-size-complex="0.22222in" style:language-asian="zh" style:country-asian="TW" fo:font-weight="bold" style:font-weight-asian="bold" style:font-weight-complex="bold" style:letter-kerning="true"/>
    </style:style>
    <style:style style:family="text" style:name="a180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525">
      <style:paragraph-properties fo:margin-bottom="0in"/>
    </style:style>
    <style:style style:family="text" style:name="a180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2527">
      <style:table-cell-properties style:vertical-align="middle" fo:background-color="#ffccff" fo:padding-top="0in" fo:padding-bottom="0in" fo:padding-left="0.075in" fo:padding-right="0.075in"/>
      <style:paragraph-properties style:writing-mode="lr-tb"/>
    </style:style>
    <style:style style:family="text" style:name="a1805">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528">
      <style:text-properties fo:color="#000000" fo:font-size="0.22222in" style:font-size-asian="0.22222in" style:font-size-complex="0.22222in" style:language-asian="zh" style:country-asian="TW" fo:font-weight="bold" style:font-weight-asian="bold" style:font-weight-complex="bold" style:letter-kerning="true"/>
    </style:style>
    <style:style style:family="text" style:name="a1806">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2529">
      <style:paragraph-properties fo:margin-bottom="0in"/>
    </style:style>
    <style:style style:family="paragraph" style:name="a18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1808">
      <style:table-cell-properties style:vertical-align="middle" fo:background-color="#fef9e9"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180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2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7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272" style:parent-style-name="Graphics">
      <style:graphic-properties draw:fill="none" fo:clip="rect(0.22119in, 0in, 0.59964in, 0in)" draw:stroke="none"/>
    </style:style>
    <style:style style:family="table-cell" style:name="a1550">
      <style:table-cell-properties style:vertical-align="top" fo:padding-top="0in" fo:padding-bottom="0in" fo:padding-left="0.075in" fo:padding-right="0.075in"/>
      <style:paragraph-properties style:writing-mode="lr-tb"/>
    </style:style>
    <style:style style:family="drawing-page" style:name="a2274">
      <style:drawing-page-properties draw:fill="bitmap" draw:fill-image-name="a2273"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51">
      <style:text-properties fo:font-family="標楷體" style:font-family-asian="標楷體" style:font-family-generic="script" style:font-family-generic-asian="script" style:font-pitch="fixed" style:font-pitch-asian="fixed" fo:font-size="0.25in" style:font-size-asian="0.25in" style:font-size-complex="0.25in" style:language-asian="zh" style:country-asian="TW" style:letter-kerning="true"/>
    </style:style>
    <style:style style:family="text" style:name="a227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2">
      <style:text-properties fo:color="#0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25in" style:font-size-asian="0.25in" style:font-size-complex="0.25in" style:language-asian="zh" style:country-asian="TW" style:letter-kerning="true"/>
    </style:style>
    <style:style style:family="text" style:name="a227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3">
      <style:paragraph-properties fo:margin-bottom="0in"/>
    </style:style>
    <style:style style:family="paragraph" style:name="a22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able-cell" style:name="a1555">
      <style:table-cell-properties style:vertical-align="top" fo:padding-top="0in" fo:padding-bottom="0in" fo:padding-left="0.075in" fo:padding-right="0.075in"/>
      <style:paragraph-properties style:writing-mode="lr-tb"/>
    </style:style>
    <style:style style:family="text" style:name="a2279">
      <style:text-properties fo:font-variant="normal" fo:text-transform="none" fo:color="#672112"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56" style:parent-style-name="Graphics">
      <style:graphic-properties draw:fill="none" fo:clip="rect(0in, 0in, 0in, 0in)" draw:stroke="none"/>
    </style:style>
    <style:style style:family="drawing-page" style:name="a1558">
      <style:drawing-page-properties draw:fill="bitmap" draw:fill-image-name="a1557"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5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31">
      <style:text-properties fo:color="#000000" fo:font-size="0.22222in" style:font-size-asian="0.22222in" style:font-size-complex="0.22222in" style:language-asian="zh" style:country-asian="TW" fo:font-weight="bold" style:font-weight-asian="bold" style:font-weight-complex="bold" style:letter-kerning="true"/>
    </style:style>
    <style:style style:family="text" style:name="a2532">
      <style:text-properties fo:color="#000000" fo:font-size="0.22222in" style:font-size-asian="0.22222in" style:font-size-complex="0.22222in" style:language-asian="zh" style:country-asian="TW" fo:font-weight="bold" style:font-weight-asian="bold" style:font-weight-complex="bold" style:letter-kerning="true"/>
    </style:style>
    <style:style style:family="text" style:name="a181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533">
      <style:paragraph-properties fo:margin-bottom="0in"/>
    </style:style>
    <style:style style:family="text" style:name="a181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1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535">
      <style:text-properties fo:color="#000000" fo:font-size="0.22222in" style:font-size-asian="0.22222in" style:font-size-complex="0.22222in" style:language-asian="zh" style:country-asian="TW" fo:font-weight="bold" style:font-weight-asian="bold" style:font-weight-complex="bold" style:letter-kerning="true"/>
    </style:style>
    <style:style style:family="text" style:name="a1813">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2536">
      <style:paragraph-properties fo:margin-bottom="0in"/>
    </style:style>
    <style:style style:family="text" style:name="a1814">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8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538">
      <style:text-properties fo:color="#000000" fo:font-size="0.22222in" style:font-size-asian="0.22222in" style:font-size-complex="0.22222in" style:language-asian="zh" style:country-asian="TW" fo:font-weight="bold" style:font-weight-asian="bold" style:font-weight-complex="bold" style:letter-kerning="true"/>
    </style:style>
    <style:style style:family="table-cell" style:name="a1816">
      <style:table-cell-properties style:vertical-align="middle" fo:background-color="#fef9e9"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paragraph" style:name="a2539">
      <style:paragraph-properties fo:margin-bottom="0in"/>
    </style:style>
    <style:style style:family="text" style:name="a181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18">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8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280">
      <style:text-properties fo:font-variant="normal" fo:text-transform="none" fo:color="#672112"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81">
      <style:text-properties fo:font-variant="normal" fo:text-transform="none" fo:color="#672112"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82">
      <style:text-properties fo:font-variant="normal" fo:text-transform="none" fo:color="#672112"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83">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8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15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28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563">
      <style:text-properties fo:font-variant="normal" fo:text-transform="none" fo:color="#000000" style:text-line-through-type="none" style:text-line-through-style="none" style:text-line-through-width="auto" style:text-line-through-color="font-color" style:text-position="0% 100%" fo:font-family="Corbel" style:font-family-asian="標楷體" style:font-family-generic-asian="script" style:font-pitch-asian="fixed"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4">
      <style:text-properties fo:font-variant="normal" fo:text-transform="none" fo:color="#000000" style:text-line-through-type="none" style:text-line-through-style="none" style:text-line-through-width="auto" style:text-line-through-color="font-color" style:text-position="0% 100%" fo:font-family="Corbel" style:font-family-asian="標楷體" style:font-family-generic-asian="script"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565">
      <style:text-properties fo:font-variant="normal" fo:text-transform="none" fo:color="#0070c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68">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6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1">
      <style:text-properties fo:color="#000000" fo:font-size="0.22222in" style:font-size-asian="0.22222in" style:font-size-complex="0.22222in" style:language-asian="zh" style:country-asian="TW" fo:font-weight="bold" style:font-weight-asian="bold" style:font-weight-complex="bold" style:letter-kerning="true"/>
    </style:style>
    <style:style style:family="text" style:name="a2542">
      <style:text-properties fo:color="#000000" fo:font-family="Calibri" style:font-family-asian="新細明體" style:font-family-complex="Times New Roman" fo:font-size="0.22222in" style:font-size-asian="0.22222in" style:font-size-complex="0.22222in" style:language-asian="zh" style:country-asian="TW" fo:font-weight="bold" style:font-weight-asian="bold" style:font-weight-complex="bold" style:letter-kerning="true"/>
    </style:style>
    <style:style style:family="table-cell" style:name="a1820">
      <style:table-cell-properties style:vertical-align="middle" fo:background-color="#fef9e9"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paragraph" style:name="a2543">
      <style:paragraph-properties fo:margin-bottom="0in"/>
    </style:style>
    <style:style style:family="table-row" style:name="a1821">
      <style:table-row-properties style:row-height="1.39999in"/>
    </style:style>
    <style:style style:family="text" style:name="a1822">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able-cell" style:name="a2545">
      <style:table-cell-properties style:vertical-align="middle" fo:background-color="#ffccff" fo:padding-top="0in" fo:padding-bottom="0in" fo:padding-left="0.075in" fo:padding-right="0.075in"/>
      <style:paragraph-properties style:writing-mode="lr-tb"/>
    </style:style>
    <style:style style:family="text" style:name="a1823">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546">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24">
      <style:text-properties fo:font-variant="normal" fo:text-transform="none" fo:color="#ff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547">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paragraph" style:name="a2548">
      <style:paragraph-properties fo:line-height="100%" fo:text-align="left" style:tab-stop-distance="1in" fo:margin-left="0in" fo:margin-right="0in" fo:text-indent="0in" fo:margin-top="0.0347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826">
      <style:table-cell-properties style:vertical-align="middle" fo:background-color="#fdf3d1" fo:border-top="0.01389in solid #000000" fo:border-bottom="0.01389in solid #000000" fo:border-left="0.01389in solid #000000" fo:border-right="0.01389in solid #000000" fo:padding-top="0.04998in" fo:padding-bottom="0.04998in" fo:padding-left="0.1in" fo:padding-right="0.1in"/>
      <style:paragraph-properties style:writing-mode="lr-tb"/>
    </style:style>
    <style:style style:family="text" style:name="a2549">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28">
      <style:text-properties fo:font-variant="normal" fo:text-transform="none" fo:color="#c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29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0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0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5">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04">
      <style:paragraph-properties fo:line-height="100%" fo:text-align="left" style:tab-stop-distance="0.5in" fo:margin-left="0.2in" fo:margin-right="0in" fo:text-indent="-0.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6">
      <style:paragraph-properties fo:line-height="100%" fo:text-align="left" style:tab-stop-distance="1in" fo:margin-left="0in" fo:margin-right="0in" fo:text-indent="0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3">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80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7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07">
      <style:text-properties fo:font-variant="normal" fo:text-transform="none"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5in" style:font-size-asian="0.75in" style:font-size-complex="0.75in" fo:letter-spacing="0in" fo:language="en" style:language-asian="zh" fo:country="US" style:country-asian="TW" fo:font-style="normal" style:font-style-asian="normal" style:font-style-complex="normal" fo:text-shadow="-0.00074in 0.04264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7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08">
      <style:text-properties fo:font-variant="normal" fo:text-transform="none"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5in" style:font-size-asian="0.75in" style:font-size-complex="0.75in" fo:letter-spacing="0in" fo:language="en" style:language-asian="zh" fo:country="US" style:country-asian="TW" fo:font-style="normal" style:font-style-asian="normal" style:font-style-complex="normal" fo:text-shadow="-0.00074in 0.04264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7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09">
      <style:text-properties fo:font-variant="normal" fo:text-transform="none"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5in" style:font-size-asian="0.75in" style:font-size-complex="0.75in" fo:letter-spacing="0in" fo:language="en" style:language-asian="zh" fo:country="US" style:country-asian="TW" fo:font-style="normal" style:font-style-asian="normal" style:font-style-complex="normal" fo:text-shadow="-0.00074in 0.04264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78">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0">
      <style:text-properties fo:font-variant="normal" fo:text-transform="none" fo:color="#003366" style:text-line-through-type="none" style:text-line-through-style="none" style:text-line-through-width="auto" style:text-line-through-color="font-color" style:text-position="0% 100%" fo:font-family="Verdana"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2619">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529">
      <text:list-level-style-number text:level="1" style:num-format="1" style:num-suffix=".">
        <style:list-level-properties text:space-before="0in" text:min-label-width="0.29167in"/>
        <style:text-properties fo:font-family="+mj-lt" fo:font-size="100%"/>
      </text:list-level-style-number>
      <text:list-level-style-number text:level="2" style:num-format="1" style:num-suffix=".">
        <style:list-level-properties text:space-before="0.5in" text:min-label-width="0.29167in"/>
        <style:text-properties fo:font-family="+mj-lt" fo:font-size="100%"/>
      </text:list-level-style-number>
      <text:list-level-style-number text:level="3" style:num-format="1" style:num-suffix=".">
        <style:list-level-properties text:space-before="1in" text:min-label-width="0.29167in"/>
        <style:text-properties fo:font-family="+mj-lt" fo:font-size="100%"/>
      </text:list-level-style-number>
      <text:list-level-style-number text:level="4" style:num-format="1" style:num-suffix=".">
        <style:list-level-properties text:space-before="1.5in" text:min-label-width="0.29167in"/>
        <style:text-properties fo:font-family="+mj-lt" fo:font-size="100%"/>
      </text:list-level-style-number>
      <text:list-level-style-number text:level="5" style:num-format="1" style:num-suffix=".">
        <style:list-level-properties text:space-before="2in" text:min-label-width="0.29167in"/>
        <style:text-properties fo:font-family="+mj-lt" fo:font-size="100%"/>
      </text:list-level-style-number>
      <text:list-level-style-number text:level="6" style:num-format="1" style:num-suffix=".">
        <style:list-level-properties text:space-before="2.5in" text:min-label-width="0.29167in"/>
        <style:text-properties fo:font-family="+mj-lt" fo:font-size="100%"/>
      </text:list-level-style-number>
      <text:list-level-style-number text:level="7" style:num-format="1" style:num-suffix=".">
        <style:list-level-properties text:space-before="3in" text:min-label-width="0.29167in"/>
        <style:text-properties fo:font-family="+mj-lt" fo:font-size="100%"/>
      </text:list-level-style-number>
      <text:list-level-style-number text:level="8" style:num-format="1" style:num-suffix=".">
        <style:list-level-properties text:space-before="3.5in" text:min-label-width="0.29167in"/>
        <style:text-properties fo:font-family="+mj-lt" fo:font-size="100%"/>
      </text:list-level-style-number>
      <text:list-level-style-number text:level="9" style:num-format="1" style:num-suffix=".">
        <style:list-level-properties text:space-before="4in" text:min-label-width="0.29167in"/>
        <style:text-properties fo:font-family="+mj-lt" fo:font-size="100%"/>
      </text:list-level-style-number>
    </text:list-style>
    <text:list-style style:name="a2076">
      <text:list-level-style-number text:level="1" style:num-format="一, 二, 三, 四, ..." style:num-letter-sync="true" style:num-suffix=".">
        <style:list-level-properties text:space-before="0.29167in" text:min-label-width="0.58681in"/>
        <style:text-properties fo:font-family="" fo:font-size="100%"/>
      </text:list-level-style-number>
      <text:list-level-style-number text:level="2" style:num-format="一, 二, 三, 四, ..." style:num-letter-sync="true" style:num-suffix=".">
        <style:list-level-properties text:space-before="0.79167in" text:min-label-width="0.58681in"/>
        <style:text-properties fo:font-family="" fo:font-size="100%"/>
      </text:list-level-style-number>
      <text:list-level-style-number text:level="3" style:num-format="一, 二, 三, 四, ..." style:num-letter-sync="true" style:num-suffix=".">
        <style:list-level-properties text:space-before="1.29167in" text:min-label-width="0.58681in"/>
        <style:text-properties fo:font-family="" fo:font-size="100%"/>
      </text:list-level-style-number>
      <text:list-level-style-number text:level="4" style:num-format="一, 二, 三, 四, ..." style:num-letter-sync="true" style:num-suffix=".">
        <style:list-level-properties text:space-before="1.79167in" text:min-label-width="0.58681in"/>
        <style:text-properties fo:font-family="" fo:font-size="100%"/>
      </text:list-level-style-number>
      <text:list-level-style-number text:level="5" style:num-format="一, 二, 三, 四, ..." style:num-letter-sync="true" style:num-suffix=".">
        <style:list-level-properties text:space-before="2.29167in" text:min-label-width="0.58681in"/>
        <style:text-properties fo:font-family="" fo:font-size="100%"/>
      </text:list-level-style-number>
      <text:list-level-style-number text:level="6" style:num-format="一, 二, 三, 四, ..." style:num-letter-sync="true" style:num-suffix=".">
        <style:list-level-properties text:space-before="2.79167in" text:min-label-width="0.58681in"/>
        <style:text-properties fo:font-family="" fo:font-size="100%"/>
      </text:list-level-style-number>
      <text:list-level-style-number text:level="7" style:num-format="一, 二, 三, 四, ..." style:num-letter-sync="true" style:num-suffix=".">
        <style:list-level-properties text:space-before="3.29167in" text:min-label-width="0.58681in"/>
        <style:text-properties fo:font-family="" fo:font-size="100%"/>
      </text:list-level-style-number>
      <text:list-level-style-number text:level="8" style:num-format="一, 二, 三, 四, ..." style:num-letter-sync="true" style:num-suffix=".">
        <style:list-level-properties text:space-before="3.79167in" text:min-label-width="0.58681in"/>
        <style:text-properties fo:font-family="" fo:font-size="100%"/>
      </text:list-level-style-number>
      <text:list-level-style-number text:level="9" style:num-format="一, 二, 三, 四, ..." style:num-letter-sync="true" style:num-suffix=".">
        <style:list-level-properties text:space-before="4.29167in" text:min-label-width="0.58681in"/>
        <style:text-properties fo:font-family="" fo:font-size="100%"/>
      </text:list-level-style-number>
    </text:list-style>
    <text:list-style style:name="a2349">
      <text:list-level-style-number text:level="1" style:num-format="1" style:num-suffix=".">
        <style:list-level-properties text:space-before="0in" text:min-label-width="0.5in"/>
        <style:text-properties fo:font-family="Corbel" fo:font-size="100%"/>
      </text:list-level-style-number>
      <text:list-level-style-number text:level="2" style:num-format="1" style:num-suffix=".">
        <style:list-level-properties text:space-before="0.5in" text:min-label-width="0.5in"/>
        <style:text-properties fo:font-family="Corbel" fo:font-size="100%"/>
      </text:list-level-style-number>
      <text:list-level-style-number text:level="3" style:num-format="1" style:num-suffix=".">
        <style:list-level-properties text:space-before="1in" text:min-label-width="0.5in"/>
        <style:text-properties fo:font-family="Corbel" fo:font-size="100%"/>
      </text:list-level-style-number>
      <text:list-level-style-number text:level="4" style:num-format="1" style:num-suffix=".">
        <style:list-level-properties text:space-before="1.5in" text:min-label-width="0.5in"/>
        <style:text-properties fo:font-family="Corbel" fo:font-size="100%"/>
      </text:list-level-style-number>
      <text:list-level-style-number text:level="5" style:num-format="1" style:num-suffix=".">
        <style:list-level-properties text:space-before="2in" text:min-label-width="0.5in"/>
        <style:text-properties fo:font-family="Corbel" fo:font-size="100%"/>
      </text:list-level-style-number>
      <text:list-level-style-number text:level="6" style:num-format="1" style:num-suffix=".">
        <style:list-level-properties text:space-before="2.5in" text:min-label-width="0.5in"/>
        <style:text-properties fo:font-family="Corbel" fo:font-size="100%"/>
      </text:list-level-style-number>
      <text:list-level-style-number text:level="7" style:num-format="1" style:num-suffix=".">
        <style:list-level-properties text:space-before="3in" text:min-label-width="0.5in"/>
        <style:text-properties fo:font-family="Corbel" fo:font-size="100%"/>
      </text:list-level-style-number>
      <text:list-level-style-number text:level="8" style:num-format="1" style:num-suffix=".">
        <style:list-level-properties text:space-before="3.5in" text:min-label-width="0.5in"/>
        <style:text-properties fo:font-family="Corbel" fo:font-size="100%"/>
      </text:list-level-style-number>
      <text:list-level-style-number text:level="9" style:num-format="1" style:num-suffix=".">
        <style:list-level-properties text:space-before="4in" text:min-label-width="0.5in"/>
        <style:text-properties fo:font-family="Corbel" fo:font-size="100%"/>
      </text:list-level-style-number>
    </text:list-style>
    <text:list-style style:name="a1931"/>
    <text:list-style style:name="a2753">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481"/>
    <text:list-style style:name="a1936"/>
    <text:list-style style:name="a2392">
      <text:list-level-style-bullet text:level="1" text:bullet-char="•">
        <style:list-level-properties text:space-before="0in"/>
        <style:text-properties fo:color="#b96c11" fo:font-size="145%"/>
      </text:list-level-style-bullet>
      <text:list-level-style-bullet text:level="2" text:bullet-char="•">
        <style:list-level-properties text:space-before="0.5in"/>
        <style:text-properties fo:color="#b96c11" fo:font-size="145%"/>
      </text:list-level-style-bullet>
      <text:list-level-style-bullet text:level="3" text:bullet-char="•">
        <style:list-level-properties text:space-before="1in"/>
        <style:text-properties fo:color="#b96c11" fo:font-size="145%"/>
      </text:list-level-style-bullet>
      <text:list-level-style-bullet text:level="4" text:bullet-char="•">
        <style:list-level-properties text:space-before="1.375in"/>
        <style:text-properties fo:color="#b96c11" fo:font-size="145%"/>
      </text:list-level-style-bullet>
      <text:list-level-style-bullet text:level="5" text:bullet-char="•">
        <style:list-level-properties text:space-before="1.875in"/>
        <style:text-properties fo:color="#b96c11" fo:font-size="145%"/>
      </text:list-level-style-bullet>
      <text:list-level-style-bullet text:level="6" text:bullet-char="•">
        <style:list-level-properties text:space-before="2.4375in"/>
        <style:text-properties fo:color="#b96c11" fo:font-size="145%"/>
      </text:list-level-style-bullet>
      <text:list-level-style-bullet text:level="7" text:bullet-char="•">
        <style:list-level-properties text:space-before="2.9375in"/>
        <style:text-properties fo:color="#b96c11" fo:font-size="145%"/>
      </text:list-level-style-bullet>
      <text:list-level-style-bullet text:level="8" text:bullet-char="•">
        <style:list-level-properties text:space-before="3.4375in"/>
        <style:text-properties fo:color="#b96c11" fo:font-size="145%"/>
      </text:list-level-style-bullet>
      <text:list-level-style-bullet text:level="9" text:bullet-char="•">
        <style:list-level-properties text:space-before="3.9375in"/>
        <style:text-properties fo:color="#b96c11" fo:font-size="145%"/>
      </text:list-level-style-bullet>
    </text:list-style>
    <text:list-style style:name="a1482">
      <text:list-level-style-number text:level="1" style:num-format="1" style:num-suffix=".">
        <style:list-level-properties text:space-before="0in" text:min-label-width="0.375in"/>
        <style:text-properties fo:font-family="+mj-lt" fo:font-size="100%"/>
      </text:list-level-style-number>
      <text:list-level-style-number text:level="2" style:num-format="1" style:num-suffix=".">
        <style:list-level-properties text:space-before="0.5in" text:min-label-width="0.375in"/>
        <style:text-properties fo:font-family="+mj-lt" fo:font-size="100%"/>
      </text:list-level-style-number>
      <text:list-level-style-number text:level="3" style:num-format="1" style:num-suffix=".">
        <style:list-level-properties text:space-before="1in" text:min-label-width="0.375in"/>
        <style:text-properties fo:font-family="+mj-lt" fo:font-size="100%"/>
      </text:list-level-style-number>
      <text:list-level-style-number text:level="4" style:num-format="1" style:num-suffix=".">
        <style:list-level-properties text:space-before="1.5in" text:min-label-width="0.375in"/>
        <style:text-properties fo:font-family="+mj-lt" fo:font-size="100%"/>
      </text:list-level-style-number>
      <text:list-level-style-number text:level="5" style:num-format="1" style:num-suffix=".">
        <style:list-level-properties text:space-before="2in" text:min-label-width="0.375in"/>
        <style:text-properties fo:font-family="+mj-lt" fo:font-size="100%"/>
      </text:list-level-style-number>
      <text:list-level-style-number text:level="6" style:num-format="1" style:num-suffix=".">
        <style:list-level-properties text:space-before="2.5in" text:min-label-width="0.375in"/>
        <style:text-properties fo:font-family="+mj-lt" fo:font-size="100%"/>
      </text:list-level-style-number>
      <text:list-level-style-number text:level="7" style:num-format="1" style:num-suffix=".">
        <style:list-level-properties text:space-before="3in" text:min-label-width="0.375in"/>
        <style:text-properties fo:font-family="+mj-lt" fo:font-size="100%"/>
      </text:list-level-style-number>
      <text:list-level-style-number text:level="8" style:num-format="1" style:num-suffix=".">
        <style:list-level-properties text:space-before="3.5in" text:min-label-width="0.375in"/>
        <style:text-properties fo:font-family="+mj-lt" fo:font-size="100%"/>
      </text:list-level-style-number>
      <text:list-level-style-number text:level="9" style:num-format="1" style:num-suffix=".">
        <style:list-level-properties text:space-before="4in" text:min-label-width="0.375in"/>
        <style:text-properties fo:font-family="+mj-lt" fo:font-size="100%"/>
      </text:list-level-style-number>
    </text:list-style>
    <text:list-style style:name="a26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76">
      <text:list-level-style-bullet text:level="1" text:bullet-char="•">
        <style:list-level-properties text:space-before="0in" text:min-label-width="0.2in"/>
        <style:text-properties fo:color="#b96c11" fo:font-family="Arial" fo:font-size="145%"/>
      </text:list-level-style-bullet>
      <text:list-level-style-bullet text:level="2" text:bullet-char="•">
        <style:list-level-properties text:space-before="0.5in" text:min-label-width="0.2in"/>
        <style:text-properties fo:color="#b96c11" fo:font-family="Arial" fo:font-size="145%"/>
      </text:list-level-style-bullet>
      <text:list-level-style-bullet text:level="3" text:bullet-char="•">
        <style:list-level-properties text:space-before="1in" text:min-label-width="0.2in"/>
        <style:text-properties fo:color="#b96c11" fo:font-family="Arial" fo:font-size="145%"/>
      </text:list-level-style-bullet>
      <text:list-level-style-bullet text:level="4" text:bullet-char="•">
        <style:list-level-properties text:space-before="1.375in" text:min-label-width="0.2in"/>
        <style:text-properties fo:color="#b96c11" fo:font-family="Arial" fo:font-size="145%"/>
      </text:list-level-style-bullet>
      <text:list-level-style-bullet text:level="5" text:bullet-char="•">
        <style:list-level-properties text:space-before="1.875in" text:min-label-width="0.2in"/>
        <style:text-properties fo:color="#b96c11" fo:font-family="Arial" fo:font-size="145%"/>
      </text:list-level-style-bullet>
      <text:list-level-style-bullet text:level="6" text:bullet-char="•">
        <style:list-level-properties text:space-before="2.4375in" text:min-label-width="0.2in"/>
        <style:text-properties fo:color="#b96c11" fo:font-family="Arial" fo:font-size="145%"/>
      </text:list-level-style-bullet>
      <text:list-level-style-bullet text:level="7" text:bullet-char="•">
        <style:list-level-properties text:space-before="2.9375in" text:min-label-width="0.2in"/>
        <style:text-properties fo:color="#b96c11" fo:font-family="Arial" fo:font-size="145%"/>
      </text:list-level-style-bullet>
      <text:list-level-style-bullet text:level="8" text:bullet-char="•">
        <style:list-level-properties text:space-before="3.4375in" text:min-label-width="0.2in"/>
        <style:text-properties fo:color="#b96c11" fo:font-family="Arial" fo:font-size="145%"/>
      </text:list-level-style-bullet>
      <text:list-level-style-bullet text:level="9" text:bullet-char="•">
        <style:list-level-properties text:space-before="3.9375in" text:min-label-width="0.2in"/>
        <style:text-properties fo:color="#b96c11" fo:font-family="Arial" fo:font-size="145%"/>
      </text:list-level-style-bullet>
    </text:list-style>
    <text:list-style style:name="a2486"/>
    <text:list-style style:name="a1394">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395">
      <text:list-level-style-bullet text:level="1" text:bullet-char="•">
        <style:list-level-properties text:space-before="0in"/>
        <style:text-properties fo:color="#b96c11" fo:font-size="145%"/>
      </text:list-level-style-bullet>
      <text:list-level-style-bullet text:level="2" text:bullet-char="•">
        <style:list-level-properties text:space-before="0.5in"/>
        <style:text-properties fo:color="#b96c11" fo:font-size="145%"/>
      </text:list-level-style-bullet>
      <text:list-level-style-bullet text:level="3" text:bullet-char="•">
        <style:list-level-properties text:space-before="1in"/>
        <style:text-properties fo:color="#b96c11" fo:font-size="145%"/>
      </text:list-level-style-bullet>
      <text:list-level-style-bullet text:level="4" text:bullet-char="•">
        <style:list-level-properties text:space-before="1.375in"/>
        <style:text-properties fo:color="#b96c11" fo:font-size="145%"/>
      </text:list-level-style-bullet>
      <text:list-level-style-bullet text:level="5" text:bullet-char="•">
        <style:list-level-properties text:space-before="1.875in"/>
        <style:text-properties fo:color="#b96c11" fo:font-size="145%"/>
      </text:list-level-style-bullet>
      <text:list-level-style-bullet text:level="6" text:bullet-char="•">
        <style:list-level-properties text:space-before="2.4375in"/>
        <style:text-properties fo:color="#b96c11" fo:font-size="145%"/>
      </text:list-level-style-bullet>
      <text:list-level-style-bullet text:level="7" text:bullet-char="•">
        <style:list-level-properties text:space-before="2.9375in"/>
        <style:text-properties fo:color="#b96c11" fo:font-size="145%"/>
      </text:list-level-style-bullet>
      <text:list-level-style-bullet text:level="8" text:bullet-char="•">
        <style:list-level-properties text:space-before="3.4375in"/>
        <style:text-properties fo:color="#b96c11" fo:font-size="145%"/>
      </text:list-level-style-bullet>
      <text:list-level-style-bullet text:level="9" text:bullet-char="•">
        <style:list-level-properties text:space-before="3.9375in"/>
        <style:text-properties fo:color="#b96c11" fo:font-size="145%"/>
      </text:list-level-style-bullet>
    </text:list-style>
    <text:list-style style:name="a2211">
      <text:list-level-style-bullet text:level="1" text:bullet-char="p">
        <style:list-level-properties text:space-before="0in" text:min-label-width="0.5625in"/>
        <style:text-properties fo:font-family="Wingdings" style:font-pitch="variable" fo:font-size="100%"/>
      </text:list-level-style-bullet>
      <text:list-level-style-bullet text:level="2" text:bullet-char="p">
        <style:list-level-properties text:space-before="0.5in" text:min-label-width="0.5625in"/>
        <style:text-properties fo:font-family="Wingdings" style:font-pitch="variable" fo:font-size="100%"/>
      </text:list-level-style-bullet>
      <text:list-level-style-bullet text:level="3" text:bullet-char="p">
        <style:list-level-properties text:space-before="1in" text:min-label-width="0.5625in"/>
        <style:text-properties fo:font-family="Wingdings" style:font-pitch="variable" fo:font-size="100%"/>
      </text:list-level-style-bullet>
      <text:list-level-style-bullet text:level="4" text:bullet-char="p">
        <style:list-level-properties text:space-before="1.5in" text:min-label-width="0.5625in"/>
        <style:text-properties fo:font-family="Wingdings" style:font-pitch="variable" fo:font-size="100%"/>
      </text:list-level-style-bullet>
      <text:list-level-style-bullet text:level="5" text:bullet-char="p">
        <style:list-level-properties text:space-before="2in" text:min-label-width="0.5625in"/>
        <style:text-properties fo:font-family="Wingdings" style:font-pitch="variable" fo:font-size="100%"/>
      </text:list-level-style-bullet>
      <text:list-level-style-bullet text:level="6" text:bullet-char="p">
        <style:list-level-properties text:space-before="2.5in" text:min-label-width="0.5625in"/>
        <style:text-properties fo:font-family="Wingdings" style:font-pitch="variable" fo:font-size="100%"/>
      </text:list-level-style-bullet>
      <text:list-level-style-bullet text:level="7" text:bullet-char="p">
        <style:list-level-properties text:space-before="3in" text:min-label-width="0.5625in"/>
        <style:text-properties fo:font-family="Wingdings" style:font-pitch="variable" fo:font-size="100%"/>
      </text:list-level-style-bullet>
      <text:list-level-style-bullet text:level="8" text:bullet-char="p">
        <style:list-level-properties text:space-before="3.5in" text:min-label-width="0.5625in"/>
        <style:text-properties fo:font-family="Wingdings" style:font-pitch="variable" fo:font-size="100%"/>
      </text:list-level-style-bullet>
      <text:list-level-style-bullet text:level="9" text:bullet-char="p">
        <style:list-level-properties text:space-before="4in" text:min-label-width="0.5625in"/>
        <style:text-properties fo:font-family="Wingdings" style:font-pitch="variable" fo:font-size="100%"/>
      </text:list-level-style-bullet>
    </text:list-style>
    <text:list-style style:name="a2398">
      <text:list-level-style-bullet text:level="1" text:bullet-char="•">
        <style:list-level-properties text:space-before="0in"/>
        <style:text-properties fo:color="#b96c11" fo:font-size="145%"/>
      </text:list-level-style-bullet>
      <text:list-level-style-bullet text:level="2" text:bullet-char="•">
        <style:list-level-properties text:space-before="0.5in"/>
        <style:text-properties fo:color="#b96c11" fo:font-size="145%"/>
      </text:list-level-style-bullet>
      <text:list-level-style-bullet text:level="3" text:bullet-char="•">
        <style:list-level-properties text:space-before="1in"/>
        <style:text-properties fo:color="#b96c11" fo:font-size="145%"/>
      </text:list-level-style-bullet>
      <text:list-level-style-bullet text:level="4" text:bullet-char="•">
        <style:list-level-properties text:space-before="1.375in"/>
        <style:text-properties fo:color="#b96c11" fo:font-size="145%"/>
      </text:list-level-style-bullet>
      <text:list-level-style-bullet text:level="5" text:bullet-char="•">
        <style:list-level-properties text:space-before="1.875in"/>
        <style:text-properties fo:color="#b96c11" fo:font-size="145%"/>
      </text:list-level-style-bullet>
      <text:list-level-style-bullet text:level="6" text:bullet-char="•">
        <style:list-level-properties text:space-before="2.4375in"/>
        <style:text-properties fo:color="#b96c11" fo:font-size="145%"/>
      </text:list-level-style-bullet>
      <text:list-level-style-bullet text:level="7" text:bullet-char="•">
        <style:list-level-properties text:space-before="2.9375in"/>
        <style:text-properties fo:color="#b96c11" fo:font-size="145%"/>
      </text:list-level-style-bullet>
      <text:list-level-style-bullet text:level="8" text:bullet-char="•">
        <style:list-level-properties text:space-before="3.4375in"/>
        <style:text-properties fo:color="#b96c11" fo:font-size="145%"/>
      </text:list-level-style-bullet>
      <text:list-level-style-bullet text:level="9" text:bullet-char="•">
        <style:list-level-properties text:space-before="3.9375in"/>
        <style:text-properties fo:color="#b96c11" fo:font-size="145%"/>
      </text:list-level-style-bullet>
    </text:list-style>
    <text:list-style style:name="a2030">
      <text:list-level-style-number text:level="1" style:num-format="1" style:num-suffix=".">
        <style:list-level-properties text:space-before="0in" text:min-label-width="0.29167in"/>
        <style:text-properties fo:font-family="+mj-lt" fo:font-size="100%"/>
      </text:list-level-style-number>
      <text:list-level-style-number text:level="2" style:num-format="1" style:num-suffix=".">
        <style:list-level-properties text:space-before="0.5in" text:min-label-width="0.29167in"/>
        <style:text-properties fo:font-family="+mj-lt" fo:font-size="100%"/>
      </text:list-level-style-number>
      <text:list-level-style-number text:level="3" style:num-format="1" style:num-suffix=".">
        <style:list-level-properties text:space-before="1in" text:min-label-width="0.29167in"/>
        <style:text-properties fo:font-family="+mj-lt" fo:font-size="100%"/>
      </text:list-level-style-number>
      <text:list-level-style-number text:level="4" style:num-format="1" style:num-suffix=".">
        <style:list-level-properties text:space-before="1.5in" text:min-label-width="0.29167in"/>
        <style:text-properties fo:font-family="+mj-lt" fo:font-size="100%"/>
      </text:list-level-style-number>
      <text:list-level-style-number text:level="5" style:num-format="1" style:num-suffix=".">
        <style:list-level-properties text:space-before="2in" text:min-label-width="0.29167in"/>
        <style:text-properties fo:font-family="+mj-lt" fo:font-size="100%"/>
      </text:list-level-style-number>
      <text:list-level-style-number text:level="6" style:num-format="1" style:num-suffix=".">
        <style:list-level-properties text:space-before="2.5in" text:min-label-width="0.29167in"/>
        <style:text-properties fo:font-family="+mj-lt" fo:font-size="100%"/>
      </text:list-level-style-number>
      <text:list-level-style-number text:level="7" style:num-format="1" style:num-suffix=".">
        <style:list-level-properties text:space-before="3in" text:min-label-width="0.29167in"/>
        <style:text-properties fo:font-family="+mj-lt" fo:font-size="100%"/>
      </text:list-level-style-number>
      <text:list-level-style-number text:level="8" style:num-format="1" style:num-suffix=".">
        <style:list-level-properties text:space-before="3.5in" text:min-label-width="0.29167in"/>
        <style:text-properties fo:font-family="+mj-lt" fo:font-size="100%"/>
      </text:list-level-style-number>
      <text:list-level-style-number text:level="9" style:num-format="1" style:num-suffix=".">
        <style:list-level-properties text:space-before="4in" text:min-label-width="0.29167in"/>
        <style:text-properties fo:font-family="+mj-lt" fo:font-size="100%"/>
      </text:list-level-style-number>
    </text:list-style>
    <text:list-style style:name="a2303">
      <text:list-level-style-bullet text:level="1" text:bullet-char="ü">
        <style:list-level-properties text:space-before="0in" text:min-label-width="0.5in"/>
        <style:text-properties fo:font-family="Wingdings" style:font-pitch="variable" fo:font-size="100%"/>
      </text:list-level-style-bullet>
      <text:list-level-style-bullet text:level="2" text:bullet-char="ü">
        <style:list-level-properties text:space-before="0.5in" text:min-label-width="0.5in"/>
        <style:text-properties fo:font-family="Wingdings" style:font-pitch="variable" fo:font-size="100%"/>
      </text:list-level-style-bullet>
      <text:list-level-style-bullet text:level="3" text:bullet-char="ü">
        <style:list-level-properties text:space-before="1in" text:min-label-width="0.5in"/>
        <style:text-properties fo:font-family="Wingdings" style:font-pitch="variable" fo:font-size="100%"/>
      </text:list-level-style-bullet>
      <text:list-level-style-bullet text:level="4" text:bullet-char="ü">
        <style:list-level-properties text:space-before="1.5in" text:min-label-width="0.5in"/>
        <style:text-properties fo:font-family="Wingdings" style:font-pitch="variable" fo:font-size="100%"/>
      </text:list-level-style-bullet>
      <text:list-level-style-bullet text:level="5" text:bullet-char="ü">
        <style:list-level-properties text:space-before="2in" text:min-label-width="0.5in"/>
        <style:text-properties fo:font-family="Wingdings" style:font-pitch="variable" fo:font-size="100%"/>
      </text:list-level-style-bullet>
      <text:list-level-style-bullet text:level="6" text:bullet-char="ü">
        <style:list-level-properties text:space-before="2.5in" text:min-label-width="0.5in"/>
        <style:text-properties fo:font-family="Wingdings" style:font-pitch="variable" fo:font-size="100%"/>
      </text:list-level-style-bullet>
      <text:list-level-style-bullet text:level="7" text:bullet-char="ü">
        <style:list-level-properties text:space-before="3in" text:min-label-width="0.5in"/>
        <style:text-properties fo:font-family="Wingdings" style:font-pitch="variable" fo:font-size="100%"/>
      </text:list-level-style-bullet>
      <text:list-level-style-bullet text:level="8" text:bullet-char="ü">
        <style:list-level-properties text:space-before="3.5in" text:min-label-width="0.5in"/>
        <style:text-properties fo:font-family="Wingdings" style:font-pitch="variable" fo:font-size="100%"/>
      </text:list-level-style-bullet>
      <text:list-level-style-bullet text:level="9" text:bullet-char="ü">
        <style:list-level-properties text:space-before="4in" text:min-label-width="0.5in"/>
        <style:text-properties fo:font-family="Wingdings" style:font-pitch="variable" fo:font-size="100%"/>
      </text:list-level-style-bullet>
    </text:list-style>
    <text:list-style style:name="a1488"/>
    <text:list-style style:name="a2216">
      <text:list-level-style-bullet text:level="1" text:bullet-char="p">
        <style:list-level-properties text:space-before="0in" text:min-label-width="0.5625in"/>
        <style:text-properties fo:font-family="Wingdings" style:font-pitch="variable" fo:font-size="100%"/>
      </text:list-level-style-bullet>
      <text:list-level-style-bullet text:level="2" text:bullet-char="p">
        <style:list-level-properties text:space-before="0.5in" text:min-label-width="0.5625in"/>
        <style:text-properties fo:font-family="Wingdings" style:font-pitch="variable" fo:font-size="100%"/>
      </text:list-level-style-bullet>
      <text:list-level-style-bullet text:level="3" text:bullet-char="p">
        <style:list-level-properties text:space-before="1in" text:min-label-width="0.5625in"/>
        <style:text-properties fo:font-family="Wingdings" style:font-pitch="variable" fo:font-size="100%"/>
      </text:list-level-style-bullet>
      <text:list-level-style-bullet text:level="4" text:bullet-char="p">
        <style:list-level-properties text:space-before="1.5in" text:min-label-width="0.5625in"/>
        <style:text-properties fo:font-family="Wingdings" style:font-pitch="variable" fo:font-size="100%"/>
      </text:list-level-style-bullet>
      <text:list-level-style-bullet text:level="5" text:bullet-char="p">
        <style:list-level-properties text:space-before="2in" text:min-label-width="0.5625in"/>
        <style:text-properties fo:font-family="Wingdings" style:font-pitch="variable" fo:font-size="100%"/>
      </text:list-level-style-bullet>
      <text:list-level-style-bullet text:level="6" text:bullet-char="p">
        <style:list-level-properties text:space-before="2.5in" text:min-label-width="0.5625in"/>
        <style:text-properties fo:font-family="Wingdings" style:font-pitch="variable" fo:font-size="100%"/>
      </text:list-level-style-bullet>
      <text:list-level-style-bullet text:level="7" text:bullet-char="p">
        <style:list-level-properties text:space-before="3in" text:min-label-width="0.5625in"/>
        <style:text-properties fo:font-family="Wingdings" style:font-pitch="variable" fo:font-size="100%"/>
      </text:list-level-style-bullet>
      <text:list-level-style-bullet text:level="8" text:bullet-char="p">
        <style:list-level-properties text:space-before="3.5in" text:min-label-width="0.5625in"/>
        <style:text-properties fo:font-family="Wingdings" style:font-pitch="variable" fo:font-size="100%"/>
      </text:list-level-style-bullet>
      <text:list-level-style-bullet text:level="9" text:bullet-char="p">
        <style:list-level-properties text:space-before="4in" text:min-label-width="0.5625in"/>
        <style:text-properties fo:font-family="Wingdings" style:font-pitch="variable" fo:font-size="100%"/>
      </text:list-level-style-bullet>
    </text:list-style>
    <text:list-style style:name="a2035">
      <text:list-level-style-number text:level="1" style:num-format="1" style:num-suffix=".">
        <style:list-level-properties text:space-before="0in" text:min-label-width="0.29167in"/>
        <style:text-properties fo:font-family="+mj-lt" fo:font-size="100%"/>
      </text:list-level-style-number>
      <text:list-level-style-number text:level="2" style:num-format="1" style:num-suffix=".">
        <style:list-level-properties text:space-before="0.5in" text:min-label-width="0.29167in"/>
        <style:text-properties fo:font-family="+mj-lt" fo:font-size="100%"/>
      </text:list-level-style-number>
      <text:list-level-style-number text:level="3" style:num-format="1" style:num-suffix=".">
        <style:list-level-properties text:space-before="1in" text:min-label-width="0.29167in"/>
        <style:text-properties fo:font-family="+mj-lt" fo:font-size="100%"/>
      </text:list-level-style-number>
      <text:list-level-style-number text:level="4" style:num-format="1" style:num-suffix=".">
        <style:list-level-properties text:space-before="1.5in" text:min-label-width="0.29167in"/>
        <style:text-properties fo:font-family="+mj-lt" fo:font-size="100%"/>
      </text:list-level-style-number>
      <text:list-level-style-number text:level="5" style:num-format="1" style:num-suffix=".">
        <style:list-level-properties text:space-before="2in" text:min-label-width="0.29167in"/>
        <style:text-properties fo:font-family="+mj-lt" fo:font-size="100%"/>
      </text:list-level-style-number>
      <text:list-level-style-number text:level="6" style:num-format="1" style:num-suffix=".">
        <style:list-level-properties text:space-before="2.5in" text:min-label-width="0.29167in"/>
        <style:text-properties fo:font-family="+mj-lt" fo:font-size="100%"/>
      </text:list-level-style-number>
      <text:list-level-style-number text:level="7" style:num-format="1" style:num-suffix=".">
        <style:list-level-properties text:space-before="3in" text:min-label-width="0.29167in"/>
        <style:text-properties fo:font-family="+mj-lt" fo:font-size="100%"/>
      </text:list-level-style-number>
      <text:list-level-style-number text:level="8" style:num-format="1" style:num-suffix=".">
        <style:list-level-properties text:space-before="3.5in" text:min-label-width="0.29167in"/>
        <style:text-properties fo:font-family="+mj-lt" fo:font-size="100%"/>
      </text:list-level-style-number>
      <text:list-level-style-number text:level="9" style:num-format="1" style:num-suffix=".">
        <style:list-level-properties text:space-before="4in" text:min-label-width="0.29167in"/>
        <style:text-properties fo:font-family="+mj-lt" fo:font-size="100%"/>
      </text:list-level-style-number>
    </text:list-style>
    <text:list-style style:name="a1988"/>
    <text:list-style style:name="a2530"/>
    <text:list-style style:name="a2623">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2805">
      <text:list-level-style-bullet text:level="1" text:bullet-char="•">
        <style:list-level-properties text:space-before="0in" text:min-label-width="0.2in"/>
        <style:text-properties fo:color="#b96c11" fo:font-family="Arial" fo:font-size="145%"/>
      </text:list-level-style-bullet>
      <text:list-level-style-bullet text:level="2" text:bullet-char="•">
        <style:list-level-properties text:space-before="0.5in" text:min-label-width="0.2in"/>
        <style:text-properties fo:color="#b96c11" fo:font-family="Arial" fo:font-size="145%"/>
      </text:list-level-style-bullet>
      <text:list-level-style-bullet text:level="3" text:bullet-char="•">
        <style:list-level-properties text:space-before="1in" text:min-label-width="0.2in"/>
        <style:text-properties fo:color="#b96c11" fo:font-family="Arial" fo:font-size="145%"/>
      </text:list-level-style-bullet>
      <text:list-level-style-bullet text:level="4" text:bullet-char="•">
        <style:list-level-properties text:space-before="1.375in" text:min-label-width="0.2in"/>
        <style:text-properties fo:color="#b96c11" fo:font-family="Arial" fo:font-size="145%"/>
      </text:list-level-style-bullet>
      <text:list-level-style-bullet text:level="5" text:bullet-char="•">
        <style:list-level-properties text:space-before="1.875in" text:min-label-width="0.2in"/>
        <style:text-properties fo:color="#b96c11" fo:font-family="Arial" fo:font-size="145%"/>
      </text:list-level-style-bullet>
      <text:list-level-style-bullet text:level="6" text:bullet-char="•">
        <style:list-level-properties text:space-before="2.4375in" text:min-label-width="0.2in"/>
        <style:text-properties fo:color="#b96c11" fo:font-family="Arial" fo:font-size="145%"/>
      </text:list-level-style-bullet>
      <text:list-level-style-bullet text:level="7" text:bullet-char="•">
        <style:list-level-properties text:space-before="2.9375in" text:min-label-width="0.2in"/>
        <style:text-properties fo:color="#b96c11" fo:font-family="Arial" fo:font-size="145%"/>
      </text:list-level-style-bullet>
      <text:list-level-style-bullet text:level="8" text:bullet-char="•">
        <style:list-level-properties text:space-before="3.4375in" text:min-label-width="0.2in"/>
        <style:text-properties fo:color="#b96c11" fo:font-family="Arial" fo:font-size="145%"/>
      </text:list-level-style-bullet>
      <text:list-level-style-bullet text:level="9" text:bullet-char="•">
        <style:list-level-properties text:space-before="3.9375in" text:min-label-width="0.2in"/>
        <style:text-properties fo:color="#b96c11" fo:font-family="Arial" fo:font-size="145%"/>
      </text:list-level-style-bullet>
    </text:list-style>
    <text:list-style style:name="a1533">
      <text:list-level-style-number text:level="1" style:num-format="1" style:num-suffix=".">
        <style:list-level-properties text:space-before="0in" text:min-label-width="0.29167in"/>
        <style:text-properties fo:font-family="+mj-lt" fo:font-size="100%"/>
      </text:list-level-style-number>
      <text:list-level-style-number text:level="2" style:num-format="1" style:num-suffix=".">
        <style:list-level-properties text:space-before="0.5in" text:min-label-width="0.29167in"/>
        <style:text-properties fo:font-family="+mj-lt" fo:font-size="100%"/>
      </text:list-level-style-number>
      <text:list-level-style-number text:level="3" style:num-format="1" style:num-suffix=".">
        <style:list-level-properties text:space-before="1in" text:min-label-width="0.29167in"/>
        <style:text-properties fo:font-family="+mj-lt" fo:font-size="100%"/>
      </text:list-level-style-number>
      <text:list-level-style-number text:level="4" style:num-format="1" style:num-suffix=".">
        <style:list-level-properties text:space-before="1.5in" text:min-label-width="0.29167in"/>
        <style:text-properties fo:font-family="+mj-lt" fo:font-size="100%"/>
      </text:list-level-style-number>
      <text:list-level-style-number text:level="5" style:num-format="1" style:num-suffix=".">
        <style:list-level-properties text:space-before="2in" text:min-label-width="0.29167in"/>
        <style:text-properties fo:font-family="+mj-lt" fo:font-size="100%"/>
      </text:list-level-style-number>
      <text:list-level-style-number text:level="6" style:num-format="1" style:num-suffix=".">
        <style:list-level-properties text:space-before="2.5in" text:min-label-width="0.29167in"/>
        <style:text-properties fo:font-family="+mj-lt" fo:font-size="100%"/>
      </text:list-level-style-number>
      <text:list-level-style-number text:level="7" style:num-format="1" style:num-suffix=".">
        <style:list-level-properties text:space-before="3in" text:min-label-width="0.29167in"/>
        <style:text-properties fo:font-family="+mj-lt" fo:font-size="100%"/>
      </text:list-level-style-number>
      <text:list-level-style-number text:level="8" style:num-format="1" style:num-suffix=".">
        <style:list-level-properties text:space-before="3.5in" text:min-label-width="0.29167in"/>
        <style:text-properties fo:font-family="+mj-lt" fo:font-size="100%"/>
      </text:list-level-style-number>
      <text:list-level-style-number text:level="9" style:num-format="1" style:num-suffix=".">
        <style:list-level-properties text:space-before="4in" text:min-label-width="0.29167in"/>
        <style:text-properties fo:font-family="+mj-lt" fo:font-size="100%"/>
      </text:list-level-style-number>
    </text:list-style>
    <text:list-style style:name="a2534"/>
    <text:list-style style:name="a2352">
      <text:list-level-style-number text:level="1" style:num-format="1" style:num-suffix=".">
        <style:list-level-properties text:space-before="0in" text:min-label-width="0.5in"/>
        <style:text-properties fo:font-family="Corbel" fo:font-size="100%"/>
      </text:list-level-style-number>
      <text:list-level-style-number text:level="2" style:num-format="1" style:num-suffix=".">
        <style:list-level-properties text:space-before="0.5in" text:min-label-width="0.5in"/>
        <style:text-properties fo:font-family="Corbel" fo:font-size="100%"/>
      </text:list-level-style-number>
      <text:list-level-style-number text:level="3" style:num-format="1" style:num-suffix=".">
        <style:list-level-properties text:space-before="1in" text:min-label-width="0.5in"/>
        <style:text-properties fo:font-family="Corbel" fo:font-size="100%"/>
      </text:list-level-style-number>
      <text:list-level-style-number text:level="4" style:num-format="1" style:num-suffix=".">
        <style:list-level-properties text:space-before="1.5in" text:min-label-width="0.5in"/>
        <style:text-properties fo:font-family="Corbel" fo:font-size="100%"/>
      </text:list-level-style-number>
      <text:list-level-style-number text:level="5" style:num-format="1" style:num-suffix=".">
        <style:list-level-properties text:space-before="2in" text:min-label-width="0.5in"/>
        <style:text-properties fo:font-family="Corbel" fo:font-size="100%"/>
      </text:list-level-style-number>
      <text:list-level-style-number text:level="6" style:num-format="1" style:num-suffix=".">
        <style:list-level-properties text:space-before="2.5in" text:min-label-width="0.5in"/>
        <style:text-properties fo:font-family="Corbel" fo:font-size="100%"/>
      </text:list-level-style-number>
      <text:list-level-style-number text:level="7" style:num-format="1" style:num-suffix=".">
        <style:list-level-properties text:space-before="3in" text:min-label-width="0.5in"/>
        <style:text-properties fo:font-family="Corbel" fo:font-size="100%"/>
      </text:list-level-style-number>
      <text:list-level-style-number text:level="8" style:num-format="1" style:num-suffix=".">
        <style:list-level-properties text:space-before="3.5in" text:min-label-width="0.5in"/>
        <style:text-properties fo:font-family="Corbel" fo:font-size="100%"/>
      </text:list-level-style-number>
      <text:list-level-style-number text:level="9" style:num-format="1" style:num-suffix=".">
        <style:list-level-properties text:space-before="4in" text:min-label-width="0.5in"/>
        <style:text-properties fo:font-family="Corbel" fo:font-size="100%"/>
      </text:list-level-style-number>
    </text:list-style>
    <text:list-style style:name="a2081">
      <text:list-level-style-number text:level="1" style:num-format="一, 二, 三, 四, ..." style:num-letter-sync="true" style:num-suffix=".">
        <style:list-level-properties text:space-before="0.29167in" text:min-label-width="0.58681in"/>
        <style:text-properties fo:font-family="" fo:font-size="100%"/>
      </text:list-level-style-number>
      <text:list-level-style-number text:level="2" style:num-format="一, 二, 三, 四, ..." style:num-letter-sync="true" style:num-suffix=".">
        <style:list-level-properties text:space-before="0.79167in" text:min-label-width="0.58681in"/>
        <style:text-properties fo:font-family="" fo:font-size="100%"/>
      </text:list-level-style-number>
      <text:list-level-style-number text:level="3" style:num-format="一, 二, 三, 四, ..." style:num-letter-sync="true" style:num-suffix=".">
        <style:list-level-properties text:space-before="1.29167in" text:min-label-width="0.58681in"/>
        <style:text-properties fo:font-family="" fo:font-size="100%"/>
      </text:list-level-style-number>
      <text:list-level-style-number text:level="4" style:num-format="一, 二, 三, 四, ..." style:num-letter-sync="true" style:num-suffix=".">
        <style:list-level-properties text:space-before="1.79167in" text:min-label-width="0.58681in"/>
        <style:text-properties fo:font-family="" fo:font-size="100%"/>
      </text:list-level-style-number>
      <text:list-level-style-number text:level="5" style:num-format="一, 二, 三, 四, ..." style:num-letter-sync="true" style:num-suffix=".">
        <style:list-level-properties text:space-before="2.29167in" text:min-label-width="0.58681in"/>
        <style:text-properties fo:font-family="" fo:font-size="100%"/>
      </text:list-level-style-number>
      <text:list-level-style-number text:level="6" style:num-format="一, 二, 三, 四, ..." style:num-letter-sync="true" style:num-suffix=".">
        <style:list-level-properties text:space-before="2.79167in" text:min-label-width="0.58681in"/>
        <style:text-properties fo:font-family="" fo:font-size="100%"/>
      </text:list-level-style-number>
      <text:list-level-style-number text:level="7" style:num-format="一, 二, 三, 四, ..." style:num-letter-sync="true" style:num-suffix=".">
        <style:list-level-properties text:space-before="3.29167in" text:min-label-width="0.58681in"/>
        <style:text-properties fo:font-family="" fo:font-size="100%"/>
      </text:list-level-style-number>
      <text:list-level-style-number text:level="8" style:num-format="一, 二, 三, 四, ..." style:num-letter-sync="true" style:num-suffix=".">
        <style:list-level-properties text:space-before="3.79167in" text:min-label-width="0.58681in"/>
        <style:text-properties fo:font-family="" fo:font-size="100%"/>
      </text:list-level-style-number>
      <text:list-level-style-number text:level="9" style:num-format="一, 二, 三, 四, ..." style:num-letter-sync="true" style:num-suffix=".">
        <style:list-level-properties text:space-before="4.29167in" text:min-label-width="0.58681in"/>
        <style:text-properties fo:font-family="" fo:font-size="100%"/>
      </text:list-level-style-number>
    </text:list-style>
    <text:list-style style:name="a2627">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2355">
      <text:list-level-style-number text:level="1" style:num-format="1" style:num-suffix=".">
        <style:list-level-properties text:space-before="0in" text:min-label-width="0.5in"/>
        <style:text-properties fo:font-family="Corbel" fo:font-size="100%"/>
      </text:list-level-style-number>
      <text:list-level-style-number text:level="2" style:num-format="1" style:num-suffix=".">
        <style:list-level-properties text:space-before="0.5in" text:min-label-width="0.5in"/>
        <style:text-properties fo:font-family="Corbel" fo:font-size="100%"/>
      </text:list-level-style-number>
      <text:list-level-style-number text:level="3" style:num-format="1" style:num-suffix=".">
        <style:list-level-properties text:space-before="1in" text:min-label-width="0.5in"/>
        <style:text-properties fo:font-family="Corbel" fo:font-size="100%"/>
      </text:list-level-style-number>
      <text:list-level-style-number text:level="4" style:num-format="1" style:num-suffix=".">
        <style:list-level-properties text:space-before="1.5in" text:min-label-width="0.5in"/>
        <style:text-properties fo:font-family="Corbel" fo:font-size="100%"/>
      </text:list-level-style-number>
      <text:list-level-style-number text:level="5" style:num-format="1" style:num-suffix=".">
        <style:list-level-properties text:space-before="2in" text:min-label-width="0.5in"/>
        <style:text-properties fo:font-family="Corbel" fo:font-size="100%"/>
      </text:list-level-style-number>
      <text:list-level-style-number text:level="6" style:num-format="1" style:num-suffix=".">
        <style:list-level-properties text:space-before="2.5in" text:min-label-width="0.5in"/>
        <style:text-properties fo:font-family="Corbel" fo:font-size="100%"/>
      </text:list-level-style-number>
      <text:list-level-style-number text:level="7" style:num-format="1" style:num-suffix=".">
        <style:list-level-properties text:space-before="3in" text:min-label-width="0.5in"/>
        <style:text-properties fo:font-family="Corbel" fo:font-size="100%"/>
      </text:list-level-style-number>
      <text:list-level-style-number text:level="8" style:num-format="1" style:num-suffix=".">
        <style:list-level-properties text:space-before="3.5in" text:min-label-width="0.5in"/>
        <style:text-properties fo:font-family="Corbel" fo:font-size="100%"/>
      </text:list-level-style-number>
      <text:list-level-style-number text:level="9" style:num-format="1" style:num-suffix=".">
        <style:list-level-properties text:space-before="4in" text:min-label-width="0.5in"/>
        <style:text-properties fo:font-family="Corbel" fo:font-size="100%"/>
      </text:list-level-style-number>
    </text:list-style>
    <text:list-style style:name="a2537"/>
    <text:list-style style:name="a1446"/>
    <text:list-style style:name="a1538"/>
    <text:list-style style:name="a2085">
      <text:list-level-style-number text:level="1" style:num-format="一, 二, 三, 四, ..." style:num-letter-sync="true" style:num-suffix=".">
        <style:list-level-properties text:space-before="0.29167in" text:min-label-width="0.58681in"/>
        <style:text-properties fo:font-family="" fo:font-size="100%"/>
      </text:list-level-style-number>
      <text:list-level-style-number text:level="2" style:num-format="一, 二, 三, 四, ..." style:num-letter-sync="true" style:num-suffix=".">
        <style:list-level-properties text:space-before="0.79167in" text:min-label-width="0.58681in"/>
        <style:text-properties fo:font-family="" fo:font-size="100%"/>
      </text:list-level-style-number>
      <text:list-level-style-number text:level="3" style:num-format="一, 二, 三, 四, ..." style:num-letter-sync="true" style:num-suffix=".">
        <style:list-level-properties text:space-before="1.29167in" text:min-label-width="0.58681in"/>
        <style:text-properties fo:font-family="" fo:font-size="100%"/>
      </text:list-level-style-number>
      <text:list-level-style-number text:level="4" style:num-format="一, 二, 三, 四, ..." style:num-letter-sync="true" style:num-suffix=".">
        <style:list-level-properties text:space-before="1.79167in" text:min-label-width="0.58681in"/>
        <style:text-properties fo:font-family="" fo:font-size="100%"/>
      </text:list-level-style-number>
      <text:list-level-style-number text:level="5" style:num-format="一, 二, 三, 四, ..." style:num-letter-sync="true" style:num-suffix=".">
        <style:list-level-properties text:space-before="2.29167in" text:min-label-width="0.58681in"/>
        <style:text-properties fo:font-family="" fo:font-size="100%"/>
      </text:list-level-style-number>
      <text:list-level-style-number text:level="6" style:num-format="一, 二, 三, 四, ..." style:num-letter-sync="true" style:num-suffix=".">
        <style:list-level-properties text:space-before="2.79167in" text:min-label-width="0.58681in"/>
        <style:text-properties fo:font-family="" fo:font-size="100%"/>
      </text:list-level-style-number>
      <text:list-level-style-number text:level="7" style:num-format="一, 二, 三, 四, ..." style:num-letter-sync="true" style:num-suffix=".">
        <style:list-level-properties text:space-before="3.29167in" text:min-label-width="0.58681in"/>
        <style:text-properties fo:font-family="" fo:font-size="100%"/>
      </text:list-level-style-number>
      <text:list-level-style-number text:level="8" style:num-format="一, 二, 三, 四, ..." style:num-letter-sync="true" style:num-suffix=".">
        <style:list-level-properties text:space-before="3.79167in" text:min-label-width="0.58681in"/>
        <style:text-properties fo:font-family="" fo:font-size="100%"/>
      </text:list-level-style-number>
      <text:list-level-style-number text:level="9" style:num-format="一, 二, 三, 四, ..." style:num-letter-sync="true" style:num-suffix=".">
        <style:list-level-properties text:space-before="4.29167in" text:min-label-width="0.58681in"/>
        <style:text-properties fo:font-family="" fo:font-size="100%"/>
      </text:list-level-style-number>
    </text:list-style>
    <text:list-style style:name="a2089">
      <text:list-level-style-number text:level="1" style:num-format="一, 二, 三, 四, ..." style:num-letter-sync="true" style:num-suffix=".">
        <style:list-level-properties text:space-before="0.29167in" text:min-label-width="0.58681in"/>
        <style:text-properties fo:font-family="" fo:font-size="100%"/>
      </text:list-level-style-number>
      <text:list-level-style-number text:level="2" style:num-format="一, 二, 三, 四, ..." style:num-letter-sync="true" style:num-suffix=".">
        <style:list-level-properties text:space-before="0.79167in" text:min-label-width="0.58681in"/>
        <style:text-properties fo:font-family="" fo:font-size="100%"/>
      </text:list-level-style-number>
      <text:list-level-style-number text:level="3" style:num-format="一, 二, 三, 四, ..." style:num-letter-sync="true" style:num-suffix=".">
        <style:list-level-properties text:space-before="1.29167in" text:min-label-width="0.58681in"/>
        <style:text-properties fo:font-family="" fo:font-size="100%"/>
      </text:list-level-style-number>
      <text:list-level-style-number text:level="4" style:num-format="一, 二, 三, 四, ..." style:num-letter-sync="true" style:num-suffix=".">
        <style:list-level-properties text:space-before="1.79167in" text:min-label-width="0.58681in"/>
        <style:text-properties fo:font-family="" fo:font-size="100%"/>
      </text:list-level-style-number>
      <text:list-level-style-number text:level="5" style:num-format="一, 二, 三, 四, ..." style:num-letter-sync="true" style:num-suffix=".">
        <style:list-level-properties text:space-before="2.29167in" text:min-label-width="0.58681in"/>
        <style:text-properties fo:font-family="" fo:font-size="100%"/>
      </text:list-level-style-number>
      <text:list-level-style-number text:level="6" style:num-format="一, 二, 三, 四, ..." style:num-letter-sync="true" style:num-suffix=".">
        <style:list-level-properties text:space-before="2.79167in" text:min-label-width="0.58681in"/>
        <style:text-properties fo:font-family="" fo:font-size="100%"/>
      </text:list-level-style-number>
      <text:list-level-style-number text:level="7" style:num-format="一, 二, 三, 四, ..." style:num-letter-sync="true" style:num-suffix=".">
        <style:list-level-properties text:space-before="3.29167in" text:min-label-width="0.58681in"/>
        <style:text-properties fo:font-family="" fo:font-size="100%"/>
      </text:list-level-style-number>
      <text:list-level-style-number text:level="8" style:num-format="一, 二, 三, 四, ..." style:num-letter-sync="true" style:num-suffix=".">
        <style:list-level-properties text:space-before="3.79167in" text:min-label-width="0.58681in"/>
        <style:text-properties fo:font-family="" fo:font-size="100%"/>
      </text:list-level-style-number>
      <text:list-level-style-number text:level="9" style:num-format="一, 二, 三, 四, ..." style:num-letter-sync="true" style:num-suffix=".">
        <style:list-level-properties text:space-before="4.29167in" text:min-label-width="0.58681in"/>
        <style:text-properties fo:font-family="" fo:font-size="100%"/>
      </text:list-level-style-number>
    </text:list-style>
    <text:list-style style:name="a2491"/>
    <text:list-style style:name="a1493"/>
    <text:list-style style:name="a1949"/>
    <text:list-style style:name="a1585">
      <text:list-level-style-bullet text:level="1" text:bullet-char="•">
        <style:list-level-properties text:space-before="0in" text:min-label-width="0.68924in"/>
        <style:text-properties fo:color="#b96c11" fo:font-family="Arial" fo:font-size="145%"/>
      </text:list-level-style-bullet>
      <text:list-level-style-bullet text:level="2" text:bullet-char="•">
        <style:list-level-properties text:space-before="0.5in" text:min-label-width="0.68924in"/>
        <style:text-properties fo:color="#b96c11" fo:font-family="Arial" fo:font-size="145%"/>
      </text:list-level-style-bullet>
      <text:list-level-style-bullet text:level="3" text:bullet-char="•">
        <style:list-level-properties text:space-before="1in" text:min-label-width="0.68924in"/>
        <style:text-properties fo:color="#b96c11" fo:font-family="Arial" fo:font-size="145%"/>
      </text:list-level-style-bullet>
      <text:list-level-style-bullet text:level="4" text:bullet-char="•">
        <style:list-level-properties text:space-before="1.375in" text:min-label-width="0.68924in"/>
        <style:text-properties fo:color="#b96c11" fo:font-family="Arial" fo:font-size="145%"/>
      </text:list-level-style-bullet>
      <text:list-level-style-bullet text:level="5" text:bullet-char="•">
        <style:list-level-properties text:space-before="1.875in" text:min-label-width="0.68924in"/>
        <style:text-properties fo:color="#b96c11" fo:font-family="Arial" fo:font-size="145%"/>
      </text:list-level-style-bullet>
      <text:list-level-style-bullet text:level="6" text:bullet-char="•">
        <style:list-level-properties text:space-before="2.4375in" text:min-label-width="0.68924in"/>
        <style:text-properties fo:color="#b96c11" fo:font-family="Arial" fo:font-size="145%"/>
      </text:list-level-style-bullet>
      <text:list-level-style-bullet text:level="7" text:bullet-char="•">
        <style:list-level-properties text:space-before="2.9375in" text:min-label-width="0.68924in"/>
        <style:text-properties fo:color="#b96c11" fo:font-family="Arial" fo:font-size="145%"/>
      </text:list-level-style-bullet>
      <text:list-level-style-bullet text:level="8" text:bullet-char="•">
        <style:list-level-properties text:space-before="3.4375in" text:min-label-width="0.68924in"/>
        <style:text-properties fo:color="#b96c11" fo:font-family="Arial" fo:font-size="145%"/>
      </text:list-level-style-bullet>
      <text:list-level-style-bullet text:level="9" text:bullet-char="•">
        <style:list-level-properties text:space-before="3.9375in" text:min-label-width="0.68924in"/>
        <style:text-properties fo:color="#b96c11" fo:font-family="Arial" fo:font-size="145%"/>
      </text:list-level-style-bullet>
    </text:list-style>
    <text:list-style style:name="a2496"/>
    <text:list-style style:name="a2310">
      <text:list-level-style-bullet text:level="1" text:bullet-char="ü">
        <style:list-level-properties text:space-before="0in" text:min-label-width="0.5in"/>
        <style:text-properties fo:font-family="Wingdings" style:font-pitch="variable" fo:font-size="100%"/>
      </text:list-level-style-bullet>
      <text:list-level-style-bullet text:level="2" text:bullet-char="ü">
        <style:list-level-properties text:space-before="0.5in" text:min-label-width="0.5in"/>
        <style:text-properties fo:font-family="Wingdings" style:font-pitch="variable" fo:font-size="100%"/>
      </text:list-level-style-bullet>
      <text:list-level-style-bullet text:level="3" text:bullet-char="ü">
        <style:list-level-properties text:space-before="1in" text:min-label-width="0.5in"/>
        <style:text-properties fo:font-family="Wingdings" style:font-pitch="variable" fo:font-size="100%"/>
      </text:list-level-style-bullet>
      <text:list-level-style-bullet text:level="4" text:bullet-char="ü">
        <style:list-level-properties text:space-before="1.5in" text:min-label-width="0.5in"/>
        <style:text-properties fo:font-family="Wingdings" style:font-pitch="variable" fo:font-size="100%"/>
      </text:list-level-style-bullet>
      <text:list-level-style-bullet text:level="5" text:bullet-char="ü">
        <style:list-level-properties text:space-before="2in" text:min-label-width="0.5in"/>
        <style:text-properties fo:font-family="Wingdings" style:font-pitch="variable" fo:font-size="100%"/>
      </text:list-level-style-bullet>
      <text:list-level-style-bullet text:level="6" text:bullet-char="ü">
        <style:list-level-properties text:space-before="2.5in" text:min-label-width="0.5in"/>
        <style:text-properties fo:font-family="Wingdings" style:font-pitch="variable" fo:font-size="100%"/>
      </text:list-level-style-bullet>
      <text:list-level-style-bullet text:level="7" text:bullet-char="ü">
        <style:list-level-properties text:space-before="3in" text:min-label-width="0.5in"/>
        <style:text-properties fo:font-family="Wingdings" style:font-pitch="variable" fo:font-size="100%"/>
      </text:list-level-style-bullet>
      <text:list-level-style-bullet text:level="8" text:bullet-char="ü">
        <style:list-level-properties text:space-before="3.5in" text:min-label-width="0.5in"/>
        <style:text-properties fo:font-family="Wingdings" style:font-pitch="variable" fo:font-size="100%"/>
      </text:list-level-style-bullet>
      <text:list-level-style-bullet text:level="9" text:bullet-char="ü">
        <style:list-level-properties text:space-before="4in" text:min-label-width="0.5in"/>
        <style:text-properties fo:font-family="Wingdings" style:font-pitch="variable" fo:font-size="100%"/>
      </text:list-level-style-bullet>
    </text:list-style>
    <text:list-style style:name="a2401">
      <text:list-level-style-bullet text:level="1" text:bullet-char="•">
        <style:list-level-properties text:space-before="0in" text:min-label-width="0.2in"/>
        <style:text-properties fo:color="#b96c11" fo:font-family="Arial" fo:font-size="145%"/>
      </text:list-level-style-bullet>
      <text:list-level-style-bullet text:level="2" text:bullet-char="•">
        <style:list-level-properties text:space-before="0.5in" text:min-label-width="0.2in"/>
        <style:text-properties fo:color="#b96c11" fo:font-family="Arial" fo:font-size="145%"/>
      </text:list-level-style-bullet>
      <text:list-level-style-bullet text:level="3" text:bullet-char="•">
        <style:list-level-properties text:space-before="1in" text:min-label-width="0.2in"/>
        <style:text-properties fo:color="#b96c11" fo:font-family="Arial" fo:font-size="145%"/>
      </text:list-level-style-bullet>
      <text:list-level-style-bullet text:level="4" text:bullet-char="•">
        <style:list-level-properties text:space-before="1.375in" text:min-label-width="0.2in"/>
        <style:text-properties fo:color="#b96c11" fo:font-family="Arial" fo:font-size="145%"/>
      </text:list-level-style-bullet>
      <text:list-level-style-bullet text:level="5" text:bullet-char="•">
        <style:list-level-properties text:space-before="1.875in" text:min-label-width="0.2in"/>
        <style:text-properties fo:color="#b96c11" fo:font-family="Arial" fo:font-size="145%"/>
      </text:list-level-style-bullet>
      <text:list-level-style-bullet text:level="6" text:bullet-char="•">
        <style:list-level-properties text:space-before="2.4375in" text:min-label-width="0.2in"/>
        <style:text-properties fo:color="#b96c11" fo:font-family="Arial" fo:font-size="145%"/>
      </text:list-level-style-bullet>
      <text:list-level-style-bullet text:level="7" text:bullet-char="•">
        <style:list-level-properties text:space-before="2.9375in" text:min-label-width="0.2in"/>
        <style:text-properties fo:color="#b96c11" fo:font-family="Arial" fo:font-size="145%"/>
      </text:list-level-style-bullet>
      <text:list-level-style-bullet text:level="8" text:bullet-char="•">
        <style:list-level-properties text:space-before="3.4375in" text:min-label-width="0.2in"/>
        <style:text-properties fo:color="#b96c11" fo:font-family="Arial" fo:font-size="145%"/>
      </text:list-level-style-bullet>
      <text:list-level-style-bullet text:level="9" text:bullet-char="•">
        <style:list-level-properties text:space-before="3.9375in" text:min-label-width="0.2in"/>
        <style:text-properties fo:color="#b96c11" fo:font-family="Arial" fo:font-size="145%"/>
      </text:list-level-style-bullet>
    </text:list-style>
    <text:list-style style:name="a2499"/>
    <text:list-style style:name="a1498"/>
    <text:list-style style:name="a2042">
      <text:list-level-style-number text:level="1" style:num-format="1" style:num-suffix=".">
        <style:list-level-properties text:space-before="0in" text:min-label-width="0.29167in"/>
        <style:text-properties fo:font-family="+mj-lt" fo:font-size="100%"/>
      </text:list-level-style-number>
      <text:list-level-style-number text:level="2" style:num-format="1" style:num-suffix=".">
        <style:list-level-properties text:space-before="0.5in" text:min-label-width="0.29167in"/>
        <style:text-properties fo:font-family="+mj-lt" fo:font-size="100%"/>
      </text:list-level-style-number>
      <text:list-level-style-number text:level="3" style:num-format="1" style:num-suffix=".">
        <style:list-level-properties text:space-before="1in" text:min-label-width="0.29167in"/>
        <style:text-properties fo:font-family="+mj-lt" fo:font-size="100%"/>
      </text:list-level-style-number>
      <text:list-level-style-number text:level="4" style:num-format="1" style:num-suffix=".">
        <style:list-level-properties text:space-before="1.5in" text:min-label-width="0.29167in"/>
        <style:text-properties fo:font-family="+mj-lt" fo:font-size="100%"/>
      </text:list-level-style-number>
      <text:list-level-style-number text:level="5" style:num-format="1" style:num-suffix=".">
        <style:list-level-properties text:space-before="2in" text:min-label-width="0.29167in"/>
        <style:text-properties fo:font-family="+mj-lt" fo:font-size="100%"/>
      </text:list-level-style-number>
      <text:list-level-style-number text:level="6" style:num-format="1" style:num-suffix=".">
        <style:list-level-properties text:space-before="2.5in" text:min-label-width="0.29167in"/>
        <style:text-properties fo:font-family="+mj-lt" fo:font-size="100%"/>
      </text:list-level-style-number>
      <text:list-level-style-number text:level="7" style:num-format="1" style:num-suffix=".">
        <style:list-level-properties text:space-before="3in" text:min-label-width="0.29167in"/>
        <style:text-properties fo:font-family="+mj-lt" fo:font-size="100%"/>
      </text:list-level-style-number>
      <text:list-level-style-number text:level="8" style:num-format="1" style:num-suffix=".">
        <style:list-level-properties text:space-before="3.5in" text:min-label-width="0.29167in"/>
        <style:text-properties fo:font-family="+mj-lt" fo:font-size="100%"/>
      </text:list-level-style-number>
      <text:list-level-style-number text:level="9" style:num-format="1" style:num-suffix=".">
        <style:list-level-properties text:space-before="4in" text:min-label-width="0.29167in"/>
        <style:text-properties fo:font-family="+mj-lt" fo:font-size="100%"/>
      </text:list-level-style-number>
    </text:list-style>
    <text:list-style style:name="a1406">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317">
      <text:list-level-style-bullet text:level="1" text:bullet-char="ü">
        <style:list-level-properties text:space-before="0in" text:min-label-width="0.5in"/>
        <style:text-properties fo:font-family="Wingdings" style:font-pitch="variable" fo:font-size="100%"/>
      </text:list-level-style-bullet>
      <text:list-level-style-bullet text:level="2" text:bullet-char="ü">
        <style:list-level-properties text:space-before="0.5in" text:min-label-width="0.5in"/>
        <style:text-properties fo:font-family="Wingdings" style:font-pitch="variable" fo:font-size="100%"/>
      </text:list-level-style-bullet>
      <text:list-level-style-bullet text:level="3" text:bullet-char="ü">
        <style:list-level-properties text:space-before="1in" text:min-label-width="0.5in"/>
        <style:text-properties fo:font-family="Wingdings" style:font-pitch="variable" fo:font-size="100%"/>
      </text:list-level-style-bullet>
      <text:list-level-style-bullet text:level="4" text:bullet-char="ü">
        <style:list-level-properties text:space-before="1.5in" text:min-label-width="0.5in"/>
        <style:text-properties fo:font-family="Wingdings" style:font-pitch="variable" fo:font-size="100%"/>
      </text:list-level-style-bullet>
      <text:list-level-style-bullet text:level="5" text:bullet-char="ü">
        <style:list-level-properties text:space-before="2in" text:min-label-width="0.5in"/>
        <style:text-properties fo:font-family="Wingdings" style:font-pitch="variable" fo:font-size="100%"/>
      </text:list-level-style-bullet>
      <text:list-level-style-bullet text:level="6" text:bullet-char="ü">
        <style:list-level-properties text:space-before="2.5in" text:min-label-width="0.5in"/>
        <style:text-properties fo:font-family="Wingdings" style:font-pitch="variable" fo:font-size="100%"/>
      </text:list-level-style-bullet>
      <text:list-level-style-bullet text:level="7" text:bullet-char="ü">
        <style:list-level-properties text:space-before="3in" text:min-label-width="0.5in"/>
        <style:text-properties fo:font-family="Wingdings" style:font-pitch="variable" fo:font-size="100%"/>
      </text:list-level-style-bullet>
      <text:list-level-style-bullet text:level="8" text:bullet-char="ü">
        <style:list-level-properties text:space-before="3.5in" text:min-label-width="0.5in"/>
        <style:text-properties fo:font-family="Wingdings" style:font-pitch="variable" fo:font-size="100%"/>
      </text:list-level-style-bullet>
      <text:list-level-style-bullet text:level="9" text:bullet-char="ü">
        <style:list-level-properties text:space-before="4in" text:min-label-width="0.5in"/>
        <style:text-properties fo:font-family="Wingdings" style:font-pitch="variable" fo:font-size="100%"/>
      </text:list-level-style-bullet>
    </text:list-style>
    <text:list-style style:name="a2046"/>
    <text:list-style style:name="a1996"/>
    <text:list-style style:name="a2540"/>
    <text:list-style style:name="a1451"/>
    <text:list-style style:name="a2725">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544"/>
    <text:list-style style:name="a1544"/>
    <text:list-style style:name="a2637">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456"/>
    <text:list-style style:name="a1549"/>
    <text:list-style style:name="a2001"/>
    <text:list-style style:name="a2007"/>
    <text:list-style style:name="a2776">
      <text:list-level-style-bullet text:level="1" text:bullet-char="•">
        <style:list-level-properties text:space-before="0in" text:min-label-width="0.2in"/>
        <style:text-properties fo:color="#b96c11" fo:font-family="Arial" fo:font-size="145%"/>
      </text:list-level-style-bullet>
      <text:list-level-style-bullet text:level="2" text:bullet-char="•">
        <style:list-level-properties text:space-before="0.5in" text:min-label-width="0.2in"/>
        <style:text-properties fo:color="#b96c11" fo:font-family="Arial" fo:font-size="145%"/>
      </text:list-level-style-bullet>
      <text:list-level-style-bullet text:level="3" text:bullet-char="•">
        <style:list-level-properties text:space-before="1in" text:min-label-width="0.2in"/>
        <style:text-properties fo:color="#b96c11" fo:font-family="Arial" fo:font-size="145%"/>
      </text:list-level-style-bullet>
      <text:list-level-style-bullet text:level="4" text:bullet-char="•">
        <style:list-level-properties text:space-before="1.375in" text:min-label-width="0.2in"/>
        <style:text-properties fo:color="#b96c11" fo:font-family="Arial" fo:font-size="145%"/>
      </text:list-level-style-bullet>
      <text:list-level-style-bullet text:level="5" text:bullet-char="•">
        <style:list-level-properties text:space-before="1.875in" text:min-label-width="0.2in"/>
        <style:text-properties fo:color="#b96c11" fo:font-family="Arial" fo:font-size="145%"/>
      </text:list-level-style-bullet>
      <text:list-level-style-bullet text:level="6" text:bullet-char="•">
        <style:list-level-properties text:space-before="2.4375in" text:min-label-width="0.2in"/>
        <style:text-properties fo:color="#b96c11" fo:font-family="Arial" fo:font-size="145%"/>
      </text:list-level-style-bullet>
      <text:list-level-style-bullet text:level="7" text:bullet-char="•">
        <style:list-level-properties text:space-before="2.9375in" text:min-label-width="0.2in"/>
        <style:text-properties fo:color="#b96c11" fo:font-family="Arial" fo:font-size="145%"/>
      </text:list-level-style-bullet>
      <text:list-level-style-bullet text:level="8" text:bullet-char="•">
        <style:list-level-properties text:space-before="3.4375in" text:min-label-width="0.2in"/>
        <style:text-properties fo:color="#b96c11" fo:font-family="Arial" fo:font-size="145%"/>
      </text:list-level-style-bullet>
      <text:list-level-style-bullet text:level="9" text:bullet-char="•">
        <style:list-level-properties text:space-before="3.9375in" text:min-label-width="0.2in"/>
        <style:text-properties fo:color="#b96c11" fo:font-family="Arial" fo:font-size="145%"/>
      </text:list-level-style-bullet>
    </text:list-style>
    <text:list-style style:name="a1958"/>
    <text:list-style style:name="a1595">
      <text:list-level-style-bullet text:level="1" text:bullet-char="•">
        <style:list-level-properties text:space-before="0in" text:min-label-width="0.68924in"/>
        <style:text-properties fo:color="#b96c11" fo:font-family="Arial" fo:font-size="145%"/>
      </text:list-level-style-bullet>
      <text:list-level-style-bullet text:level="2" text:bullet-char="•">
        <style:list-level-properties text:space-before="0.5in" text:min-label-width="0.68924in"/>
        <style:text-properties fo:color="#b96c11" fo:font-family="Arial" fo:font-size="145%"/>
      </text:list-level-style-bullet>
      <text:list-level-style-bullet text:level="3" text:bullet-char="•">
        <style:list-level-properties text:space-before="1in" text:min-label-width="0.68924in"/>
        <style:text-properties fo:color="#b96c11" fo:font-family="Arial" fo:font-size="145%"/>
      </text:list-level-style-bullet>
      <text:list-level-style-bullet text:level="4" text:bullet-char="•">
        <style:list-level-properties text:space-before="1.375in" text:min-label-width="0.68924in"/>
        <style:text-properties fo:color="#b96c11" fo:font-family="Arial" fo:font-size="145%"/>
      </text:list-level-style-bullet>
      <text:list-level-style-bullet text:level="5" text:bullet-char="•">
        <style:list-level-properties text:space-before="1.875in" text:min-label-width="0.68924in"/>
        <style:text-properties fo:color="#b96c11" fo:font-family="Arial" fo:font-size="145%"/>
      </text:list-level-style-bullet>
      <text:list-level-style-bullet text:level="6" text:bullet-char="•">
        <style:list-level-properties text:space-before="2.4375in" text:min-label-width="0.68924in"/>
        <style:text-properties fo:color="#b96c11" fo:font-family="Arial" fo:font-size="145%"/>
      </text:list-level-style-bullet>
      <text:list-level-style-bullet text:level="7" text:bullet-char="•">
        <style:list-level-properties text:space-before="2.9375in" text:min-label-width="0.68924in"/>
        <style:text-properties fo:color="#b96c11" fo:font-family="Arial" fo:font-size="145%"/>
      </text:list-level-style-bullet>
      <text:list-level-style-bullet text:level="8" text:bullet-char="•">
        <style:list-level-properties text:space-before="3.4375in" text:min-label-width="0.68924in"/>
        <style:text-properties fo:color="#b96c11" fo:font-family="Arial" fo:font-size="145%"/>
      </text:list-level-style-bullet>
      <text:list-level-style-bullet text:level="9" text:bullet-char="•">
        <style:list-level-properties text:space-before="3.9375in" text:min-label-width="0.68924in"/>
        <style:text-properties fo:color="#b96c11" fo:font-family="Arial" fo:font-size="145%"/>
      </text:list-level-style-bullet>
    </text:list-style>
    <text:list-style style:name="a2320">
      <text:list-level-style-bullet text:level="1" text:bullet-char="p">
        <style:list-level-properties text:space-before="0in" text:min-label-width="0.19618in"/>
        <style:text-properties fo:font-family="Wingdings" style:font-pitch="variable" fo:font-size="100%"/>
      </text:list-level-style-bullet>
      <text:list-level-style-bullet text:level="2" text:bullet-char="p">
        <style:list-level-properties text:space-before="0.5in" text:min-label-width="0.19618in"/>
        <style:text-properties fo:font-family="Wingdings" style:font-pitch="variable" fo:font-size="100%"/>
      </text:list-level-style-bullet>
      <text:list-level-style-bullet text:level="3" text:bullet-char="p">
        <style:list-level-properties text:space-before="1in" text:min-label-width="0.19618in"/>
        <style:text-properties fo:font-family="Wingdings" style:font-pitch="variable" fo:font-size="100%"/>
      </text:list-level-style-bullet>
      <text:list-level-style-bullet text:level="4" text:bullet-char="p">
        <style:list-level-properties text:space-before="1.5in" text:min-label-width="0.19618in"/>
        <style:text-properties fo:font-family="Wingdings" style:font-pitch="variable" fo:font-size="100%"/>
      </text:list-level-style-bullet>
      <text:list-level-style-bullet text:level="5" text:bullet-char="p">
        <style:list-level-properties text:space-before="2in" text:min-label-width="0.19618in"/>
        <style:text-properties fo:font-family="Wingdings" style:font-pitch="variable" fo:font-size="100%"/>
      </text:list-level-style-bullet>
      <text:list-level-style-bullet text:level="6" text:bullet-char="p">
        <style:list-level-properties text:space-before="2.5in" text:min-label-width="0.19618in"/>
        <style:text-properties fo:font-family="Wingdings" style:font-pitch="variable" fo:font-size="100%"/>
      </text:list-level-style-bullet>
      <text:list-level-style-bullet text:level="7" text:bullet-char="p">
        <style:list-level-properties text:space-before="3in" text:min-label-width="0.19618in"/>
        <style:text-properties fo:font-family="Wingdings" style:font-pitch="variable" fo:font-size="100%"/>
      </text:list-level-style-bullet>
      <text:list-level-style-bullet text:level="8" text:bullet-char="p">
        <style:list-level-properties text:space-before="3.5in" text:min-label-width="0.19618in"/>
        <style:text-properties fo:font-family="Wingdings" style:font-pitch="variable" fo:font-size="100%"/>
      </text:list-level-style-bullet>
      <text:list-level-style-bullet text:level="9" text:bullet-char="p">
        <style:list-level-properties text:space-before="4in" text:min-label-width="0.19618in"/>
        <style:text-properties fo:font-family="Wingdings" style:font-pitch="variable" fo:font-size="100%"/>
      </text:list-level-style-bullet>
    </text:list-style>
    <text:list-style style:name="a2502"/>
    <text:list-style style:name="a1412">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505"/>
    <text:list-style style:name="a1415">
      <text:list-level-style-bullet text:level="1" text:bullet-char="p">
        <style:list-level-properties text:space-before="0in" text:min-label-width="0.19618in"/>
        <style:text-properties fo:font-family="Wingdings" style:font-pitch="variable" fo:font-size="100%"/>
      </text:list-level-style-bullet>
      <text:list-level-style-bullet text:level="2" text:bullet-char="p">
        <style:list-level-properties text:space-before="0.5in" text:min-label-width="0.19618in"/>
        <style:text-properties fo:font-family="Wingdings" style:font-pitch="variable" fo:font-size="100%"/>
      </text:list-level-style-bullet>
      <text:list-level-style-bullet text:level="3" text:bullet-char="p">
        <style:list-level-properties text:space-before="1in" text:min-label-width="0.19618in"/>
        <style:text-properties fo:font-family="Wingdings" style:font-pitch="variable" fo:font-size="100%"/>
      </text:list-level-style-bullet>
      <text:list-level-style-bullet text:level="4" text:bullet-char="p">
        <style:list-level-properties text:space-before="1.5in" text:min-label-width="0.19618in"/>
        <style:text-properties fo:font-family="Wingdings" style:font-pitch="variable" fo:font-size="100%"/>
      </text:list-level-style-bullet>
      <text:list-level-style-bullet text:level="5" text:bullet-char="p">
        <style:list-level-properties text:space-before="2in" text:min-label-width="0.19618in"/>
        <style:text-properties fo:font-family="Wingdings" style:font-pitch="variable" fo:font-size="100%"/>
      </text:list-level-style-bullet>
      <text:list-level-style-bullet text:level="6" text:bullet-char="p">
        <style:list-level-properties text:space-before="2.5in" text:min-label-width="0.19618in"/>
        <style:text-properties fo:font-family="Wingdings" style:font-pitch="variable" fo:font-size="100%"/>
      </text:list-level-style-bullet>
      <text:list-level-style-bullet text:level="7" text:bullet-char="p">
        <style:list-level-properties text:space-before="3in" text:min-label-width="0.19618in"/>
        <style:text-properties fo:font-family="Wingdings" style:font-pitch="variable" fo:font-size="100%"/>
      </text:list-level-style-bullet>
      <text:list-level-style-bullet text:level="8" text:bullet-char="p">
        <style:list-level-properties text:space-before="3.5in" text:min-label-width="0.19618in"/>
        <style:text-properties fo:font-family="Wingdings" style:font-pitch="variable" fo:font-size="100%"/>
      </text:list-level-style-bullet>
      <text:list-level-style-bullet text:level="9" text:bullet-char="p">
        <style:list-level-properties text:space-before="4in" text:min-label-width="0.19618in"/>
        <style:text-properties fo:font-family="Wingdings" style:font-pitch="variable" fo:font-size="100%"/>
      </text:list-level-style-bullet>
    </text:list-style>
    <text:list-style style:name="a1507"/>
    <text:list-style style:name="a2509"/>
    <text:list-style style:name="a2731">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1917"/>
    <text:list-style style:name="a1462"/>
    <text:list-style style:name="a1554"/>
    <text:list-style style:name="a2737">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374">
      <text:list-level-style-bullet text:level="1" text:bullet-char="•">
        <style:list-level-properties text:space-before="0in"/>
        <style:text-properties fo:color="#b96c11" fo:font-size="145%"/>
      </text:list-level-style-bullet>
      <text:list-level-style-bullet text:level="2" text:bullet-char="•">
        <style:list-level-properties text:space-before="0.5in"/>
        <style:text-properties fo:color="#b96c11" fo:font-size="145%"/>
      </text:list-level-style-bullet>
      <text:list-level-style-bullet text:level="3" text:bullet-char="•">
        <style:list-level-properties text:space-before="1in"/>
        <style:text-properties fo:color="#b96c11" fo:font-size="145%"/>
      </text:list-level-style-bullet>
      <text:list-level-style-bullet text:level="4" text:bullet-char="•">
        <style:list-level-properties text:space-before="1.375in"/>
        <style:text-properties fo:color="#b96c11" fo:font-size="145%"/>
      </text:list-level-style-bullet>
      <text:list-level-style-bullet text:level="5" text:bullet-char="•">
        <style:list-level-properties text:space-before="1.875in"/>
        <style:text-properties fo:color="#b96c11" fo:font-size="145%"/>
      </text:list-level-style-bullet>
      <text:list-level-style-bullet text:level="6" text:bullet-char="•">
        <style:list-level-properties text:space-before="2.4375in"/>
        <style:text-properties fo:color="#b96c11" fo:font-size="145%"/>
      </text:list-level-style-bullet>
      <text:list-level-style-bullet text:level="7" text:bullet-char="•">
        <style:list-level-properties text:space-before="2.9375in"/>
        <style:text-properties fo:color="#b96c11" fo:font-size="145%"/>
      </text:list-level-style-bullet>
      <text:list-level-style-bullet text:level="8" text:bullet-char="•">
        <style:list-level-properties text:space-before="3.4375in"/>
        <style:text-properties fo:color="#b96c11" fo:font-size="145%"/>
      </text:list-level-style-bullet>
      <text:list-level-style-bullet text:level="9" text:bullet-char="•">
        <style:list-level-properties text:space-before="3.9375in"/>
        <style:text-properties fo:color="#b96c11" fo:font-size="145%"/>
      </text:list-level-style-bullet>
    </text:list-style>
    <text:list-style style:name="a2378">
      <text:list-level-style-bullet text:level="1" text:bullet-char="•">
        <style:list-level-properties text:space-before="0in"/>
        <style:text-properties fo:color="#b96c11" fo:font-size="145%"/>
      </text:list-level-style-bullet>
      <text:list-level-style-bullet text:level="2" text:bullet-char="•">
        <style:list-level-properties text:space-before="0.5in"/>
        <style:text-properties fo:color="#b96c11" fo:font-size="145%"/>
      </text:list-level-style-bullet>
      <text:list-level-style-bullet text:level="3" text:bullet-char="•">
        <style:list-level-properties text:space-before="1in"/>
        <style:text-properties fo:color="#b96c11" fo:font-size="145%"/>
      </text:list-level-style-bullet>
      <text:list-level-style-bullet text:level="4" text:bullet-char="•">
        <style:list-level-properties text:space-before="1.375in"/>
        <style:text-properties fo:color="#b96c11" fo:font-size="145%"/>
      </text:list-level-style-bullet>
      <text:list-level-style-bullet text:level="5" text:bullet-char="•">
        <style:list-level-properties text:space-before="1.875in"/>
        <style:text-properties fo:color="#b96c11" fo:font-size="145%"/>
      </text:list-level-style-bullet>
      <text:list-level-style-bullet text:level="6" text:bullet-char="•">
        <style:list-level-properties text:space-before="2.4375in"/>
        <style:text-properties fo:color="#b96c11" fo:font-size="145%"/>
      </text:list-level-style-bullet>
      <text:list-level-style-bullet text:level="7" text:bullet-char="•">
        <style:list-level-properties text:space-before="2.9375in"/>
        <style:text-properties fo:color="#b96c11" fo:font-size="145%"/>
      </text:list-level-style-bullet>
      <text:list-level-style-bullet text:level="8" text:bullet-char="•">
        <style:list-level-properties text:space-before="3.4375in"/>
        <style:text-properties fo:color="#b96c11" fo:font-size="145%"/>
      </text:list-level-style-bullet>
      <text:list-level-style-bullet text:level="9" text:bullet-char="•">
        <style:list-level-properties text:space-before="3.9375in"/>
        <style:text-properties fo:color="#b96c11" fo:font-size="145%"/>
      </text:list-level-style-bullet>
    </text:list-style>
    <text:list-style style:name="a2012"/>
    <text:list-style style:name="a2780">
      <text:list-level-style-bullet text:level="1" text:bullet-char="•">
        <style:list-level-properties text:space-before="0in" text:min-label-width="0.2in"/>
        <style:text-properties fo:color="#b96c11" fo:font-family="Arial" fo:font-size="145%"/>
      </text:list-level-style-bullet>
      <text:list-level-style-bullet text:level="2" text:bullet-char="•">
        <style:list-level-properties text:space-before="0.5in" text:min-label-width="0.2in"/>
        <style:text-properties fo:color="#b96c11" fo:font-family="Arial" fo:font-size="145%"/>
      </text:list-level-style-bullet>
      <text:list-level-style-bullet text:level="3" text:bullet-char="•">
        <style:list-level-properties text:space-before="1in" text:min-label-width="0.2in"/>
        <style:text-properties fo:color="#b96c11" fo:font-family="Arial" fo:font-size="145%"/>
      </text:list-level-style-bullet>
      <text:list-level-style-bullet text:level="4" text:bullet-char="•">
        <style:list-level-properties text:space-before="1.375in" text:min-label-width="0.2in"/>
        <style:text-properties fo:color="#b96c11" fo:font-family="Arial" fo:font-size="145%"/>
      </text:list-level-style-bullet>
      <text:list-level-style-bullet text:level="5" text:bullet-char="•">
        <style:list-level-properties text:space-before="1.875in" text:min-label-width="0.2in"/>
        <style:text-properties fo:color="#b96c11" fo:font-family="Arial" fo:font-size="145%"/>
      </text:list-level-style-bullet>
      <text:list-level-style-bullet text:level="6" text:bullet-char="•">
        <style:list-level-properties text:space-before="2.4375in" text:min-label-width="0.2in"/>
        <style:text-properties fo:color="#b96c11" fo:font-family="Arial" fo:font-size="145%"/>
      </text:list-level-style-bullet>
      <text:list-level-style-bullet text:level="7" text:bullet-char="•">
        <style:list-level-properties text:space-before="2.9375in" text:min-label-width="0.2in"/>
        <style:text-properties fo:color="#b96c11" fo:font-family="Arial" fo:font-size="145%"/>
      </text:list-level-style-bullet>
      <text:list-level-style-bullet text:level="8" text:bullet-char="•">
        <style:list-level-properties text:space-before="3.4375in" text:min-label-width="0.2in"/>
        <style:text-properties fo:color="#b96c11" fo:font-family="Arial" fo:font-size="145%"/>
      </text:list-level-style-bullet>
      <text:list-level-style-bullet text:level="9" text:bullet-char="•">
        <style:list-level-properties text:space-before="3.9375in" text:min-label-width="0.2in"/>
        <style:text-properties fo:color="#b96c11" fo:font-family="Arial" fo:font-size="145%"/>
      </text:list-level-style-bullet>
    </text:list-style>
    <text:list-style style:name="a1963"/>
    <text:list-style style:name="a2691">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016"/>
    <text:list-style style:name="a2695">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603">
      <text:list-level-style-bullet text:level="1" text:bullet-char="n">
        <style:list-level-properties text:space-before="0in" text:min-label-width="0.3125in"/>
        <style:text-properties fo:color="#b96c11" fo:font-family="Wingdings" style:font-pitch="variable" fo:font-size="145%"/>
      </text:list-level-style-bullet>
      <text:list-level-style-bullet text:level="2" text:bullet-char="n">
        <style:list-level-properties text:space-before="0.5in" text:min-label-width="0.3125in"/>
        <style:text-properties fo:color="#b96c11" fo:font-family="Wingdings" style:font-pitch="variable" fo:font-size="145%"/>
      </text:list-level-style-bullet>
      <text:list-level-style-bullet text:level="3" text:bullet-char="n">
        <style:list-level-properties text:space-before="1in" text:min-label-width="0.3125in"/>
        <style:text-properties fo:color="#b96c11" fo:font-family="Wingdings" style:font-pitch="variable" fo:font-size="145%"/>
      </text:list-level-style-bullet>
      <text:list-level-style-bullet text:level="4" text:bullet-char="n">
        <style:list-level-properties text:space-before="1.375in" text:min-label-width="0.3125in"/>
        <style:text-properties fo:color="#b96c11" fo:font-family="Wingdings" style:font-pitch="variable" fo:font-size="145%"/>
      </text:list-level-style-bullet>
      <text:list-level-style-bullet text:level="5" text:bullet-char="n">
        <style:list-level-properties text:space-before="1.875in" text:min-label-width="0.3125in"/>
        <style:text-properties fo:color="#b96c11" fo:font-family="Wingdings" style:font-pitch="variable" fo:font-size="145%"/>
      </text:list-level-style-bullet>
      <text:list-level-style-bullet text:level="6" text:bullet-char="n">
        <style:list-level-properties text:space-before="2.4375in" text:min-label-width="0.3125in"/>
        <style:text-properties fo:color="#b96c11" fo:font-family="Wingdings" style:font-pitch="variable" fo:font-size="145%"/>
      </text:list-level-style-bullet>
      <text:list-level-style-bullet text:level="7" text:bullet-char="n">
        <style:list-level-properties text:space-before="2.9375in" text:min-label-width="0.3125in"/>
        <style:text-properties fo:color="#b96c11" fo:font-family="Wingdings" style:font-pitch="variable" fo:font-size="145%"/>
      </text:list-level-style-bullet>
      <text:list-level-style-bullet text:level="8" text:bullet-char="n">
        <style:list-level-properties text:space-before="3.4375in" text:min-label-width="0.3125in"/>
        <style:text-properties fo:color="#b96c11" fo:font-family="Wingdings" style:font-pitch="variable" fo:font-size="145%"/>
      </text:list-level-style-bullet>
      <text:list-level-style-bullet text:level="9" text:bullet-char="n">
        <style:list-level-properties text:space-before="3.9375in" text:min-label-width="0.3125in"/>
        <style:text-properties fo:color="#b96c11" fo:font-family="Wingdings" style:font-pitch="variable" fo:font-size="145%"/>
      </text:list-level-style-bullet>
    </text:list-style>
    <text:list-style style:name="a2513"/>
    <text:list-style style:name="a1512"/>
    <text:list-style style:name="a2607">
      <text:list-level-style-bullet text:level="1" text:bullet-char="n">
        <style:list-level-properties text:space-before="0in" text:min-label-width="0.3125in"/>
        <style:text-properties fo:color="#b96c11" fo:font-family="Wingdings" style:font-pitch="variable" fo:font-size="145%"/>
      </text:list-level-style-bullet>
      <text:list-level-style-bullet text:level="2" text:bullet-char="n">
        <style:list-level-properties text:space-before="0.5in" text:min-label-width="0.3125in"/>
        <style:text-properties fo:color="#b96c11" fo:font-family="Wingdings" style:font-pitch="variable" fo:font-size="145%"/>
      </text:list-level-style-bullet>
      <text:list-level-style-bullet text:level="3" text:bullet-char="n">
        <style:list-level-properties text:space-before="1in" text:min-label-width="0.3125in"/>
        <style:text-properties fo:color="#b96c11" fo:font-family="Wingdings" style:font-pitch="variable" fo:font-size="145%"/>
      </text:list-level-style-bullet>
      <text:list-level-style-bullet text:level="4" text:bullet-char="n">
        <style:list-level-properties text:space-before="1.375in" text:min-label-width="0.3125in"/>
        <style:text-properties fo:color="#b96c11" fo:font-family="Wingdings" style:font-pitch="variable" fo:font-size="145%"/>
      </text:list-level-style-bullet>
      <text:list-level-style-bullet text:level="5" text:bullet-char="n">
        <style:list-level-properties text:space-before="1.875in" text:min-label-width="0.3125in"/>
        <style:text-properties fo:color="#b96c11" fo:font-family="Wingdings" style:font-pitch="variable" fo:font-size="145%"/>
      </text:list-level-style-bullet>
      <text:list-level-style-bullet text:level="6" text:bullet-char="n">
        <style:list-level-properties text:space-before="2.4375in" text:min-label-width="0.3125in"/>
        <style:text-properties fo:color="#b96c11" fo:font-family="Wingdings" style:font-pitch="variable" fo:font-size="145%"/>
      </text:list-level-style-bullet>
      <text:list-level-style-bullet text:level="7" text:bullet-char="n">
        <style:list-level-properties text:space-before="2.9375in" text:min-label-width="0.3125in"/>
        <style:text-properties fo:color="#b96c11" fo:font-family="Wingdings" style:font-pitch="variable" fo:font-size="145%"/>
      </text:list-level-style-bullet>
      <text:list-level-style-bullet text:level="8" text:bullet-char="n">
        <style:list-level-properties text:space-before="3.4375in" text:min-label-width="0.3125in"/>
        <style:text-properties fo:color="#b96c11" fo:font-family="Wingdings" style:font-pitch="variable" fo:font-size="145%"/>
      </text:list-level-style-bullet>
      <text:list-level-style-bullet text:level="9" text:bullet-char="n">
        <style:list-level-properties text:space-before="3.9375in" text:min-label-width="0.3125in"/>
        <style:text-properties fo:color="#b96c11" fo:font-family="Wingdings" style:font-pitch="variable" fo:font-size="145%"/>
      </text:list-level-style-bullet>
    </text:list-style>
    <text:list-style style:name="a2516"/>
    <text:list-style style:name="a1517"/>
    <text:list-style style:name="a2519"/>
    <text:list-style style:name="a2064">
      <text:list-level-style-number text:level="1" style:num-format="一, 二, 三, 四, ..." style:num-letter-sync="true" style:num-suffix=".">
        <style:list-level-properties text:space-before="0.29167in" text:min-label-width="0.58681in"/>
        <style:text-properties fo:font-family="" fo:font-size="100%"/>
      </text:list-level-style-number>
      <text:list-level-style-number text:level="2" style:num-format="一, 二, 三, 四, ..." style:num-letter-sync="true" style:num-suffix=".">
        <style:list-level-properties text:space-before="0.79167in" text:min-label-width="0.58681in"/>
        <style:text-properties fo:font-family="" fo:font-size="100%"/>
      </text:list-level-style-number>
      <text:list-level-style-number text:level="3" style:num-format="一, 二, 三, 四, ..." style:num-letter-sync="true" style:num-suffix=".">
        <style:list-level-properties text:space-before="1.29167in" text:min-label-width="0.58681in"/>
        <style:text-properties fo:font-family="" fo:font-size="100%"/>
      </text:list-level-style-number>
      <text:list-level-style-number text:level="4" style:num-format="一, 二, 三, 四, ..." style:num-letter-sync="true" style:num-suffix=".">
        <style:list-level-properties text:space-before="1.79167in" text:min-label-width="0.58681in"/>
        <style:text-properties fo:font-family="" fo:font-size="100%"/>
      </text:list-level-style-number>
      <text:list-level-style-number text:level="5" style:num-format="一, 二, 三, 四, ..." style:num-letter-sync="true" style:num-suffix=".">
        <style:list-level-properties text:space-before="2.29167in" text:min-label-width="0.58681in"/>
        <style:text-properties fo:font-family="" fo:font-size="100%"/>
      </text:list-level-style-number>
      <text:list-level-style-number text:level="6" style:num-format="一, 二, 三, 四, ..." style:num-letter-sync="true" style:num-suffix=".">
        <style:list-level-properties text:space-before="2.79167in" text:min-label-width="0.58681in"/>
        <style:text-properties fo:font-family="" fo:font-size="100%"/>
      </text:list-level-style-number>
      <text:list-level-style-number text:level="7" style:num-format="一, 二, 三, 四, ..." style:num-letter-sync="true" style:num-suffix=".">
        <style:list-level-properties text:space-before="3.29167in" text:min-label-width="0.58681in"/>
        <style:text-properties fo:font-family="" fo:font-size="100%"/>
      </text:list-level-style-number>
      <text:list-level-style-number text:level="8" style:num-format="一, 二, 三, 四, ..." style:num-letter-sync="true" style:num-suffix=".">
        <style:list-level-properties text:space-before="3.79167in" text:min-label-width="0.58681in"/>
        <style:text-properties fo:font-family="" fo:font-size="100%"/>
      </text:list-level-style-number>
      <text:list-level-style-number text:level="9" style:num-format="一, 二, 三, 四, ..." style:num-letter-sync="true" style:num-suffix=".">
        <style:list-level-properties text:space-before="4.29167in" text:min-label-width="0.58681in"/>
        <style:text-properties fo:font-family="" fo:font-size="100%"/>
      </text:list-level-style-number>
    </text:list-style>
    <text:list-style style:name="a1609">
      <text:list-level-style-bullet text:level="1" text:bullet-char="•">
        <style:list-level-properties text:space-before="0in" text:min-label-width="0.68924in"/>
        <style:text-properties fo:color="#b96c11" fo:font-family="Arial" fo:font-size="145%"/>
      </text:list-level-style-bullet>
      <text:list-level-style-bullet text:level="2" text:bullet-char="•">
        <style:list-level-properties text:space-before="0.5in" text:min-label-width="0.68924in"/>
        <style:text-properties fo:color="#b96c11" fo:font-family="Arial" fo:font-size="145%"/>
      </text:list-level-style-bullet>
      <text:list-level-style-bullet text:level="3" text:bullet-char="•">
        <style:list-level-properties text:space-before="1in" text:min-label-width="0.68924in"/>
        <style:text-properties fo:color="#b96c11" fo:font-family="Arial" fo:font-size="145%"/>
      </text:list-level-style-bullet>
      <text:list-level-style-bullet text:level="4" text:bullet-char="•">
        <style:list-level-properties text:space-before="1.375in" text:min-label-width="0.68924in"/>
        <style:text-properties fo:color="#b96c11" fo:font-family="Arial" fo:font-size="145%"/>
      </text:list-level-style-bullet>
      <text:list-level-style-bullet text:level="5" text:bullet-char="•">
        <style:list-level-properties text:space-before="1.875in" text:min-label-width="0.68924in"/>
        <style:text-properties fo:color="#b96c11" fo:font-family="Arial" fo:font-size="145%"/>
      </text:list-level-style-bullet>
      <text:list-level-style-bullet text:level="6" text:bullet-char="•">
        <style:list-level-properties text:space-before="2.4375in" text:min-label-width="0.68924in"/>
        <style:text-properties fo:color="#b96c11" fo:font-family="Arial" fo:font-size="145%"/>
      </text:list-level-style-bullet>
      <text:list-level-style-bullet text:level="7" text:bullet-char="•">
        <style:list-level-properties text:space-before="2.9375in" text:min-label-width="0.68924in"/>
        <style:text-properties fo:color="#b96c11" fo:font-family="Arial" fo:font-size="145%"/>
      </text:list-level-style-bullet>
      <text:list-level-style-bullet text:level="8" text:bullet-char="•">
        <style:list-level-properties text:space-before="3.4375in" text:min-label-width="0.68924in"/>
        <style:text-properties fo:color="#b96c11" fo:font-family="Arial" fo:font-size="145%"/>
      </text:list-level-style-bullet>
      <text:list-level-style-bullet text:level="9" text:bullet-char="•">
        <style:list-level-properties text:space-before="3.9375in" text:min-label-width="0.68924in"/>
        <style:text-properties fo:color="#b96c11" fo:font-family="Arial" fo:font-size="145%"/>
      </text:list-level-style-bullet>
    </text:list-style>
    <text:list-style style:name="a1922"/>
    <text:list-style style:name="a2741">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6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70"/>
    <text:list-style style:name="a2745">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382">
      <text:list-level-style-bullet text:level="1" text:bullet-char="•">
        <style:list-level-properties text:space-before="0in"/>
        <style:text-properties fo:color="#b96c11" fo:font-size="145%"/>
      </text:list-level-style-bullet>
      <text:list-level-style-bullet text:level="2" text:bullet-char="•">
        <style:list-level-properties text:space-before="0.5in"/>
        <style:text-properties fo:color="#b96c11" fo:font-size="145%"/>
      </text:list-level-style-bullet>
      <text:list-level-style-bullet text:level="3" text:bullet-char="•">
        <style:list-level-properties text:space-before="1in"/>
        <style:text-properties fo:color="#b96c11" fo:font-size="145%"/>
      </text:list-level-style-bullet>
      <text:list-level-style-bullet text:level="4" text:bullet-char="•">
        <style:list-level-properties text:space-before="1.375in"/>
        <style:text-properties fo:color="#b96c11" fo:font-size="145%"/>
      </text:list-level-style-bullet>
      <text:list-level-style-bullet text:level="5" text:bullet-char="•">
        <style:list-level-properties text:space-before="1.875in"/>
        <style:text-properties fo:color="#b96c11" fo:font-size="145%"/>
      </text:list-level-style-bullet>
      <text:list-level-style-bullet text:level="6" text:bullet-char="•">
        <style:list-level-properties text:space-before="2.4375in"/>
        <style:text-properties fo:color="#b96c11" fo:font-size="145%"/>
      </text:list-level-style-bullet>
      <text:list-level-style-bullet text:level="7" text:bullet-char="•">
        <style:list-level-properties text:space-before="2.9375in"/>
        <style:text-properties fo:color="#b96c11" fo:font-size="145%"/>
      </text:list-level-style-bullet>
      <text:list-level-style-bullet text:level="8" text:bullet-char="•">
        <style:list-level-properties text:space-before="3.4375in"/>
        <style:text-properties fo:color="#b96c11" fo:font-size="145%"/>
      </text:list-level-style-bullet>
      <text:list-level-style-bullet text:level="9" text:bullet-char="•">
        <style:list-level-properties text:space-before="3.9375in"/>
        <style:text-properties fo:color="#b96c11" fo:font-size="145%"/>
      </text:list-level-style-bullet>
    </text:list-style>
    <text:list-style style:name="a1478">
      <text:list-level-style-number text:level="1" style:num-format="1" style:num-suffix=".">
        <style:list-level-properties text:space-before="0in" text:min-label-width="0.375in"/>
        <style:text-properties fo:font-family="+mj-lt" fo:font-size="100%"/>
      </text:list-level-style-number>
      <text:list-level-style-number text:level="2" style:num-format="1" style:num-suffix=".">
        <style:list-level-properties text:space-before="0.5in" text:min-label-width="0.375in"/>
        <style:text-properties fo:font-family="+mj-lt" fo:font-size="100%"/>
      </text:list-level-style-number>
      <text:list-level-style-number text:level="3" style:num-format="1" style:num-suffix=".">
        <style:list-level-properties text:space-before="1in" text:min-label-width="0.375in"/>
        <style:text-properties fo:font-family="+mj-lt" fo:font-size="100%"/>
      </text:list-level-style-number>
      <text:list-level-style-number text:level="4" style:num-format="1" style:num-suffix=".">
        <style:list-level-properties text:space-before="1.5in" text:min-label-width="0.375in"/>
        <style:text-properties fo:font-family="+mj-lt" fo:font-size="100%"/>
      </text:list-level-style-number>
      <text:list-level-style-number text:level="5" style:num-format="1" style:num-suffix=".">
        <style:list-level-properties text:space-before="2in" text:min-label-width="0.375in"/>
        <style:text-properties fo:font-family="+mj-lt" fo:font-size="100%"/>
      </text:list-level-style-number>
      <text:list-level-style-number text:level="6" style:num-format="1" style:num-suffix=".">
        <style:list-level-properties text:space-before="2.5in" text:min-label-width="0.375in"/>
        <style:text-properties fo:font-family="+mj-lt" fo:font-size="100%"/>
      </text:list-level-style-number>
      <text:list-level-style-number text:level="7" style:num-format="1" style:num-suffix=".">
        <style:list-level-properties text:space-before="3in" text:min-label-width="0.375in"/>
        <style:text-properties fo:font-family="+mj-lt" fo:font-size="100%"/>
      </text:list-level-style-number>
      <text:list-level-style-number text:level="8" style:num-format="1" style:num-suffix=".">
        <style:list-level-properties text:space-before="3.5in" text:min-label-width="0.375in"/>
        <style:text-properties fo:font-family="+mj-lt" fo:font-size="100%"/>
      </text:list-level-style-number>
      <text:list-level-style-number text:level="9" style:num-format="1" style:num-suffix=".">
        <style:list-level-properties text:space-before="4in" text:min-label-width="0.375in"/>
        <style:text-properties fo:font-family="+mj-lt" fo:font-size="100%"/>
      </text:list-level-style-number>
    </text:list-style>
    <text:list-style style:name="a2389">
      <text:list-level-style-bullet text:level="1" text:bullet-char="•">
        <style:list-level-properties text:space-before="0in"/>
        <style:text-properties fo:color="#b96c11" fo:font-size="145%"/>
      </text:list-level-style-bullet>
      <text:list-level-style-bullet text:level="2" text:bullet-char="•">
        <style:list-level-properties text:space-before="0.5in"/>
        <style:text-properties fo:color="#b96c11" fo:font-size="145%"/>
      </text:list-level-style-bullet>
      <text:list-level-style-bullet text:level="3" text:bullet-char="•">
        <style:list-level-properties text:space-before="1in"/>
        <style:text-properties fo:color="#b96c11" fo:font-size="145%"/>
      </text:list-level-style-bullet>
      <text:list-level-style-bullet text:level="4" text:bullet-char="•">
        <style:list-level-properties text:space-before="1.375in"/>
        <style:text-properties fo:color="#b96c11" fo:font-size="145%"/>
      </text:list-level-style-bullet>
      <text:list-level-style-bullet text:level="5" text:bullet-char="•">
        <style:list-level-properties text:space-before="1.875in"/>
        <style:text-properties fo:color="#b96c11" fo:font-size="145%"/>
      </text:list-level-style-bullet>
      <text:list-level-style-bullet text:level="6" text:bullet-char="•">
        <style:list-level-properties text:space-before="2.4375in"/>
        <style:text-properties fo:color="#b96c11" fo:font-size="145%"/>
      </text:list-level-style-bullet>
      <text:list-level-style-bullet text:level="7" text:bullet-char="•">
        <style:list-level-properties text:space-before="2.9375in"/>
        <style:text-properties fo:color="#b96c11" fo:font-size="145%"/>
      </text:list-level-style-bullet>
      <text:list-level-style-bullet text:level="8" text:bullet-char="•">
        <style:list-level-properties text:space-before="3.4375in"/>
        <style:text-properties fo:color="#b96c11" fo:font-size="145%"/>
      </text:list-level-style-bullet>
      <text:list-level-style-bullet text:level="9" text:bullet-char="•">
        <style:list-level-properties text:space-before="3.9375in"/>
        <style:text-properties fo:color="#b96c11" fo:font-size="145%"/>
      </text:list-level-style-bullet>
    </text:list-style>
    <text:list-style style:name="a2204">
      <text:list-level-style-bullet text:level="1" text:bullet-char="p">
        <style:list-level-properties text:space-before="0in" text:min-label-width="0.5625in"/>
        <style:text-properties fo:font-family="Wingdings" style:font-pitch="variable" fo:font-size="100%"/>
      </text:list-level-style-bullet>
      <text:list-level-style-bullet text:level="2" text:bullet-char="p">
        <style:list-level-properties text:space-before="0.5in" text:min-label-width="0.5625in"/>
        <style:text-properties fo:font-family="Wingdings" style:font-pitch="variable" fo:font-size="100%"/>
      </text:list-level-style-bullet>
      <text:list-level-style-bullet text:level="3" text:bullet-char="p">
        <style:list-level-properties text:space-before="1in" text:min-label-width="0.5625in"/>
        <style:text-properties fo:font-family="Wingdings" style:font-pitch="variable" fo:font-size="100%"/>
      </text:list-level-style-bullet>
      <text:list-level-style-bullet text:level="4" text:bullet-char="p">
        <style:list-level-properties text:space-before="1.5in" text:min-label-width="0.5625in"/>
        <style:text-properties fo:font-family="Wingdings" style:font-pitch="variable" fo:font-size="100%"/>
      </text:list-level-style-bullet>
      <text:list-level-style-bullet text:level="5" text:bullet-char="p">
        <style:list-level-properties text:space-before="2in" text:min-label-width="0.5625in"/>
        <style:text-properties fo:font-family="Wingdings" style:font-pitch="variable" fo:font-size="100%"/>
      </text:list-level-style-bullet>
      <text:list-level-style-bullet text:level="6" text:bullet-char="p">
        <style:list-level-properties text:space-before="2.5in" text:min-label-width="0.5625in"/>
        <style:text-properties fo:font-family="Wingdings" style:font-pitch="variable" fo:font-size="100%"/>
      </text:list-level-style-bullet>
      <text:list-level-style-bullet text:level="7" text:bullet-char="p">
        <style:list-level-properties text:space-before="3in" text:min-label-width="0.5625in"/>
        <style:text-properties fo:font-family="Wingdings" style:font-pitch="variable" fo:font-size="100%"/>
      </text:list-level-style-bullet>
      <text:list-level-style-bullet text:level="8" text:bullet-char="p">
        <style:list-level-properties text:space-before="3.5in" text:min-label-width="0.5625in"/>
        <style:text-properties fo:font-family="Wingdings" style:font-pitch="variable" fo:font-size="100%"/>
      </text:list-level-style-bullet>
      <text:list-level-style-bullet text:level="9" text:bullet-char="p">
        <style:list-level-properties text:space-before="4in" text:min-label-width="0.5625in"/>
        <style:text-properties fo:font-family="Wingdings" style:font-pitch="variable" fo:font-size="100%"/>
      </text:list-level-style-bullet>
    </text:list-style>
    <text:list-style style:name="a2022">
      <text:list-level-style-number text:level="1" style:num-format="1" style:num-suffix=".">
        <style:list-level-properties text:space-before="0in" text:min-label-width="0.29167in"/>
        <style:text-properties fo:font-family="+mj-lt" fo:font-size="100%"/>
      </text:list-level-style-number>
      <text:list-level-style-number text:level="2" style:num-format="1" style:num-suffix=".">
        <style:list-level-properties text:space-before="0.5in" text:min-label-width="0.29167in"/>
        <style:text-properties fo:font-family="+mj-lt" fo:font-size="100%"/>
      </text:list-level-style-number>
      <text:list-level-style-number text:level="3" style:num-format="1" style:num-suffix=".">
        <style:list-level-properties text:space-before="1in" text:min-label-width="0.29167in"/>
        <style:text-properties fo:font-family="+mj-lt" fo:font-size="100%"/>
      </text:list-level-style-number>
      <text:list-level-style-number text:level="4" style:num-format="1" style:num-suffix=".">
        <style:list-level-properties text:space-before="1.5in" text:min-label-width="0.29167in"/>
        <style:text-properties fo:font-family="+mj-lt" fo:font-size="100%"/>
      </text:list-level-style-number>
      <text:list-level-style-number text:level="5" style:num-format="1" style:num-suffix=".">
        <style:list-level-properties text:space-before="2in" text:min-label-width="0.29167in"/>
        <style:text-properties fo:font-family="+mj-lt" fo:font-size="100%"/>
      </text:list-level-style-number>
      <text:list-level-style-number text:level="6" style:num-format="1" style:num-suffix=".">
        <style:list-level-properties text:space-before="2.5in" text:min-label-width="0.29167in"/>
        <style:text-properties fo:font-family="+mj-lt" fo:font-size="100%"/>
      </text:list-level-style-number>
      <text:list-level-style-number text:level="7" style:num-format="1" style:num-suffix=".">
        <style:list-level-properties text:space-before="3in" text:min-label-width="0.29167in"/>
        <style:text-properties fo:font-family="+mj-lt" fo:font-size="100%"/>
      </text:list-level-style-number>
      <text:list-level-style-number text:level="8" style:num-format="1" style:num-suffix=".">
        <style:list-level-properties text:space-before="3.5in" text:min-label-width="0.29167in"/>
        <style:text-properties fo:font-family="+mj-lt" fo:font-size="100%"/>
      </text:list-level-style-number>
      <text:list-level-style-number text:level="9" style:num-format="1" style:num-suffix=".">
        <style:list-level-properties text:space-before="4in" text:min-label-width="0.29167in"/>
        <style:text-properties fo:font-family="+mj-lt" fo:font-size="100%"/>
      </text:list-level-style-number>
    </text:list-style>
    <text:list-style style:name="a2701">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611">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2522"/>
    <text:list-style style:name="a2615">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2707">
      <text:list-level-style-number text:level="1" style:num-format="1" style:num-suffix=".">
        <style:list-level-properties text:space-before="0in" text:min-label-width="0.5625in"/>
        <style:text-properties fo:font-family="Corbel" fo:font-size="100%"/>
      </text:list-level-style-number>
      <text:list-level-style-number text:level="2" style:num-format="1" style:num-suffix=".">
        <style:list-level-properties text:space-before="0.5in" text:min-label-width="0.5625in"/>
        <style:text-properties fo:font-family="Corbel" fo:font-size="100%"/>
      </text:list-level-style-number>
      <text:list-level-style-number text:level="3" style:num-format="1" style:num-suffix=".">
        <style:list-level-properties text:space-before="1in" text:min-label-width="0.5625in"/>
        <style:text-properties fo:font-family="Corbel" fo:font-size="100%"/>
      </text:list-level-style-number>
      <text:list-level-style-number text:level="4" style:num-format="1" style:num-suffix=".">
        <style:list-level-properties text:space-before="1.5in" text:min-label-width="0.5625in"/>
        <style:text-properties fo:font-family="Corbel" fo:font-size="100%"/>
      </text:list-level-style-number>
      <text:list-level-style-number text:level="5" style:num-format="1" style:num-suffix=".">
        <style:list-level-properties text:space-before="2in" text:min-label-width="0.5625in"/>
        <style:text-properties fo:font-family="Corbel" fo:font-size="100%"/>
      </text:list-level-style-number>
      <text:list-level-style-number text:level="6" style:num-format="1" style:num-suffix=".">
        <style:list-level-properties text:space-before="2.5in" text:min-label-width="0.5625in"/>
        <style:text-properties fo:font-family="Corbel" fo:font-size="100%"/>
      </text:list-level-style-number>
      <text:list-level-style-number text:level="7" style:num-format="1" style:num-suffix=".">
        <style:list-level-properties text:space-before="3in" text:min-label-width="0.5625in"/>
        <style:text-properties fo:font-family="Corbel" fo:font-size="100%"/>
      </text:list-level-style-number>
      <text:list-level-style-number text:level="8" style:num-format="1" style:num-suffix=".">
        <style:list-level-properties text:space-before="3.5in" text:min-label-width="0.5625in"/>
        <style:text-properties fo:font-family="Corbel" fo:font-size="100%"/>
      </text:list-level-style-number>
      <text:list-level-style-number text:level="9" style:num-format="1" style:num-suffix=".">
        <style:list-level-properties text:space-before="4in" text:min-label-width="0.5625in"/>
        <style:text-properties fo:font-family="Corbel" fo:font-size="100%"/>
      </text:list-level-style-number>
    </text:list-style>
    <text:list-style style:name="a2526"/>
    <text:list-style style:name="a1525"/>
    <text:list-style style:name="a1617">
      <text:list-level-style-bullet text:level="1" text:bullet-char="•">
        <style:list-level-properties text:space-before="0in" text:min-label-width="0.68924in"/>
        <style:text-properties fo:color="#b96c11" fo:font-family="Arial" fo:font-size="145%"/>
      </text:list-level-style-bullet>
      <text:list-level-style-bullet text:level="2" text:bullet-char="•">
        <style:list-level-properties text:space-before="0.5in" text:min-label-width="0.68924in"/>
        <style:text-properties fo:color="#b96c11" fo:font-family="Arial" fo:font-size="145%"/>
      </text:list-level-style-bullet>
      <text:list-level-style-bullet text:level="3" text:bullet-char="•">
        <style:list-level-properties text:space-before="1in" text:min-label-width="0.68924in"/>
        <style:text-properties fo:color="#b96c11" fo:font-family="Arial" fo:font-size="145%"/>
      </text:list-level-style-bullet>
      <text:list-level-style-bullet text:level="4" text:bullet-char="•">
        <style:list-level-properties text:space-before="1.375in" text:min-label-width="0.68924in"/>
        <style:text-properties fo:color="#b96c11" fo:font-family="Arial" fo:font-size="145%"/>
      </text:list-level-style-bullet>
      <text:list-level-style-bullet text:level="5" text:bullet-char="•">
        <style:list-level-properties text:space-before="1.875in" text:min-label-width="0.68924in"/>
        <style:text-properties fo:color="#b96c11" fo:font-family="Arial" fo:font-size="145%"/>
      </text:list-level-style-bullet>
      <text:list-level-style-bullet text:level="6" text:bullet-char="•">
        <style:list-level-properties text:space-before="2.4375in" text:min-label-width="0.68924in"/>
        <style:text-properties fo:color="#b96c11" fo:font-family="Arial" fo:font-size="145%"/>
      </text:list-level-style-bullet>
      <text:list-level-style-bullet text:level="7" text:bullet-char="•">
        <style:list-level-properties text:space-before="2.9375in" text:min-label-width="0.68924in"/>
        <style:text-properties fo:color="#b96c11" fo:font-family="Arial" fo:font-size="145%"/>
      </text:list-level-style-bullet>
      <text:list-level-style-bullet text:level="8" text:bullet-char="•">
        <style:list-level-properties text:space-before="3.4375in" text:min-label-width="0.68924in"/>
        <style:text-properties fo:color="#b96c11" fo:font-family="Arial" fo:font-size="145%"/>
      </text:list-level-style-bullet>
      <text:list-level-style-bullet text:level="9" text:bullet-char="•">
        <style:list-level-properties text:space-before="3.9375in" text:min-label-width="0.68924in"/>
        <style:text-properties fo:color="#b96c11" fo:font-family="Arial" fo:font-size="145%"/>
      </text:list-level-style-bullet>
    </text:list-style>
  </office:automatic-styles>
  <office:body>
    <office:presentation>
      <draw:page draw:name="Slide21" draw:style-name="a1339" draw:master-page-name="Master1-Layout1-title-標題投影片" presentation:presentation-page-layout-name="Master1-PPL1" draw:id="Slide-276">
        <draw:frame draw:id="id235" presentation:style-name="a1344" draw:name="標題 1" svg:x="1.02257in" svg:y="2.41127in" svg:width="7.95486in" svg:height="1.42256in" presentation:class="title" presentation:placeholder="false">
          <draw:text-box>
            <text:p text:style-name="a1343" text:class-names="" text:cond-style-name=""><text:span text:style-name="a1340" text:class-names="">教務處</text:span><text:span text:style-name="a1341" text:class-names=""><text:line-break/></text:span><text:span text:style-name="a1342" text:class-names="">教學業務暨發展中心</text:span></text:p>
          </draw:text-box>
          <svg:title/>
          <svg:desc/>
        </draw:frame>
        <draw:frame draw:id="id236" presentation:style-name="a1348" draw:name="副標題 2" svg:x="1.53505in" svg:y="1.36918in" svg:width="8.6333in" svg:height="1.8125in" presentation:class="subtitle" presentation:placeholder="false">
          <draw:text-box>
            <text:p text:style-name="a1347" text:class-names="" text:cond-style-name=""><text:span text:style-name="a1345" text:class-names="">104-1</text:span><text:span text:style-name="a1346" text:class-names="">學期教學助理說明會</text:span></text:p>
          </draw:text-box>
          <svg:title/>
          <svg:desc/>
        </draw:frame>
        <draw:custom-shape svg:x="0.35417in" svg:y="6.50621in" svg:width="9.29167in" svg:height="0.78719in" draw:id="id237" draw:style-name="a1356" draw:name="圓角矩形 4">
          <svg:title/>
          <svg:desc/>
          <text:p text:style-name="a1354" text:class-names="" text:cond-style-name=""><text:span text:style-name="a1349" text:class-names="">104.10.06(</text:span><text:span text:style-name="a1350" text:class-names="">二</text:span><text:span text:style-name="a1351" text:class-names="">)</text:span><text:span text:style-name="a1352" text:class-names="">12:10-13:00</text:span><text:span text:style-name="a1353"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238" draw:style-name="a1366" draw:name="標題 1" svg:x="2.87326in" svg:y="4.53749in" svg:width="4.25347in" svg:height="1.75in">
          <draw:text-box>
            <text:p text:style-name="a1359" text:class-names="" text:cond-style-name=""><text:span text:style-name="a1357" text:class-names="">教務長：黃啟煌</text:span><text:span text:style-name="a1358" text:class-names=""/></text:p>
            <text:p text:style-name="a1363" text:class-names="" text:cond-style-name=""><text:span text:style-name="a1360" text:class-names="">主 <text:s text:c="3"/>任：</text:span><text:span text:style-name="a1361" text:class-names="">蔡錦雀</text:span><text:span text:style-name="a1362" text:class-names=""/></text:p>
            <text:p text:style-name="a1365" text:class-names="" text:cond-style-name=""><text:span text:style-name="a1364" text:class-names="">承辦人：曹君琪</text:span></text:p>
          </draw:text-box>
          <svg:title/>
          <svg:desc/>
        </draw:frame>
        <draw:frame draw:id="id239" draw:style-name="a1367" draw:name="Picture 2" svg:x="7.75621in" svg:y="2.34502in" svg:width="2.00871in" svg:height="2.19247in" style:rel-width="scale" style:rel-height="scale">
          <draw:image xlink:href="media/image1.jpeg" xlink:type="simple" xlink:show="embed" xlink:actuate="onLoad"/>
          <svg:title/>
          <svg:desc>C:\Users\admin\Desktop\下載.jpg</svg:desc>
        </draw:frame>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10" presentation:preset-sub-type="0" presentation:preset-class="entrance" smil:begin="0.0s" smil:fill="hold">
                  <anim:set smil:targetElement="id239" smil:attributeName="visibility" smil:to="visible" smil:begin="0.0s" smil:dur="0.001s" smil:fill="hold"/>
                  <anim:transitionFilter smil:targetElement="id239" smil:type="fade" smil:subtype="crossfade" smil:dur="0.5s"/>
                </anim:par>
              </anim:par>
            </anim:par>
          </anim:seq>
        </anim:par>
        <presentation:notes draw:style-name="a1374">
          <draw:page-thumbnail draw:page-number="1" svg:x="1.25in" svg:y="0.75in" svg:width="5in" svg:height="3.75in" presentation:class="page" draw:id="id240" presentation:style-name="a1368" draw:name="投影片圖像版面配置區 1">
            <svg:title/>
            <svg:desc/>
          </draw:page-thumbnail>
          <draw:frame draw:id="id241" presentation:style-name="a1369" draw:name="備忘稿版面配置區 2" svg:x="0.75in" svg:y="4.75in" svg:width="6in" svg:height="4.5in" presentation:class="notes" presentation:placeholder="true">
            <draw:text-box/>
            <svg:title/>
            <svg:desc/>
          </draw:frame>
          <draw:frame draw:id="id242" draw:style-name="a1373" draw:name="投影片編號版面配置區 3" svg:x="4.24826in" svg:y="9.49826in" svg:width="3.25in" svg:height="0.5in">
            <draw:text-box>
              <text:p text:style-name="a1372" text:class-names="" text:cond-style-name=""><text:span text:style-name="a1370" text:class-names=""><text:page-number style:num-format="1" text:fixed="false">1</text:page-number></text:span><text:span text:style-name="a1371" text:class-names=""/></text:p>
            </draw:text-box>
            <svg:title/>
            <svg:desc/>
          </draw:frame>
        </presentation:notes>
      </draw:page>
      <draw:page draw:name="Slide34" draw:style-name="a1376" draw:master-page-name="Master1-Layout7-blank-空白" presentation:presentation-page-layout-name="Master1-PPL7" draw:id="Slide-289">
        <draw:frame draw:id="id243" draw:style-name="a1380" draw:name="投影片編號版面配置區 1" svg:x="9.04781in" svg:y="6.68862in" svg:width="0.45219in" svg:height="0.39931in">
          <draw:text-box>
            <text:p text:style-name="a1379" text:class-names="" text:cond-style-name=""><text:span text:style-name="a1377" text:class-names=""><text:page-number style:num-format="1" text:fixed="false">2</text:page-number></text:span><text:span text:style-name="a1378" text:class-names=""/></text:p>
          </draw:text-box>
          <svg:title/>
          <svg:desc/>
        </draw:frame>
        <draw:frame draw:id="id244" draw:style-name="a1386" draw:name="標題 1" svg:x="0.54167in" svg:y="0.67879in" svg:width="8.91667in" svg:height="1.08333in">
          <draw:text-box>
            <text:p text:style-name="a1385" text:class-names="" text:cond-style-name=""><text:span text:style-name="a1381" text:class-names="">學生教學助理為何採</text:span><text:span text:style-name="a1382" text:class-names=""><text:line-break/></text:span><text:span text:style-name="a1383" text:class-names="">「學習型」及「勞動型」雙軌制？</text:span><text:span text:style-name="a1384" text:class-names=""/></text:p>
          </draw:text-box>
          <svg:title/>
          <svg:desc/>
        </draw:frame>
        <draw:frame draw:id="id245" draw:style-name="a1416" draw:name="文字方塊 3" svg:x="0.6684in" svg:y="1.90014in" svg:width="8.66319in" svg:height="4.94785in">
          <draw:text-box>
            <text:list text:style-name="a1394">
              <text:list-item>
                <text:p text:style-name="a1393" text:class-names="" text:cond-style-name=""><text:span text:style-name="a1387" text:class-names="">依教育部</text:span><text:span text:style-name="a1388" text:class-names="">104.06.17</text:span><text:span text:style-name="a1389" text:class-names="">頒佈「專科以上學校強化學生兼任助理學習與勞動權益保障處理原則」第四點及第六點規定，學生兼任助理區分為</text:span><text:span text:style-name="a1390" text:class-names="">「學習型」及「</text:span><text:span text:style-name="a1391" text:class-names="">勞動型」。</text:span><text:span text:style-name="a1392" text:class-names=""/></text:p>
              </text:list-item>
            </text:list>
            <text:list text:style-name="a1406">
              <text:list-item>
                <text:p text:style-name="a1405" text:class-names="" text:cond-style-name=""><text:span text:style-name="a1395" text:class-names="">爰此</text:span><text:span text:style-name="a1396" text:class-names="">，本校</text:span><text:span text:style-name="a1397" text:class-names="">學生採「</text:span><text:span text:style-name="a1398" text:class-names="">學習型」及「</text:span><text:span text:style-name="a1399" text:class-names="">勞</text:span><text:span text:style-name="a1400" text:class-names="">動</text:span><text:span text:style-name="a1401" text:class-names="">型」雙軌制。實際採取何種型態，由</text:span><text:span text:style-name="a1402" text:class-names="">教師（系所）與學生雙方確認後同意為之</text:span><text:span text:style-name="a1403" text:class-names="">。</text:span><text:span text:style-name="a1404" text:class-names=""/></text:p>
              </text:list-item>
            </text:list>
            <text:list text:style-name="a1412">
              <text:list-item>
                <text:p text:style-name="a1411" text:class-names="" text:cond-style-name=""><text:span text:style-name="a1407" text:class-names="">教學助理</text:span><text:span text:style-name="a1408" text:class-names="">無論是「學習型</text:span><text:span text:style-name="a1409" text:class-names="">」或「勞動型」，皆須參加本校教學助理培訓機制並繳交成果報告。</text:span><text:span text:style-name="a1410" text:class-names=""/></text:p>
              </text:list-item>
            </text:list>
            <text:list text:style-name="a1415">
              <text:list-item>
                <text:p text:style-name="a1414" text:class-names="" text:cond-style-name=""><text:span text:style-name="a1413" text:class-names=""/></text:p>
              </text:list-item>
            </text:list>
          </draw:text-box>
          <svg:title/>
          <svg:desc/>
        </draw:frame>
      </draw:page>
      <draw:page draw:name="Slide35" draw:style-name="a1418" draw:master-page-name="Master1-Layout7-blank-空白" presentation:presentation-page-layout-name="Master1-PPL7" draw:id="Slide-290">
        <draw:frame draw:id="id246" draw:style-name="a1422" draw:name="投影片編號版面配置區 1" svg:x="9.04781in" svg:y="6.68862in" svg:width="0.45219in" svg:height="0.39931in">
          <draw:text-box>
            <text:p text:style-name="a1421" text:class-names="" text:cond-style-name=""><text:span text:style-name="a1419" text:class-names=""><text:page-number style:num-format="1" text:fixed="false">3</text:page-number></text:span><text:span text:style-name="a1420" text:class-names=""/></text:p>
          </draw:text-box>
          <svg:title/>
          <svg:desc/>
        </draw:frame>
        <draw:frame draw:id="id247" draw:style-name="a1436" draw:name="文字方塊 2" svg:x="1.26955in" svg:y="0.60004in" svg:width="7.47586in" svg:height="1.04342in">
          <draw:text-box>
            <text:p text:style-name="a1427" text:class-names="" text:cond-style-name=""><text:span text:style-name="a1423" text:class-names="">教學助理</text:span><text:span text:style-name="a1424" text:class-names="">(TA)</text:span><text:span text:style-name="a1425" text:class-names="">助學金</text:span><text:span text:style-name="a1426" text:class-names=""/></text:p>
            <text:p text:style-name="a1435" text:class-names="" text:cond-style-name=""><text:span text:style-name="a1428" text:class-names="">「</text:span><text:span text:style-name="a1429" text:class-names="">學習型」或「</text:span><text:span text:style-name="a1430" text:class-names="">勞動型</text:span><text:span text:style-name="a1431" text:class-names="">」對</text:span><text:span text:style-name="a1432" text:class-names="">學生</text:span><text:span text:style-name="a1433" text:class-names="">的影響</text:span><text:span text:style-name="a1434" text:class-names=""/></text:p>
          </draw:text-box>
          <svg:title/>
          <svg:desc/>
        </draw:frame>
        <draw:frame draw:id="id248" draw:name="表格 3" svg:x="0.86198in" svg:y="1.90385in" svg:width="8.27604in" svg:height="4.44422in">
          <table:table table:style-name="a1437" table:template-name="{5C22544A-7EE6-4342-B048-85BDC9FD1C3A}" table:use-banding-columns-styles="false" table:use-banding-rows-styles="true" table:use-first-column-styles="true" table:use-first-row-styles="true" table:use-last-column-styles="false" table:use-last-row-styles="false">
            <table:table-column table:style-name="a1438" table:default-cell-style-name=""/>
            <table:table-column table:style-name="a1439" table:default-cell-style-name=""/>
            <table:table-column table:style-name="a1440" table:default-cell-style-name=""/>
            <table:table-row table:style-name="a1441" table:default-cell-style-name="">
              <table:table-cell table:style-name="a1447">
                <text:list text:style-name="a1446">
                  <text:list-item>
                    <text:p text:style-name="a1445" text:class-names="" text:cond-style-name=""><text:span text:style-name="a1442" text:class-names=""> </text:span><text:span text:style-name="a1443" text:class-names="">項目</text:span><text:span text:style-name="a1444" text:class-names=""/></text:p>
                  </text:list-item>
                </text:list>
              </table:table-cell>
              <table:table-cell table:style-name="a1452">
                <text:list text:style-name="a1451">
                  <text:list-item>
                    <text:p text:style-name="a1450" text:class-names="" text:cond-style-name=""><text:span text:style-name="a1448" text:class-names="">學習型</text:span><text:span text:style-name="a1449" text:class-names=""/></text:p>
                  </text:list-item>
                </text:list>
              </table:table-cell>
              <table:table-cell table:style-name="a1457">
                <text:list text:style-name="a1456">
                  <text:list-item>
                    <text:p text:style-name="a1455" text:class-names="" text:cond-style-name=""><text:span text:style-name="a1453" text:class-names="">勞動型</text:span><text:span text:style-name="a1454" text:class-names=""/></text:p>
                  </text:list-item>
                </text:list>
              </table:table-cell>
            </table:table-row>
            <table:table-row table:style-name="a1458" table:default-cell-style-name="">
              <table:table-cell table:style-name="a1463">
                <text:list text:style-name="a1462">
                  <text:list-item>
                    <text:p text:style-name="a1461" text:class-names="" text:cond-style-name=""><text:span text:style-name="a1459" text:class-names="">經費發給</text:span><text:span text:style-name="a1460" text:class-names=""/></text:p>
                  </text:list-item>
                </text:list>
              </table:table-cell>
              <table:table-cell table:style-name="a1471">
                <text:list text:style-name="a1470">
                  <text:list-item>
                    <text:p text:style-name="a1469" text:class-names="" text:cond-style-name=""><text:span text:style-name="a1464" text:class-names="">依約</text:span><text:span text:style-name="a1465" text:class-names="">定</text:span><text:span text:style-name="a1466" text:class-names="">助學金</text:span><text:span text:style-name="a1467" text:class-names="">發給</text:span><text:span text:style-name="a1468" text:class-names=""/></text:p>
                  </text:list-item>
                </text:list>
              </table:table-cell>
              <table:table-cell table:style-name="a1483">
                <text:list text:style-name="a1478">
                  <text:list-item>
                    <text:p text:style-name="a1477" text:class-names="" text:cond-style-name=""><text:span text:style-name="a1472" text:class-names="">薪資</text:span><text:span text:style-name="a1473" text:class-names="">需</text:span><text:span text:style-name="a1474" text:class-names="">扣除個人負擔</text:span><text:span text:style-name="a1475" text:class-names="">保費</text:span><text:span text:style-name="a1476" text:class-names=""/></text:p>
                  </text:list-item>
                </text:list>
                <text:list text:style-name="a1482">
                  <text:list-item>
                    <text:p text:style-name="a1481" text:class-names="" text:cond-style-name=""><text:span text:style-name="a1479" text:class-names="">雇主需額外負擔保費及身障聘任人數不足之罰金</text:span><text:span text:style-name="a1480" text:class-names=""/></text:p>
                  </text:list-item>
                </text:list>
              </table:table-cell>
            </table:table-row>
            <table:table-row table:style-name="a1484" table:default-cell-style-name="">
              <table:table-cell table:style-name="a1489">
                <text:list text:style-name="a1488">
                  <text:list-item>
                    <text:p text:style-name="a1487" text:class-names="" text:cond-style-name=""><text:span text:style-name="a1485" text:class-names="">聘期計算</text:span><text:span text:style-name="a1486" text:class-names=""/></text:p>
                  </text:list-item>
                </text:list>
              </table:table-cell>
              <table:table-cell table:style-name="a1494">
                <text:list text:style-name="a1493">
                  <text:list-item>
                    <text:p text:style-name="a1492" text:class-names="" text:cond-style-name=""><text:span text:style-name="a1490" text:class-names="">得依經費預算來源追溯聘期</text:span><text:span text:style-name="a1491" text:class-names=""/></text:p>
                  </text:list-item>
                </text:list>
              </table:table-cell>
              <table:table-cell table:style-name="a1499">
                <text:list text:style-name="a1498">
                  <text:list-item>
                    <text:p text:style-name="a1497" text:class-names="" text:cond-style-name=""><text:span text:style-name="a1495" text:class-names="">聘期自簽約（投保日）開始，不得追溯聘期。</text:span><text:span text:style-name="a1496" text:class-names=""/></text:p>
                  </text:list-item>
                </text:list>
              </table:table-cell>
            </table:table-row>
            <table:table-row table:style-name="a1500" table:default-cell-style-name="">
              <table:table-cell table:style-name="a1508">
                <text:list text:style-name="a1507">
                  <text:list-item>
                    <text:p text:style-name="a1506" text:class-names="" text:cond-style-name=""><text:span text:style-name="a1501" text:class-names="">是否</text:span><text:span text:style-name="a1502" text:class-names="">適用</text:span><text:span text:style-name="a1503" text:class-names=""><text:line-break/></text:span><text:span text:style-name="a1504" text:class-names="">勞基法</text:span><text:span text:style-name="a1505" text:class-names=""/></text:p>
                  </text:list-item>
                </text:list>
              </table:table-cell>
              <table:table-cell table:style-name="a1513">
                <text:list text:style-name="a1512">
                  <text:list-item>
                    <text:p text:style-name="a1511" text:class-names="" text:cond-style-name=""><text:span text:style-name="a1509" text:class-names="">否</text:span><text:span text:style-name="a1510" text:class-names=""/></text:p>
                  </text:list-item>
                </text:list>
              </table:table-cell>
              <table:table-cell table:style-name="a1518">
                <text:list text:style-name="a1517">
                  <text:list-item>
                    <text:p text:style-name="a1516" text:class-names="" text:cond-style-name=""><text:span text:style-name="a1514" text:class-names="">是</text:span><text:span text:style-name="a1515" text:class-names=""/></text:p>
                  </text:list-item>
                </text:list>
              </table:table-cell>
            </table:table-row>
            <table:table-row table:style-name="a1519" table:default-cell-style-name="">
              <table:table-cell table:style-name="a1526">
                <text:list text:style-name="a1525">
                  <text:list-item>
                    <text:p text:style-name="a1524" text:class-names="" text:cond-style-name=""><text:span text:style-name="a1520" text:class-names="">保險</text:span><text:span text:style-name="a1521" text:class-names="">/</text:span><text:span text:style-name="a1522" text:class-names="">勞退金</text:span><text:span text:style-name="a1523" text:class-names=""/></text:p>
                  </text:list-item>
                </text:list>
              </table:table-cell>
              <table:table-cell table:style-name="a1534">
                <text:list text:style-name="a1529">
                  <text:list-item>
                    <text:p text:style-name="a1528" text:class-names="" text:cond-style-name=""><text:span text:style-name="a1527" text:class-names="">適用學生團體保險</text:span></text:p>
                  </text:list-item>
                </text:list>
                <text:list text:style-name="a1533">
                  <text:list-item>
                    <text:p text:style-name="a1532" text:class-names="" text:cond-style-name=""><text:span text:style-name="a1530" text:class-names="">具危險性之學習活動，教師得為學生投保商業保險。</text:span><text:span text:style-name="a1531" text:class-names=""/></text:p>
                  </text:list-item>
                </text:list>
              </table:table-cell>
              <table:table-cell table:style-name="a1539">
                <text:list text:style-name="a1538">
                  <text:list-item>
                    <text:p text:style-name="a1537" text:class-names="" text:cond-style-name=""><text:span text:style-name="a1535" text:class-names="">由雇主投保勞（健）保，並提撥勞退金。</text:span><text:span text:style-name="a1536" text:class-names=""/></text:p>
                  </text:list-item>
                </text:list>
              </table:table-cell>
            </table:table-row>
            <table:table-row table:style-name="a1540" table:default-cell-style-name="">
              <table:table-cell table:style-name="a1545">
                <text:list text:style-name="a1544">
                  <text:list-item>
                    <text:p text:style-name="a1543" text:class-names="" text:cond-style-name=""><text:span text:style-name="a1541" text:class-names="">差勤記錄</text:span><text:span text:style-name="a1542" text:class-names=""/></text:p>
                  </text:list-item>
                </text:list>
              </table:table-cell>
              <table:table-cell table:style-name="a1550">
                <text:list text:style-name="a1549">
                  <text:list-item>
                    <text:p text:style-name="a1548" text:class-names="" text:cond-style-name=""><text:span text:style-name="a1546" text:class-names="">無</text:span><text:span text:style-name="a1547" text:class-names=""/></text:p>
                  </text:list-item>
                </text:list>
              </table:table-cell>
              <table:table-cell table:style-name="a1555">
                <text:list text:style-name="a1554">
                  <text:list-item>
                    <text:p text:style-name="a1553" text:class-names="" text:cond-style-name=""><text:span text:style-name="a1551" text:class-names="">按時簽到退</text:span><text:span text:style-name="a1552" text:class-names=""/></text:p>
                  </text:list-item>
                </text:list>
              </table:table-cell>
            </table:table-row>
          </table:table>
          <draw:image xlink:href="media/image2.png" xlink:type="simple" xlink:show="embed" xlink:actuate="onLoad"/>
          <svg:title/>
          <svg:desc/>
        </draw:frame>
        <draw:frame draw:id="id249" draw:style-name="a1556" draw:transform="translate(-1.22794in -0.96341in) rotate(-6.00688) translate(7.88035in 6.23815in)" draw:name="Picture 2" svg:width="2.45588in" svg:height="1.92682in" style:rel-width="scale" style:rel-height="scale">
          <draw:image xlink:href="media/image3.png" xlink:type="simple" xlink:show="embed" xlink:actuate="onLoad"/>
          <svg:title/>
          <svg:desc>D:\行政資料\104-105教學卓越計畫\教學卓越簡報\素材2\2-130R4195P4M5.png</svg:desc>
        </draw:frame>
      </draw:page>
      <draw:page draw:name="Slide36" draw:style-name="a1558" draw:master-page-name="Master1-Layout7-blank-空白" presentation:presentation-page-layout-name="Master1-PPL7" draw:id="Slide-291">
        <draw:frame draw:id="id250" draw:style-name="a1562" draw:name="投影片編號版面配置區 1" svg:x="9.04781in" svg:y="6.68862in" svg:width="0.45219in" svg:height="0.39931in">
          <draw:text-box>
            <text:p text:style-name="a1561" text:class-names="" text:cond-style-name=""><text:span text:style-name="a1559" text:class-names=""><text:page-number style:num-format="1" text:fixed="false">4</text:page-number></text:span><text:span text:style-name="a1560" text:class-names=""/></text:p>
          </draw:text-box>
          <svg:title/>
          <svg:desc/>
        </draw:frame>
        <draw:frame draw:id="id251" draw:style-name="a1567" draw:name="Rectangle 2" svg:x="1.22049in" svg:y="0.28472in" svg:width="7.875in" svg:height="1.09896in">
          <draw:text-box>
            <text:p text:style-name="a1566" text:class-names="" text:cond-style-name=""><text:span text:style-name="a1563" text:class-names="">ㄧ、面臨勞健保相關問題</text:span><text:span text:style-name="a1564" text:class-names="">(1/2)</text:span><text:span text:style-name="a1565" text:class-names=""/></text:p>
          </draw:text-box>
          <svg:title/>
          <svg:desc/>
        </draw:frame>
        <draw:frame draw:id="id252" draw:style-name="a1618" draw:name="Rectangle 3" svg:x="0.68335in" svg:y="1.07254in" svg:width="8.19043in" svg:height="3.82986in">
          <draw:text-box>
            <text:list text:style-name="a1585">
              <text:list-item>
                <text:p text:style-name="a1584" text:class-names="" text:cond-style-name=""><text:span text:style-name="a1568" text:class-names="">低薪高保</text:span><text:span text:style-name="a1569" text:class-names=""><text:line-break/></text:span><text:span text:style-name="a1570" text:class-names="">兼任助理月支酬金遠低於最低投保薪資</text:span><text:span text:style-name="a1571" text:class-names="">(</text:span><text:span text:style-name="a1572" text:class-names="">勞保</text:span><text:span text:style-name="a1573" text:class-names="">11,100</text:span><text:span text:style-name="a1574" text:class-names="">元，健保</text:span><text:span text:style-name="a1575" text:class-names="">20,008</text:span><text:span text:style-name="a1576" text:class-names="">元</text:span><text:span text:style-name="a1577" text:class-names="">)</text:span><text:span text:style-name="a1578" text:class-names="">，均按最低投保薪資投保，低薪高保，增加學校及學生勞健保負擔費用</text:span><text:span text:style-name="a1579" text:class-names="">(</text:span><text:span text:style-name="a1580" text:class-names="">舉例如下表</text:span><text:span text:style-name="a1581" text:class-names="">)</text:span><text:span text:style-name="a1582" text:class-names="">。</text:span><text:span text:style-name="a1583" text:class-names=""/></text:p>
              </text:list-item>
            </text:list>
            <text:list text:style-name="a1595">
              <text:list-item>
                <text:p text:style-name="a1594" text:class-names="" text:cond-style-name=""><text:span text:style-name="a1586" text:class-names="">增加行政成本</text:span><text:span text:style-name="a1587" text:class-names=""><text:line-break/></text:span><text:span text:style-name="a1588" text:class-names="">兼任助理人數多，流動性大，除管理困難外，加</text:span><text:span text:style-name="a1589" text:class-names="">(</text:span><text:span text:style-name="a1590" text:class-names="">退</text:span><text:span text:style-name="a1591" text:class-names="">)</text:span><text:span text:style-name="a1592" text:class-names="">保繁複，增加作業負擔及人力。</text:span><text:span text:style-name="a1593" text:class-names=""/></text:p>
              </text:list-item>
            </text:list>
            <text:list text:style-name="a1609">
              <text:list-item>
                <text:p text:style-name="a1608" text:class-names="" text:cond-style-name=""><text:span text:style-name="a1596" text:class-names="">帳務收支不平衡</text:span><text:span text:style-name="a1597" text:class-names=""><text:line-break/></text:span><text:span text:style-name="a1598" text:class-names="">兼任助理聘期短、異動大，加</text:span><text:span text:style-name="a1599" text:class-names="">(</text:span><text:span text:style-name="a1600" text:class-names="">退</text:span><text:span text:style-name="a1601" text:class-names="">)</text:span><text:span text:style-name="a1602" text:class-names="">保不易掌握，保費收</text:span><text:span text:style-name="a1603" text:class-names="">(</text:span><text:span text:style-name="a1604" text:class-names="">催</text:span><text:span text:style-name="a1605" text:class-names="">)</text:span><text:span text:style-name="a1606" text:class-names="">繳作業困難，易造成帳務收支不平衡。</text:span><text:span text:style-name="a1607" text:class-names=""/></text:p>
              </text:list-item>
            </text:list>
            <text:list text:style-name="a1617">
              <text:list-item>
                <text:p text:style-name="a1616" text:class-names="" text:cond-style-name=""><text:span text:style-name="a1610" text:class-names="">身障及原住民進用不足</text:span><text:span text:style-name="a1611" text:class-names=""><text:line-break/></text:span><text:span text:style-name="a1612" text:class-names="">勞保人數增加，身障及原住民進用人數相對增加，進用不足，須繳納</text:span><text:span text:style-name="a1613" text:class-names="">差額補助費</text:span><text:span text:style-name="a1614" text:class-names="">，衝擊學校財務。</text:span><text:span text:style-name="a1615" text:class-names=""/></text:p>
              </text:list-item>
            </text:list>
          </draw:text-box>
          <svg:title/>
          <svg:desc/>
        </draw:frame>
        <draw:custom-shape svg:x="1.37755in" svg:y="5.63934in" svg:width="7.00868in" svg:height="1.41667in" draw:id="id253" draw:style-name="a1655" draw:name="AutoShape 7">
          <svg:title/>
          <svg:desc/>
          <text:p text:style-name="a1620" text:class-names="" text:cond-style-name=""><text:span text:style-name="a1619" text:class-names="">身障人力</text:span></text:p>
          <text:p text:style-name="a1631" text:class-names="" text:cond-style-name=""><text:span text:style-name="a1621" text:class-names="">-</text:span><text:span text:style-name="a1622" text:class-names="">公勞保人數</text:span><text:span text:style-name="a1623" text:class-names=""><text:s text:c="1"/>(</text:span><text:span text:style-name="a1624" text:class-names="">以每月</text:span><text:span text:style-name="a1625" text:class-names="">1</text:span><text:span text:style-name="a1626" text:class-names="">日計</text:span><text:span text:style-name="a1627" text:class-names="">)</text:span><text:span text:style-name="a1628" text:class-names="">*<text:s text:c="1"/></text:span><text:span text:style-name="a1629" text:class-names="">3<text:s text:c="1"/></text:span><text:span text:style-name="a1630" text:class-names="">%</text:span></text:p>
          <text:p text:style-name="a1639" text:class-names="" text:cond-style-name=""><text:span text:style-name="a1632" text:class-names="">-</text:span><text:span text:style-name="a1633" text:class-names="">進用不足，須繳差額補助費</text:span><text:span text:style-name="a1634" text:class-names="">(</text:span><text:span text:style-name="a1635" text:class-names="">差額人數*每月基本工資</text:span><text:span text:style-name="a1636" text:class-names="">20,008</text:span><text:span text:style-name="a1637" text:class-names="">元</text:span><text:span text:style-name="a1638" text:class-names="">)</text:span></text:p>
          <text:p text:style-name="a1646" text:class-names="" text:cond-style-name=""><text:span text:style-name="a1640" text:class-names="">即每增加勞保</text:span><text:span text:style-name="a1641" text:class-names="">100</text:span><text:span text:style-name="a1642" text:class-names="">人，須進用</text:span><text:span text:style-name="a1643" text:class-names="">3</text:span><text:span text:style-name="a1644" text:class-names="">名身障</text:span><text:span text:style-name="a1645" text:class-names="">;</text:span></text:p>
          <text:p text:style-name="a1654" text:class-names="" text:cond-style-name=""><text:span text:style-name="a1647" text:class-names="">如無，則每月須繳差額補助費</text:span><text:span text:style-name="a1648" text:class-names="">60,024</text:span><text:span text:style-name="a1649" text:class-names="">元，以</text:span><text:span text:style-name="a1650" text:class-names="">1</text:span><text:span text:style-name="a1651" text:class-names="">年計，須繳</text:span><text:span text:style-name="a1652" text:class-names="">720,288</text:span><text:span text:style-name="a1653" text:class-names="">元。</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page>
      <draw:page draw:name="Slide37" draw:style-name="a1657" draw:master-page-name="Master1-Layout7-blank-空白" presentation:presentation-page-layout-name="Master1-PPL7" draw:id="Slide-292">
        <draw:frame draw:id="id254" draw:style-name="a1661" draw:name="投影片編號版面配置區 1" svg:x="9.04781in" svg:y="6.68862in" svg:width="0.45219in" svg:height="0.39931in">
          <draw:text-box>
            <text:p text:style-name="a1660" text:class-names="" text:cond-style-name=""><text:span text:style-name="a1658" text:class-names=""><text:page-number style:num-format="1" text:fixed="false">5</text:page-number></text:span><text:span text:style-name="a1659" text:class-names=""/></text:p>
          </draw:text-box>
          <svg:title/>
          <svg:desc/>
        </draw:frame>
        <draw:frame draw:id="id255" draw:style-name="a1665" draw:name="Rectangle 2" svg:x="0.59028in" svg:y="1.15104in" svg:width="8.19097in" svg:height="0.47222in">
          <draw:text-box>
            <text:p text:style-name="a1664" text:class-names="" text:cond-style-name=""><text:span text:style-name="a1662" text:class-names="">低薪高保問題舉例</text:span><text:span text:style-name="a1663" text:class-names=""/></text:p>
          </draw:text-box>
          <svg:title/>
          <svg:desc/>
        </draw:frame>
        <draw:frame draw:id="id256" draw:name="Group 43" svg:x="0.27431in" svg:y="1.70313in" svg:width="9.38542in" svg:height="4.90104in">
          <table:table table:style-name="a1666" table:template-name="{00000000-0000-0000-0000-000000000000}" table:use-banding-columns-styles="false" table:use-banding-rows-styles="false" table:use-first-column-styles="false" table:use-first-row-styles="false" table:use-last-column-styles="false" table:use-last-row-styles="false">
            <table:table-column table:style-name="a1667" table:default-cell-style-name=""/>
            <table:table-column table:style-name="a1668" table:default-cell-style-name=""/>
            <table:table-column table:style-name="a1669" table:default-cell-style-name=""/>
            <table:table-column table:style-name="a1670" table:default-cell-style-name=""/>
            <table:table-column table:style-name="a1671" table:default-cell-style-name=""/>
            <table:table-column table:style-name="a1672" table:default-cell-style-name=""/>
            <table:table-row table:style-name="a1673" table:default-cell-style-name="">
              <table:table-cell table:style-name="a1678">
                <text:p text:style-name="a1675" text:class-names="" text:cond-style-name=""><text:span text:style-name="a1674" text:class-names="">平均</text:span></text:p>
                <text:p text:style-name="a1677" text:class-names="" text:cond-style-name=""><text:span text:style-name="a1676" text:class-names="">月支薪</text:span></text:p>
              </table:table-cell>
              <table:table-cell table:style-name="a1685">
                <text:p text:style-name="a1684" text:class-names="" text:cond-style-name=""><text:span text:style-name="a1679" text:class-names="">月投保金額</text:span><text:span text:style-name="a1680" text:class-names="">(</text:span><text:span text:style-name="a1681" text:class-names="">元</text:span><text:span text:style-name="a1682" text:class-names="">)</text:span><text:span text:style-name="a1683" text:class-names=""/></text:p>
              </table:table-cell>
              <table:table-cell table:style-name="a1690">
                <text:p text:style-name="a1689" text:class-names="" text:cond-style-name=""><text:span text:style-name="a1686" text:class-names="">個人</text:span><text:span text:style-name="a1687" text:class-names=""><text:line-break/></text:span><text:span text:style-name="a1688" text:class-names="">負擔保費</text:span></text:p>
              </table:table-cell>
              <table:table-cell table:style-name="a1695">
                <text:p text:style-name="a1694" text:class-names="" text:cond-style-name=""><text:span text:style-name="a1691" text:class-names="">雇主</text:span><text:span text:style-name="a1692" text:class-names=""><text:line-break/></text:span><text:span text:style-name="a1693" text:class-names="">負擔保費</text:span></text:p>
              </table:table-cell>
              <table:table-cell table:style-name="a1700">
                <text:p text:style-name="a1699" text:class-names="" text:cond-style-name=""><text:span text:style-name="a1696" text:class-names="">個人</text:span><text:span text:style-name="a1697" text:class-names=""><text:line-break/></text:span><text:span text:style-name="a1698" text:class-names="">實領</text:span></text:p>
              </table:table-cell>
              <table:table-cell table:style-name="a1705">
                <text:p text:style-name="a1704" text:class-names="" text:cond-style-name=""><text:span text:style-name="a1701" text:class-names="">雇主</text:span><text:span text:style-name="a1702" text:class-names=""><text:line-break/></text:span><text:span text:style-name="a1703" text:class-names="">實支</text:span></text:p>
              </table:table-cell>
            </table:table-row>
            <table:table-row table:style-name="a1706" table:default-cell-style-name="">
              <table:table-cell table:style-name="a1713">
                <text:p text:style-name="a1709" text:class-names="" text:cond-style-name=""><text:span text:style-name="a1707" text:class-names="">甲君</text:span><text:span text:style-name="a1708" text:class-names=""/></text:p>
                <text:p text:style-name="a1712" text:class-names="" text:cond-style-name=""><text:span text:style-name="a1710" text:class-names="">3,000</text:span><text:span text:style-name="a1711" text:class-names=""/></text:p>
              </table:table-cell>
              <table:table-cell table:style-name="a1723">
                <text:p text:style-name="a1716" text:class-names="" text:cond-style-name=""><text:span text:style-name="a1714" text:class-names="">勞保：</text:span><text:span text:style-name="a1715" text:class-names="">11,100</text:span></text:p>
                <text:p text:style-name="a1719" text:class-names="" text:cond-style-name=""><text:span text:style-name="a1717" text:class-names="">健保：</text:span><text:span text:style-name="a1718" text:class-names="">20,008</text:span></text:p>
                <text:p text:style-name="a1722" text:class-names="" text:cond-style-name=""><text:span text:style-name="a1720" text:class-names="">勞退：</text:span><text:span text:style-name="a1721" text:class-names="">3,000</text:span></text:p>
              </table:table-cell>
              <table:table-cell table:style-name="a1738">
                <text:p text:style-name="a1726" text:class-names="" text:cond-style-name=""><text:span text:style-name="a1724" text:class-names="">勞保：</text:span><text:span text:style-name="a1725" text:class-names="">222</text:span></text:p>
                <text:p text:style-name="a1729" text:class-names="" text:cond-style-name=""><text:span text:style-name="a1727" text:class-names="">健保：</text:span><text:span text:style-name="a1728" text:class-names="">295</text:span></text:p>
                <text:p text:style-name="a1734" text:class-names="" text:cond-style-name=""><text:span text:style-name="a1730" text:class-names="">勞退：</text:span><text:span text:style-name="a1731" text:class-names="">0~180</text:span><text:span text:style-name="a1732" text:class-names=""><text:s text:c="1"/></text:span><text:span text:style-name="a1733" text:class-names="">(6%)</text:span></text:p>
                <text:p text:style-name="a1737" text:class-names="" text:cond-style-name=""><text:span text:style-name="a1735" text:class-names="">合計：</text:span><text:span text:style-name="a1736" text:class-names="">517~697</text:span></text:p>
              </table:table-cell>
              <table:table-cell table:style-name="a1751">
                <text:p text:style-name="a1741" text:class-names="" text:cond-style-name=""><text:span text:style-name="a1739" text:class-names="">勞保：</text:span><text:span text:style-name="a1740" text:class-names="">790</text:span></text:p>
                <text:p text:style-name="a1744" text:class-names="" text:cond-style-name=""><text:span text:style-name="a1742" text:class-names="">健保：</text:span><text:span text:style-name="a1743" text:class-names="">955</text:span></text:p>
                <text:p text:style-name="a1747" text:class-names="" text:cond-style-name=""><text:span text:style-name="a1745" text:class-names="">勞退：</text:span><text:span text:style-name="a1746" text:class-names="">180</text:span></text:p>
                <text:p text:style-name="a1750" text:class-names="" text:cond-style-name=""><text:span text:style-name="a1748" text:class-names="">合計：</text:span><text:span text:style-name="a1749" text:class-names="">1,925<text:s text:c="1"/></text:span></text:p>
              </table:table-cell>
              <table:table-cell table:style-name="a1758">
                <text:p text:style-name="a1757" text:class-names="" text:cond-style-name=""><text:span text:style-name="a1752" text:class-names="">3,000-697(</text:span><text:span text:style-name="a1753" text:class-names="">或</text:span><text:span text:style-name="a1754" text:class-names="">517)=</text:span><text:span text:style-name="a1755" text:class-names=""><text:line-break/></text:span><text:span text:style-name="a1756" text:class-names="">2,303~2,483</text:span></text:p>
              </table:table-cell>
              <table:table-cell table:style-name="a1763">
                <text:p text:style-name="a1762" text:class-names="" text:cond-style-name=""><text:span text:style-name="a1759" text:class-names="">3,000+<text:line-break/>1,925=<text:line-break/></text:span><text:span text:style-name="a1760" text:class-names="">4,925</text:span><text:span text:style-name="a1761" text:class-names=""/></text:p>
              </table:table-cell>
            </table:table-row>
            <table:table-row table:style-name="a1764" table:default-cell-style-name="">
              <table:table-cell table:style-name="a1770">
                <text:p text:style-name="a1766" text:class-names="" text:cond-style-name=""><text:span text:style-name="a1765" text:class-names="">乙君</text:span></text:p>
                <text:p text:style-name="a1769" text:class-names="" text:cond-style-name=""><text:span text:style-name="a1767" text:class-names="">6,000</text:span><text:span text:style-name="a1768" text:class-names=""/></text:p>
              </table:table-cell>
              <table:table-cell table:style-name="a1780">
                <text:p text:style-name="a1773" text:class-names="" text:cond-style-name=""><text:span text:style-name="a1771" text:class-names="">勞保：</text:span><text:span text:style-name="a1772" text:class-names="">11,100</text:span></text:p>
                <text:p text:style-name="a1776" text:class-names="" text:cond-style-name=""><text:span text:style-name="a1774" text:class-names="">健保：</text:span><text:span text:style-name="a1775" text:class-names="">20,008</text:span></text:p>
                <text:p text:style-name="a1779" text:class-names="" text:cond-style-name=""><text:span text:style-name="a1777" text:class-names="">勞退：</text:span><text:span text:style-name="a1778" text:class-names="">6,000</text:span></text:p>
              </table:table-cell>
              <table:table-cell table:style-name="a1795">
                <text:p text:style-name="a1783" text:class-names="" text:cond-style-name=""><text:span text:style-name="a1781" text:class-names="">勞保：</text:span><text:span text:style-name="a1782" text:class-names="">222</text:span></text:p>
                <text:p text:style-name="a1786" text:class-names="" text:cond-style-name=""><text:span text:style-name="a1784" text:class-names="">健保：</text:span><text:span text:style-name="a1785" text:class-names="">295</text:span></text:p>
                <text:p text:style-name="a1791" text:class-names="" text:cond-style-name=""><text:span text:style-name="a1787" text:class-names="">勞退：</text:span><text:span text:style-name="a1788" text:class-names="">0~360</text:span><text:span text:style-name="a1789" text:class-names=""><text:s text:c="1"/></text:span><text:span text:style-name="a1790" text:class-names="">(6%)</text:span></text:p>
                <text:p text:style-name="a1794" text:class-names="" text:cond-style-name=""><text:span text:style-name="a1792" text:class-names="">合計：</text:span><text:span text:style-name="a1793" text:class-names="">517~877</text:span></text:p>
              </table:table-cell>
              <table:table-cell table:style-name="a1808">
                <text:p text:style-name="a1798" text:class-names="" text:cond-style-name=""><text:span text:style-name="a1796" text:class-names="">勞保：</text:span><text:span text:style-name="a1797" text:class-names="">790</text:span></text:p>
                <text:p text:style-name="a1801" text:class-names="" text:cond-style-name=""><text:span text:style-name="a1799" text:class-names="">健保：</text:span><text:span text:style-name="a1800" text:class-names="">955</text:span></text:p>
                <text:p text:style-name="a1804" text:class-names="" text:cond-style-name=""><text:span text:style-name="a1802" text:class-names="">勞退：</text:span><text:span text:style-name="a1803" text:class-names="">360</text:span></text:p>
                <text:p text:style-name="a1807" text:class-names="" text:cond-style-name=""><text:span text:style-name="a1805" text:class-names="">合計：</text:span><text:span text:style-name="a1806" text:class-names="">2,105<text:s text:c="1"/></text:span></text:p>
              </table:table-cell>
              <table:table-cell table:style-name="a1816">
                <text:p text:style-name="a1815" text:class-names="" text:cond-style-name=""><text:span text:style-name="a1809" text:class-names="">6,000-877(</text:span><text:span text:style-name="a1810" text:class-names="">或</text:span><text:span text:style-name="a1811" text:class-names="">517)=</text:span><text:span text:style-name="a1812" text:class-names=""><text:line-break/></text:span><text:span text:style-name="a1813" text:class-names="">5,123~5,483</text:span><text:span text:style-name="a1814" text:class-names=""/></text:p>
              </table:table-cell>
              <table:table-cell table:style-name="a1820">
                <text:p text:style-name="a1819" text:class-names="" text:cond-style-name=""><text:span text:style-name="a1817" text:class-names="">6,000+<text:line-break/>2,105=<text:line-break/></text:span><text:span text:style-name="a1818" text:class-names="">8,105</text:span></text:p>
              </table:table-cell>
            </table:table-row>
            <table:table-row table:style-name="a1821" table:default-cell-style-name="">
              <table:table-cell table:style-name="a1826">
                <text:p text:style-name="a1825" text:class-names="" text:cond-style-name=""><text:span text:style-name="a1822" text:class-names="">丙君</text:span><text:span text:style-name="a1823" text:class-names="">10,000</text:span><text:span text:style-name="a1824" text:class-names=""/></text:p>
              </table:table-cell>
              <table:table-cell table:style-name="a1836">
                <text:p text:style-name="a1829" text:class-names="" text:cond-style-name=""><text:span text:style-name="a1827" text:class-names="">勞保：</text:span><text:span text:style-name="a1828" text:class-names="">11,100</text:span></text:p>
                <text:p text:style-name="a1832" text:class-names="" text:cond-style-name=""><text:span text:style-name="a1830" text:class-names="">健保：</text:span><text:span text:style-name="a1831" text:class-names="">20,008</text:span></text:p>
                <text:p text:style-name="a1835" text:class-names="" text:cond-style-name=""><text:span text:style-name="a1833" text:class-names="">勞退：</text:span><text:span text:style-name="a1834" text:class-names="">11,100</text:span></text:p>
              </table:table-cell>
              <table:table-cell table:style-name="a1851">
                <text:p text:style-name="a1839" text:class-names="" text:cond-style-name=""><text:span text:style-name="a1837" text:class-names="">勞保：</text:span><text:span text:style-name="a1838" text:class-names="">222</text:span></text:p>
                <text:p text:style-name="a1842" text:class-names="" text:cond-style-name=""><text:span text:style-name="a1840" text:class-names="">健保：</text:span><text:span text:style-name="a1841" text:class-names="">295</text:span></text:p>
                <text:p text:style-name="a1847" text:class-names="" text:cond-style-name=""><text:span text:style-name="a1843" text:class-names="">勞退：</text:span><text:span text:style-name="a1844" text:class-names="">0~666</text:span><text:span text:style-name="a1845" text:class-names=""><text:s text:c="1"/></text:span><text:span text:style-name="a1846" text:class-names="">(6%)</text:span></text:p>
                <text:p text:style-name="a1850" text:class-names="" text:cond-style-name=""><text:span text:style-name="a1848" text:class-names="">合計：</text:span><text:span text:style-name="a1849" text:class-names="">517~1,183</text:span></text:p>
              </table:table-cell>
              <table:table-cell table:style-name="a1864">
                <text:p text:style-name="a1854" text:class-names="" text:cond-style-name=""><text:span text:style-name="a1852" text:class-names="">勞保：</text:span><text:span text:style-name="a1853" text:class-names="">790</text:span></text:p>
                <text:p text:style-name="a1857" text:class-names="" text:cond-style-name=""><text:span text:style-name="a1855" text:class-names="">健保：</text:span><text:span text:style-name="a1856" text:class-names="">955</text:span></text:p>
                <text:p text:style-name="a1860" text:class-names="" text:cond-style-name=""><text:span text:style-name="a1858" text:class-names="">勞退：</text:span><text:span text:style-name="a1859" text:class-names="">666</text:span></text:p>
                <text:p text:style-name="a1863" text:class-names="" text:cond-style-name=""><text:span text:style-name="a1861" text:class-names="">合計：</text:span><text:span text:style-name="a1862" text:class-names="">2,411</text:span></text:p>
              </table:table-cell>
              <table:table-cell table:style-name="a1872">
                <text:p text:style-name="a1871" text:class-names="" text:cond-style-name=""><text:span text:style-name="a1865" text:class-names="">10,000-1,183(</text:span><text:span text:style-name="a1866" text:class-names="">或</text:span><text:span text:style-name="a1867" text:class-names="">517)=</text:span><text:span text:style-name="a1868" text:class-names=""><text:line-break/></text:span><text:span text:style-name="a1869" text:class-names="">8,817~9,483</text:span><text:span text:style-name="a1870" text:class-names=""/></text:p>
              </table:table-cell>
              <table:table-cell table:style-name="a1876">
                <text:p text:style-name="a1875" text:class-names="" text:cond-style-name=""><text:span text:style-name="a1873" text:class-names="">10,000+2,411=<text:line-break/></text:span><text:span text:style-name="a1874" text:class-names="">12,411</text:span></text:p>
              </table:table-cell>
            </table:table-row>
          </table:table>
          <draw:image xlink:href="media/image4.png" xlink:type="simple" xlink:show="embed" xlink:actuate="onLoad"/>
          <svg:title/>
          <svg:desc/>
        </draw:frame>
        <draw:custom-shape svg:x="1.22049in" svg:y="0.36458in" svg:width="7.875in" svg:height="0.86632in" draw:id="id257" draw:style-name="a1881" draw:name="Rectangle 2">
          <svg:title/>
          <svg:desc/>
          <text:p text:style-name="a1880" text:class-names="" text:cond-style-name=""><text:span text:style-name="a1877" text:class-names="">ㄧ、面臨勞健保相關問題</text:span><text:span text:style-name="a1878" text:class-names="">(2/2)</text:span><text:span text:style-name="a1879" text:class-names=""/></text:p>
          <draw:enhanced-geometry xmlns:dr3d="urn:oasis:names:tc:opendocument:xmlns:dr3d:1.0" draw:type="non-primitive" svg:viewBox="0 0 21600 21600" draw:enhanced-path="M 0 0 L 21600 0 21600 21600 0 21600 Z N"/>
        </draw:custom-shape>
        <draw:custom-shape svg:x="2.00694in" svg:y="6.66319in" svg:width="5in" svg:height="0.83681in" draw:id="id258" draw:style-name="a1903" draw:name="AutoShape 43">
          <svg:title/>
          <svg:desc/>
          <text:p text:style-name="a1885" text:class-names="" text:cond-style-name=""><text:span text:style-name="a1882" text:class-names="">備註</text:span><text:span text:style-name="a1883" text:class-names="">.1.</text:span><text:span text:style-name="a1884" text:class-names="">勞保已含就保費用。</text:span></text:p>
          <text:p text:style-name="a1896" text:class-names="" text:cond-style-name=""><text:span text:style-name="a1886" text:class-names=""><text:s text:c="5"/>2.</text:span><text:span text:style-name="a1887" text:class-names="">勞退</text:span><text:span text:style-name="a1888" text:class-names="">-</text:span><text:span text:style-name="a1889" text:class-names="">個人可選擇自提</text:span><text:span text:style-name="a1890" text:class-names="">0~6</text:span><text:span text:style-name="a1891" text:class-names="">%</text:span><text:span text:style-name="a1892" text:class-names="">，學校提繳</text:span><text:span text:style-name="a1893" text:class-names="">6</text:span><text:span text:style-name="a1894" text:class-names="">%</text:span><text:span text:style-name="a1895" text:class-names="">。</text:span></text:p>
          <text:p text:style-name="a1902" text:class-names="" text:cond-style-name=""><text:span text:style-name="a1897" text:class-names=""><text:s text:c="5"/>3.</text:span><text:span text:style-name="a1898" text:class-names="">列入所得，另須依所得稅法扣稅</text:span><text:span text:style-name="a1899" text:class-names=""><text:s text:c="1"/></text:span><text:span text:style-name="a1900" text:class-names="">。</text:span><text:span text:style-name="a1901" text:class-names=""/></text:p>
          <draw:enhanced-geometry xmlns:dr3d="urn:oasis:names:tc:opendocument:xmlns:dr3d:1.0"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f9 / 6"/>
            <draw:equation draw:name="f11" draw:formula="5419351 / 1725033"/>
            <draw:equation draw:name="f12" draw:formula="?f4 - ?f10"/>
            <draw:equation draw:name="f13" draw:formula="?f6 - ?f10"/>
            <draw:equation draw:name="f14" draw:formula="?f10 * 29289 / 100000"/>
            <draw:equation draw:name="f15" draw:formula="?f4 - ?f14"/>
            <draw:equation draw:name="f16" draw:formula="?f6 - ?f14"/>
            <draw:equation draw:name="f17" draw:formula="21550000 - ?f2"/>
            <draw:equation draw:name="f18" draw:formula="if(?f17, ?f2, 21550000)"/>
            <draw:equation draw:name="f19" draw:formula="-21550000 - ?f18"/>
            <draw:equation draw:name="f20" draw:formula="if(?f19, -21550000, ?f18)"/>
            <draw:equation draw:name="f21" draw:formula="?f1 + ?f20"/>
            <draw:equation draw:name="f22" draw:formula="?f1 + ?f2"/>
            <draw:equation draw:name="f23" draw:formula="?f22 * ?f11 / ?f1"/>
            <draw:equation draw:name="f24" draw:formula="0 - ?f23"/>
            <draw:equation draw:name="f25" draw:formula="cos(?f24)"/>
            <draw:equation draw:name="f26" draw:formula="0 - ?f25"/>
            <draw:equation draw:name="f27" draw:formula="?f26 * ?f10"/>
            <draw:equation draw:name="f28" draw:formula="sin(?f24)"/>
            <draw:equation draw:name="f29" draw:formula="0 - ?f28"/>
            <draw:equation draw:name="f30" draw:formula="?f29 * ?f10"/>
            <draw:equation draw:name="f31" draw:formula="sqrt(?f27 * ?f27 + ?f30 * ?f30 + 0 * 0)"/>
            <draw:equation draw:name="f32" draw:formula="?f10 * ?f10 / ?f31"/>
            <draw:equation draw:name="f33" draw:formula="?f29 * ?f32"/>
            <draw:equation draw:name="f34" draw:formula="?f3 - ?f33"/>
            <draw:equation draw:name="f35" draw:formula="?f26 * ?f32"/>
            <draw:equation draw:name="f36" draw:formula="?f10 - ?f35"/>
            <draw:equation draw:name="f37" draw:formula="?f34 - ?f10"/>
            <draw:equation draw:name="f38" draw:formula="?f36 - ?f10"/>
            <draw:equation draw:name="f39" draw:formula="?f34 + ?f10"/>
            <draw:equation draw:name="f40" draw:formula="?f36 + ?f10"/>
            <draw:equation draw:name="f41" draw:formula="?f21 + ?f2"/>
            <draw:equation draw:name="f42" draw:formula="?f41 * ?f11 / ?f1"/>
            <draw:equation draw:name="f43" draw:formula="0 - ?f42"/>
            <draw:equation draw:name="f44" draw:formula="cos(?f43)"/>
            <draw:equation draw:name="f45" draw:formula="0 - ?f44"/>
            <draw:equation draw:name="f46" draw:formula="?f45 * ?f10"/>
            <draw:equation draw:name="f47" draw:formula="sin(?f43)"/>
            <draw:equation draw:name="f48" draw:formula="0 - ?f47"/>
            <draw:equation draw:name="f49" draw:formula="?f48 * ?f10"/>
            <draw:equation draw:name="f50" draw:formula="sqrt(?f46 * ?f46 + ?f49 * ?f49 + 0 * 0)"/>
            <draw:equation draw:name="f51" draw:formula="?f10 * ?f10 / ?f50"/>
            <draw:equation draw:name="f52" draw:formula="?f48 * ?f51"/>
            <draw:equation draw:name="f53" draw:formula="?f34 + ?f52"/>
            <draw:equation draw:name="f54" draw:formula="?f45 * ?f51"/>
            <draw:equation draw:name="f55" draw:formula="?f36 + ?f54"/>
            <draw:equation draw:name="f56" draw:formula="if(?f20, ?f3, ?f37)"/>
            <draw:equation draw:name="f57" draw:formula="if(?f20, ?f10, ?f38)"/>
            <draw:equation draw:name="f58" draw:formula="if(?f20, ?f3, ?f39)"/>
            <draw:equation draw:name="f59" draw:formula="if(?f20, ?f10, ?f40)"/>
            <draw:equation draw:name="f60" draw:formula="if(?f20, ?f37, ?f53)"/>
            <draw:equation draw:name="f61" draw:formula="if(?f20, ?f38, ?f55)"/>
            <draw:equation draw:name="f62" draw:formula="if(?f20, ?f39, ?f53)"/>
            <draw:equation draw:name="f63" draw:formula="if(?f20, ?f40, ?f55)"/>
            <draw:equation draw:name="f64" draw:formula="?f0 + ?f20"/>
            <draw:equation draw:name="f65" draw:formula="?f0 + ?f2"/>
            <draw:equation draw:name="f66" draw:formula="?f65 * ?f11 / ?f1"/>
            <draw:equation draw:name="f67" draw:formula="0 - ?f66"/>
            <draw:equation draw:name="f68" draw:formula="cos(?f67)"/>
            <draw:equation draw:name="f69" draw:formula="0 - ?f68"/>
            <draw:equation draw:name="f70" draw:formula="?f69 * ?f10"/>
            <draw:equation draw:name="f71" draw:formula="sin(?f67)"/>
            <draw:equation draw:name="f72" draw:formula="0 - ?f71"/>
            <draw:equation draw:name="f73" draw:formula="?f72 * ?f10"/>
            <draw:equation draw:name="f74" draw:formula="sqrt(?f70 * ?f70 + ?f73 * ?f73 + 0 * 0)"/>
            <draw:equation draw:name="f75" draw:formula="?f10 * ?f10 / ?f74"/>
            <draw:equation draw:name="f76" draw:formula="?f72 * ?f75"/>
            <draw:equation draw:name="f77" draw:formula="?f12 - ?f76"/>
            <draw:equation draw:name="f78" draw:formula="?f69 * ?f75"/>
            <draw:equation draw:name="f79" draw:formula="?f5 - ?f78"/>
            <draw:equation draw:name="f80" draw:formula="?f77 - ?f10"/>
            <draw:equation draw:name="f81" draw:formula="?f79 - ?f10"/>
            <draw:equation draw:name="f82" draw:formula="?f77 + ?f10"/>
            <draw:equation draw:name="f83" draw:formula="?f79 + ?f10"/>
            <draw:equation draw:name="f84" draw:formula="?f64 + ?f2"/>
            <draw:equation draw:name="f85" draw:formula="?f84 * ?f11 / ?f1"/>
            <draw:equation draw:name="f86" draw:formula="0 - ?f85"/>
            <draw:equation draw:name="f87" draw:formula="cos(?f86)"/>
            <draw:equation draw:name="f88" draw:formula="0 - ?f87"/>
            <draw:equation draw:name="f89" draw:formula="?f88 * ?f10"/>
            <draw:equation draw:name="f90" draw:formula="sin(?f86)"/>
            <draw:equation draw:name="f91" draw:formula="0 - ?f90"/>
            <draw:equation draw:name="f92" draw:formula="?f91 * ?f10"/>
            <draw:equation draw:name="f93" draw:formula="sqrt(?f89 * ?f89 + ?f92 * ?f92 + 0 * 0)"/>
            <draw:equation draw:name="f94" draw:formula="?f10 * ?f10 / ?f93"/>
            <draw:equation draw:name="f95" draw:formula="?f91 * ?f94"/>
            <draw:equation draw:name="f96" draw:formula="?f77 + ?f95"/>
            <draw:equation draw:name="f97" draw:formula="?f88 * ?f94"/>
            <draw:equation draw:name="f98" draw:formula="?f79 + ?f97"/>
            <draw:equation draw:name="f99" draw:formula="if(?f20, ?f12, ?f80)"/>
            <draw:equation draw:name="f100" draw:formula="if(?f20, ?f5, ?f81)"/>
            <draw:equation draw:name="f101" draw:formula="if(?f20, ?f12, ?f82)"/>
            <draw:equation draw:name="f102" draw:formula="if(?f20, ?f5, ?f83)"/>
            <draw:equation draw:name="f103" draw:formula="if(?f20, ?f80, ?f96)"/>
            <draw:equation draw:name="f104" draw:formula="if(?f20, ?f81, ?f98)"/>
            <draw:equation draw:name="f105" draw:formula="if(?f20, ?f82, ?f96)"/>
            <draw:equation draw:name="f106" draw:formula="if(?f20, ?f83, ?f98)"/>
            <draw:equation draw:name="f107" draw:formula="0 + ?f20"/>
            <draw:equation draw:name="f108" draw:formula="0 + ?f2"/>
            <draw:equation draw:name="f109" draw:formula="?f108 * ?f11 / ?f1"/>
            <draw:equation draw:name="f110" draw:formula="0 - ?f109"/>
            <draw:equation draw:name="f111" draw:formula="cos(?f110)"/>
            <draw:equation draw:name="f112" draw:formula="0 - ?f111"/>
            <draw:equation draw:name="f113" draw:formula="?f112 * ?f10"/>
            <draw:equation draw:name="f114" draw:formula="sin(?f110)"/>
            <draw:equation draw:name="f115" draw:formula="0 - ?f114"/>
            <draw:equation draw:name="f116" draw:formula="?f115 * ?f10"/>
            <draw:equation draw:name="f117" draw:formula="sqrt(?f113 * ?f113 + ?f116 * ?f116 + 0 * 0)"/>
            <draw:equation draw:name="f118" draw:formula="?f10 * ?f10 / ?f117"/>
            <draw:equation draw:name="f119" draw:formula="?f115 * ?f118"/>
            <draw:equation draw:name="f120" draw:formula="?f4 - ?f119"/>
            <draw:equation draw:name="f121" draw:formula="?f112 * ?f118"/>
            <draw:equation draw:name="f122" draw:formula="?f13 - ?f121"/>
            <draw:equation draw:name="f123" draw:formula="?f120 - ?f10"/>
            <draw:equation draw:name="f124" draw:formula="?f122 - ?f10"/>
            <draw:equation draw:name="f125" draw:formula="?f120 + ?f10"/>
            <draw:equation draw:name="f126" draw:formula="?f122 + ?f10"/>
            <draw:equation draw:name="f127" draw:formula="?f107 + ?f2"/>
            <draw:equation draw:name="f128" draw:formula="?f127 * ?f11 / ?f1"/>
            <draw:equation draw:name="f129" draw:formula="0 - ?f128"/>
            <draw:equation draw:name="f130" draw:formula="cos(?f129)"/>
            <draw:equation draw:name="f131" draw:formula="0 - ?f130"/>
            <draw:equation draw:name="f132" draw:formula="?f131 * ?f10"/>
            <draw:equation draw:name="f133" draw:formula="sin(?f129)"/>
            <draw:equation draw:name="f134" draw:formula="0 - ?f133"/>
            <draw:equation draw:name="f135" draw:formula="?f134 * ?f10"/>
            <draw:equation draw:name="f136" draw:formula="sqrt(?f132 * ?f132 + ?f135 * ?f135 + 0 * 0)"/>
            <draw:equation draw:name="f137" draw:formula="?f10 * ?f10 / ?f136"/>
            <draw:equation draw:name="f138" draw:formula="?f134 * ?f137"/>
            <draw:equation draw:name="f139" draw:formula="?f120 + ?f138"/>
            <draw:equation draw:name="f140" draw:formula="?f131 * ?f137"/>
            <draw:equation draw:name="f141" draw:formula="?f122 + ?f140"/>
            <draw:equation draw:name="f142" draw:formula="if(?f20, ?f4, ?f123)"/>
            <draw:equation draw:name="f143" draw:formula="if(?f20, ?f13, ?f124)"/>
            <draw:equation draw:name="f144" draw:formula="if(?f20, ?f4, ?f125)"/>
            <draw:equation draw:name="f145" draw:formula="if(?f20, ?f13, ?f126)"/>
            <draw:equation draw:name="f146" draw:formula="if(?f20, ?f123, ?f139)"/>
            <draw:equation draw:name="f147" draw:formula="if(?f20, ?f124, ?f141)"/>
            <draw:equation draw:name="f148" draw:formula="if(?f20, ?f125, ?f139)"/>
            <draw:equation draw:name="f149" draw:formula="if(?f20, ?f126, ?f141)"/>
            <draw:equation draw:name="f150" draw:formula="?f2 + ?f20"/>
            <draw:equation draw:name="f151" draw:formula="?f2 + ?f2"/>
            <draw:equation draw:name="f152" draw:formula="?f151 * ?f11 / ?f1"/>
            <draw:equation draw:name="f153" draw:formula="0 - ?f152"/>
            <draw:equation draw:name="f154" draw:formula="cos(?f153)"/>
            <draw:equation draw:name="f155" draw:formula="0 - ?f154"/>
            <draw:equation draw:name="f156" draw:formula="?f155 * ?f10"/>
            <draw:equation draw:name="f157" draw:formula="sin(?f153)"/>
            <draw:equation draw:name="f158" draw:formula="0 - ?f157"/>
            <draw:equation draw:name="f159" draw:formula="?f158 * ?f10"/>
            <draw:equation draw:name="f160" draw:formula="sqrt(?f156 * ?f156 + ?f159 * ?f159 + 0 * 0)"/>
            <draw:equation draw:name="f161" draw:formula="?f10 * ?f10 / ?f160"/>
            <draw:equation draw:name="f162" draw:formula="?f158 * ?f161"/>
            <draw:equation draw:name="f163" draw:formula="?f10 - ?f162"/>
            <draw:equation draw:name="f164" draw:formula="?f155 * ?f161"/>
            <draw:equation draw:name="f165" draw:formula="?f6 - ?f164"/>
            <draw:equation draw:name="f166" draw:formula="?f163 - ?f10"/>
            <draw:equation draw:name="f167" draw:formula="?f165 - ?f10"/>
            <draw:equation draw:name="f168" draw:formula="?f163 + ?f10"/>
            <draw:equation draw:name="f169" draw:formula="?f165 + ?f10"/>
            <draw:equation draw:name="f170" draw:formula="?f150 + ?f2"/>
            <draw:equation draw:name="f171" draw:formula="?f170 * ?f11 / ?f1"/>
            <draw:equation draw:name="f172" draw:formula="0 - ?f171"/>
            <draw:equation draw:name="f173" draw:formula="cos(?f172)"/>
            <draw:equation draw:name="f174" draw:formula="0 - ?f173"/>
            <draw:equation draw:name="f175" draw:formula="?f174 * ?f10"/>
            <draw:equation draw:name="f176" draw:formula="sin(?f172)"/>
            <draw:equation draw:name="f177" draw:formula="0 - ?f176"/>
            <draw:equation draw:name="f178" draw:formula="?f177 * ?f10"/>
            <draw:equation draw:name="f179" draw:formula="sqrt(?f175 * ?f175 + ?f178 * ?f178 + 0 * 0)"/>
            <draw:equation draw:name="f180" draw:formula="?f10 * ?f10 / ?f179"/>
            <draw:equation draw:name="f181" draw:formula="?f177 * ?f180"/>
            <draw:equation draw:name="f182" draw:formula="?f163 + ?f181"/>
            <draw:equation draw:name="f183" draw:formula="?f174 * ?f180"/>
            <draw:equation draw:name="f184" draw:formula="?f165 + ?f183"/>
            <draw:equation draw:name="f185" draw:formula="if(?f20, ?f10, ?f166)"/>
            <draw:equation draw:name="f186" draw:formula="if(?f20, ?f6, ?f167)"/>
            <draw:equation draw:name="f187" draw:formula="if(?f20, ?f10, ?f168)"/>
            <draw:equation draw:name="f188" draw:formula="if(?f20, ?f6, ?f169)"/>
            <draw:equation draw:name="f189" draw:formula="if(?f20, ?f166, ?f182)"/>
            <draw:equation draw:name="f190" draw:formula="if(?f20, ?f167, ?f184)"/>
            <draw:equation draw:name="f191" draw:formula="if(?f20, ?f168, ?f182)"/>
            <draw:equation draw:name="f192" draw:formula="if(?f20, ?f169, ?f184)"/>
          </draw:enhanced-geometry>
        </draw:custom-shape>
      </draw:page>
      <draw:page draw:name="Slide38" draw:style-name="a1905" draw:master-page-name="Master1-Layout7-blank-空白" presentation:presentation-page-layout-name="Master1-PPL7" draw:id="Slide-293">
        <draw:frame draw:id="id259" draw:style-name="a1909" draw:name="投影片編號版面配置區 1" svg:x="9.04781in" svg:y="6.68862in" svg:width="0.45219in" svg:height="0.39931in">
          <draw:text-box>
            <text:p text:style-name="a1908" text:class-names="" text:cond-style-name=""><text:span text:style-name="a1906" text:class-names=""><text:page-number style:num-format="1" text:fixed="false">6</text:page-number></text:span><text:span text:style-name="a1907" text:class-names=""/></text:p>
          </draw:text-box>
          <svg:title/>
          <svg:desc/>
        </draw:frame>
        <draw:frame draw:id="id260" draw:name="表格 2" svg:x="1.22005in" svg:y="2.72626in" svg:width="7.73033in" svg:height="2.96231in">
          <table:table table:style-name="a1910" table:template-name="{5C22544A-7EE6-4342-B048-85BDC9FD1C3A}" table:use-banding-columns-styles="false" table:use-banding-rows-styles="true" table:use-first-column-styles="false" table:use-first-row-styles="true" table:use-last-column-styles="false" table:use-last-row-styles="false">
            <table:table-column table:style-name="a1911" table:default-cell-style-name=""/>
            <table:table-column table:style-name="a1912" table:default-cell-style-name=""/>
            <table:table-row table:style-name="a1913" table:default-cell-style-name="">
              <table:table-cell table:style-name="a1918">
                <text:list text:style-name="a1917">
                  <text:list-item>
                    <text:p text:style-name="a1916" text:class-names="" text:cond-style-name=""><text:span text:style-name="a1914" text:class-names="">學習類</text:span><text:span text:style-name="a1915" text:class-names=""/></text:p>
                  </text:list-item>
                </text:list>
              </table:table-cell>
              <table:table-cell table:style-name="a1923">
                <text:list text:style-name="a1922">
                  <text:list-item>
                    <text:p text:style-name="a1921" text:class-names="" text:cond-style-name=""><text:span text:style-name="a1919" text:class-names="">勞動類</text:span><text:span text:style-name="a1920" text:class-names=""/></text:p>
                  </text:list-item>
                </text:list>
              </table:table-cell>
            </table:table-row>
            <table:table-row table:style-name="a1924" table:default-cell-style-name="">
              <table:table-cell table:style-name="a1932">
                <text:list text:style-name="a1931">
                  <text:list-item>
                    <text:p text:style-name="a1930" text:class-names="" text:cond-style-name=""><text:span text:style-name="a1925" text:class-names="">師徒關係</text:span><text:span text:style-name="a1926" text:class-names="">[</text:span><text:span text:style-name="a1927" text:class-names="">師大</text:span><text:span text:style-name="a1928" text:class-names="">]</text:span><text:span text:style-name="a1929" text:class-names=""/></text:p>
                  </text:list-item>
                </text:list>
              </table:table-cell>
              <table:table-cell table:style-name="a1937">
                <text:list text:style-name="a1936">
                  <text:list-item>
                    <text:p text:style-name="a1935" text:class-names="" text:cond-style-name=""><text:span text:style-name="a1933" text:class-names="">台灣大學</text:span><text:span text:style-name="a1934" text:class-names=""/></text:p>
                  </text:list-item>
                </text:list>
              </table:table-cell>
            </table:table-row>
            <table:table-row table:style-name="a1938" table:default-cell-style-name="">
              <table:table-cell table:style-name="a1945">
                <text:p text:style-name="a1944" text:class-names="" text:cond-style-name=""><text:span text:style-name="a1939" text:class-names="">學校開設教學實務課程</text:span><text:span text:style-name="a1940" text:class-names=""><text:line-break/> <text:s text:c="2"/>[</text:span><text:span text:style-name="a1941" text:class-names="">交大</text:span><text:span text:style-name="a1942" text:class-names="">]</text:span><text:span text:style-name="a1943" text:class-names=""/></text:p>
              </table:table-cell>
              <table:table-cell table:style-name="a1950">
                <text:list text:style-name="a1949">
                  <text:list-item>
                    <text:p text:style-name="a1948" text:class-names="" text:cond-style-name=""><text:span text:style-name="a1946" text:class-names="">世新大學</text:span><text:span text:style-name="a1947" text:class-names=""/></text:p>
                  </text:list-item>
                </text:list>
              </table:table-cell>
            </table:table-row>
            <table:table-row table:style-name="a1951" table:default-cell-style-name="">
              <table:table-cell table:style-name="a1959">
                <text:list text:style-name="a1958">
                  <text:list-item>
                    <text:p text:style-name="a1957" text:class-names="" text:cond-style-name=""><text:span text:style-name="a1952" text:class-names="">學習計畫書</text:span><text:span text:style-name="a1953" text:class-names="">[</text:span><text:span text:style-name="a1954" text:class-names="">中山</text:span><text:span text:style-name="a1955" text:class-names="">]</text:span><text:span text:style-name="a1956" text:class-names=""/></text:p>
                  </text:list-item>
                </text:list>
              </table:table-cell>
              <table:table-cell table:style-name="a1964">
                <text:list text:style-name="a1963">
                  <text:list-item>
                    <text:p text:style-name="a1962" text:class-names="" text:cond-style-name=""><text:span text:style-name="a1960" text:class-names="">-----</text:span><text:span text:style-name="a1961" text:class-names=""/></text:p>
                  </text:list-item>
                </text:list>
              </table:table-cell>
            </table:table-row>
          </table:table>
          <draw:image xlink:href="media/image5.png" xlink:type="simple" xlink:show="embed" xlink:actuate="onLoad"/>
          <svg:title/>
          <svg:desc/>
        </draw:frame>
        <draw:frame draw:id="id261" draw:style-name="a1968" draw:name="文字方塊 3" svg:x="1.22005in" svg:y="0.91504in" svg:width="3.14996in" svg:height="0.70684in">
          <draw:text-box>
            <text:p text:style-name="a1967" text:class-names="" text:cond-style-name=""><text:span text:style-name="a1965" text:class-names="">他山之石</text:span><text:span text:style-name="a1966" text:class-names=""/></text:p>
          </draw:text-box>
          <svg:title/>
          <svg:desc/>
        </draw:frame>
      </draw:page>
      <draw:page draw:name="Slide40" draw:style-name="a1970" draw:master-page-name="Master1-Layout7-blank-空白" presentation:presentation-page-layout-name="Master1-PPL7" draw:id="Slide-295">
        <draw:frame draw:id="id262" draw:style-name="a1974" draw:name="投影片編號版面配置區 1" svg:x="9.04781in" svg:y="6.68862in" svg:width="0.45219in" svg:height="0.39931in">
          <draw:text-box>
            <text:p text:style-name="a1973" text:class-names="" text:cond-style-name=""><text:span text:style-name="a1971" text:class-names=""><text:page-number style:num-format="1" text:fixed="false">7</text:page-number></text:span><text:span text:style-name="a1972" text:class-names=""/></text:p>
          </draw:text-box>
          <svg:title/>
          <svg:desc/>
        </draw:frame>
        <draw:frame draw:id="id263" draw:style-name="a1978" draw:name="標題 1" svg:x="0.54167in" svg:y="0.67879in" svg:width="8.91667in" svg:height="1.08333in">
          <draw:text-box>
            <text:p text:style-name="a1977" text:class-names="" text:cond-style-name=""><text:span text:style-name="a1975" text:class-names="">學習型教學助理範疇</text:span><text:span text:style-name="a1976" text:class-names=""/></text:p>
          </draw:text-box>
          <svg:title/>
          <svg:desc/>
        </draw:frame>
        <draw:frame draw:id="id264" draw:name="表格 3" svg:x="0.6684in" svg:y="1.93022in" svg:width="8.66319in" svg:height="4.75549in">
          <table:table table:style-name="a1979" table:template-name="{00000000-0000-0000-0000-000000000000}" table:use-banding-columns-styles="false" table:use-banding-rows-styles="false" table:use-first-column-styles="false" table:use-first-row-styles="false" table:use-last-column-styles="false" table:use-last-row-styles="false">
            <table:table-column table:style-name="a1980" table:default-cell-style-name=""/>
            <table:table-column table:style-name="a1981" table:default-cell-style-name=""/>
            <table:table-column table:style-name="a1982" table:default-cell-style-name=""/>
            <table:table-row table:style-name="a1983" table:default-cell-style-name="">
              <table:table-cell table:style-name="a1989" table:number-columns-spanned="2">
                <text:list text:style-name="a1988">
                  <text:list-item>
                    <text:p text:style-name="a1987" text:class-names="" text:cond-style-name=""><text:span text:style-name="a1984" text:class-names="">助理</text:span><text:span text:style-name="a1985" text:class-names="">歸屬</text:span><text:span text:style-name="a1986" text:class-names=""/></text:p>
                  </text:list-item>
                </text:list>
              </table:table-cell>
              <table:covered-table-cell table:style-name=""/>
              <table:table-cell table:style-name="a1997">
                <text:list text:style-name="a1996">
                  <text:list-item>
                    <text:p text:style-name="a1995" text:class-names="" text:cond-style-name=""><text:span text:style-name="a1990" text:class-names="">定義</text:span><text:span text:style-name="a1991" text:class-names="">/</text:span><text:span text:style-name="a1992" text:class-names="">範疇</text:span><text:span text:style-name="a1993" text:class-names="">（專科以上學校強化學生兼任助理學習與勞動權益保障處理原則）</text:span><text:span text:style-name="a1994" text:class-names=""/></text:p>
                  </text:list-item>
                </text:list>
              </table:table-cell>
            </table:table-row>
            <table:table-row table:style-name="a1998" table:default-cell-style-name="">
              <table:table-cell table:style-name="a2002" table:number-columns-spanned="2">
                <text:list text:style-name="a2001">
                  <text:list-item>
                    <text:p text:style-name="a2000" text:class-names="" text:cond-style-name=""><text:span text:style-name="a1999" text:class-names="">勞動型</text:span></text:p>
                  </text:list-item>
                </text:list>
              </table:table-cell>
              <table:covered-table-cell table:style-name=""/>
              <table:table-cell table:style-name="a2008">
                <text:list text:style-name="a2007">
                  <text:list-item>
                    <text:p text:style-name="a2006" text:class-names="" text:cond-style-name=""><text:span text:style-name="a2003" text:class-names="">凡學生與學校間存有提供勞務獲取報酬之工作事實，且具從屬關係者，均屬勞僱關係，應依勞動相關法規規定辦理。</text:span><text:span text:style-name="a2004" text:class-names="">（原則</text:span><text:span text:style-name="a2005" text:class-names="">第六點）</text:span></text:p>
                  </text:list-item>
                </text:list>
              </table:table-cell>
            </table:table-row>
            <table:table-row table:style-name="a2009" table:default-cell-style-name="">
              <table:table-cell table:style-name="a2013">
                <text:list text:style-name="a2012">
                  <text:list-item>
                    <text:p text:style-name="a2011" text:class-names="" text:cond-style-name=""><text:span text:style-name="a2010" text:class-names="">學習型</text:span></text:p>
                  </text:list-item>
                </text:list>
              </table:table-cell>
              <table:table-cell table:style-name="a2017">
                <text:list text:style-name="a2016">
                  <text:list-item>
                    <text:p text:style-name="a2015" text:class-names="" text:cond-style-name=""><text:span text:style-name="a2014" text:class-names="">課程學習</text:span></text:p>
                  </text:list-item>
                </text:list>
              </table:table-cell>
              <table:table-cell table:style-name="a2047">
                <text:list text:style-name="a2022">
                  <text:list-item>
                    <text:p text:style-name="a2021" text:class-names="" text:cond-style-name=""><text:span text:style-name="a2018" text:class-names="">指為</text:span><text:span text:style-name="a2019" text:class-names="">課程、論文研究之一部分，或為畢業之條件</text:span><text:span text:style-name="a2020" text:class-names="">。<text:s text:c="1"/></text:span></text:p>
                  </text:list-item>
                </text:list>
                <text:list text:style-name="a2030">
                  <text:list-item>
                    <text:p text:style-name="a2029" text:class-names="" text:cond-style-name=""><text:span text:style-name="a2023" text:class-names="">前課程</text:span><text:span text:style-name="a2024" text:class-names="">或論文研究或畢業條件，</text:span><text:span text:style-name="a2025" text:class-names="">係學校依大學法、專科學校法授權自主規範</text:span><text:span text:style-name="a2026" text:class-names="">，包括</text:span><text:span text:style-name="a2027" text:class-names="">實習課程、田野調查課程、實驗研究或其他學習活動</text:span><text:span text:style-name="a2028" text:class-names="">。<text:s text:c="1"/></text:span></text:p>
                  </text:list-item>
                </text:list>
                <text:list text:style-name="a2035">
                  <text:list-item>
                    <text:p text:style-name="a2034" text:class-names="" text:cond-style-name=""><text:span text:style-name="a2031" text:class-names="">該課程、論文研究或畢業條件應</text:span><text:span text:style-name="a2032" text:class-names="">一體適用</text:span><text:span text:style-name="a2033" text:class-names="">於本國學生、外國學生、僑生、港澳生或大陸地區學生。<text:s text:c="1"/></text:span></text:p>
                  </text:list-item>
                </text:list>
                <text:list text:style-name="a2042">
                  <text:list-item>
                    <text:p text:style-name="a2041" text:class-names="" text:cond-style-name=""><text:span text:style-name="a2036" text:class-names="">符合前三目條件，</text:span><text:span text:style-name="a2037" text:class-names="">未有學習活動以外之勞務提供或工作事實者</text:span><text:span text:style-name="a2038" text:class-names="">。<text:s text:c="1"/></text:span><text:span text:style-name="a2039" text:class-names=""><text:s text:c="4"/></text:span><text:span text:style-name="a2040" text:class-names=""/></text:p>
                  </text:list-item>
                </text:list>
                <text:list text:style-name="a2046">
                  <text:list-item>
                    <text:p text:style-name="a2045" text:class-names="" text:cond-style-name=""><text:span text:style-name="a2043" text:class-names="">（原則</text:span><text:span text:style-name="a2044" text:class-names="">第四點）</text:span></text:p>
                  </text:list-item>
                </text:list>
              </table:table-cell>
            </table:table-row>
          </table:table>
          <draw:image xlink:href="media/image6.png" xlink:type="simple" xlink:show="embed" xlink:actuate="onLoad"/>
          <svg:title/>
          <svg:desc/>
        </draw:frame>
      </draw:page>
      <draw:page draw:name="Slide41" draw:style-name="a2049" draw:master-page-name="Master1-Layout7-blank-空白" presentation:presentation-page-layout-name="Master1-PPL7" draw:id="Slide-296">
        <draw:frame draw:id="id265" draw:style-name="a2053" draw:name="投影片編號版面配置區 1" svg:x="9.04781in" svg:y="6.68862in" svg:width="0.45219in" svg:height="0.39931in">
          <draw:text-box>
            <text:p text:style-name="a2052" text:class-names="" text:cond-style-name=""><text:span text:style-name="a2050" text:class-names=""><text:page-number style:num-format="1" text:fixed="false">8</text:page-number></text:span><text:span text:style-name="a2051" text:class-names=""/></text:p>
          </draw:text-box>
          <svg:title/>
          <svg:desc/>
        </draw:frame>
        <draw:frame draw:id="id266" draw:style-name="a2057" draw:name="標題 1" svg:x="0.79819in" svg:y="0.67879in" svg:width="8.42613in" svg:height="1.08333in">
          <draw:text-box>
            <text:p text:style-name="a2056" text:class-names="" text:cond-style-name=""><text:span text:style-name="a2054" text:class-names="">學習活動應符合原則</text:span><text:span text:style-name="a2055" text:class-names=""/></text:p>
          </draw:text-box>
          <svg:title/>
          <svg:desc/>
        </draw:frame>
        <draw:frame draw:id="id267" draw:style-name="a2096" draw:name="內容版面配置區 4" svg:x="0.66881in" svg:y="1.78128in" svg:width="8.66238in" svg:height="5.26998in">
          <draw:text-box>
            <text:list text:style-name="a2064">
              <text:list-item>
                <text:p text:style-name="a2063" text:class-names="" text:cond-style-name=""><text:span text:style-name="a2058" text:class-names="">該</text:span><text:span text:style-name="a2059" text:class-names="">學習活動</text:span><text:span text:style-name="a2060" text:class-names="">，應與前點所定範疇有</text:span><text:span text:style-name="a2061" text:class-names="">直接相關性為主要目的</text:span><text:span text:style-name="a2062" text:class-names="">，並於授課或指導教師之指導下，經學生個人與指導教師同意為之。<text:s text:c="1"/></text:span></text:p>
              </text:list-item>
            </text:list>
            <text:list text:style-name="a2076">
              <text:list-item>
                <text:p text:style-name="a2075" text:class-names="" text:cond-style-name=""><text:span text:style-name="a2065" text:class-names="">學校應有明確</text:span><text:span text:style-name="a2066" text:class-names="">對應之課程</text:span><text:span text:style-name="a2067" text:class-names="">、</text:span><text:span text:style-name="a2068" text:class-names="">教學實習活動</text:span><text:span text:style-name="a2069" text:class-names="">、</text:span><text:span text:style-name="a2070" text:class-names="">論文研究指導</text:span><text:span text:style-name="a2071" text:class-names="">、</text:span><text:span text:style-name="a2072" text:class-names="">研究或相關學習活動實施計畫</text:span><text:span text:style-name="a2073" text:class-names="">，並就其相關學習準則、評量方式、學分或畢業條件採計及獎助方式等予以明定且公告之。<text:s text:c="1"/></text:span><text:span text:style-name="a2074" text:class-names=""/></text:p>
              </text:list-item>
            </text:list>
            <text:list text:style-name="a2081">
              <text:list-item>
                <text:p text:style-name="a2080" text:class-names="" text:cond-style-name=""><text:span text:style-name="a2077" text:class-names="">教師應有指導學生學習專業知識之行為</text:span><text:span text:style-name="a2078" text:class-names="">。<text:s text:c="1"/></text:span><text:span text:style-name="a2079" text:class-names=""/></text:p>
              </text:list-item>
            </text:list>
            <text:list text:style-name="a2085">
              <text:list-item>
                <text:p text:style-name="a2084" text:class-names="" text:cond-style-name=""><text:span text:style-name="a2082" text:class-names="">學生參與前開學習活動期間，得因學習、服務學習，支領獎學金或必要之研究或實習津貼或補助。</text:span><text:span text:style-name="a2083" text:class-names=""/></text:p>
              </text:list-item>
            </text:list>
            <text:list text:style-name="a2089">
              <text:list-item>
                <text:p text:style-name="a2088" text:class-names="" text:cond-style-name=""><text:span text:style-name="a2086" text:class-names="">學生參與學習活動，其權益保障或相關保險，應依大學法、學位授予法及相關法規規定辦理，並於校內學生相關章則中規範。另針對有危險性之學習活動，應增加其保障範圍。</text:span><text:span text:style-name="a2087" text:class-names=""/></text:p>
              </text:list-item>
            </text:list>
            <text:p text:style-name="a2095" text:class-names="" text:cond-style-name=""><text:span text:style-name="a2090" text:class-names=""><text:s text:c="6"/>（</text:span><text:span text:style-name="a2091" text:class-names="">專科以上學校強化學生兼任助理學習與勞動權益保障</text:span><text:span text:style-name="a2092" text:class-names="">處理</text:span><text:span text:style-name="a2093" text:class-names="">原則第五點）</text:span><text:span text:style-name="a2094" text:class-names=""/></text:p>
          </draw:text-box>
          <svg:title/>
          <svg:desc/>
        </draw:frame>
      </draw:page>
      <draw:page draw:name="Slide42" draw:style-name="a2098" draw:master-page-name="Master1-Layout7-blank-空白" presentation:presentation-page-layout-name="Master1-PPL7" draw:id="Slide-297">
        <draw:frame draw:id="id268" draw:style-name="a2102" draw:name="投影片編號版面配置區 1" svg:x="9.04781in" svg:y="6.68862in" svg:width="0.45219in" svg:height="0.39931in">
          <draw:text-box>
            <text:p text:style-name="a2101" text:class-names="" text:cond-style-name=""><text:span text:style-name="a2099" text:class-names=""><text:page-number style:num-format="1" text:fixed="false">9</text:page-number></text:span><text:span text:style-name="a2100" text:class-names=""/></text:p>
          </draw:text-box>
          <svg:title/>
          <svg:desc/>
        </draw:frame>
        <draw:custom-shape svg:x="1.23005in" svg:y="0.57909in" svg:width="2.55807in" svg:height="0.5722in" draw:id="id269" draw:style-name="a2107" draw:name="矩形 2">
          <svg:title/>
          <svg:desc/>
          <text:p text:style-name="a2106" text:class-names="" text:cond-style-name=""><text:span text:style-name="a2103" text:class-names="">學生端</text:span><text:span text:style-name="a2104" text:class-names="">流程圖</text:span><text:span text:style-name="a2105" text:class-names=""/></text:p>
          <draw:enhanced-geometry xmlns:dr3d="urn:oasis:names:tc:opendocument:xmlns:dr3d:1.0" draw:type="non-primitive" svg:viewBox="0 0 21600 21600" draw:enhanced-path="M 0 0 L 21600 0 21600 21600 0 21600 Z N"/>
        </draw:custom-shape>
        <draw:frame draw:id="id270" draw:style-name="a2108" draw:name="圖片 3" svg:x="1.23005in" svg:y="1.86003in" svg:width="6.8376in" svg:height="4.32613in" style:rel-width="scale" style:rel-height="scale">
          <draw:image xlink:href="media/image7.emf" xlink:type="simple" xlink:show="embed" xlink:actuate="onLoad"/>
          <svg:title/>
          <svg:desc/>
        </draw:frame>
        <draw:custom-shape svg:x="5.86624in" svg:y="0.44255in" svg:width="3.5437in" svg:height="2.04747in" draw:id="id271" draw:style-name="a2118" draw:name="圓角矩形 4">
          <svg:title/>
          <svg:desc/>
          <text:p text:style-name="a2116" text:class-names="" text:cond-style-name=""><text:span text:style-name="a2109" text:class-names="">學生需要有</text:span><text:span text:style-name="a2110" text:class-names=""><text:line-break/></text:span><text:span text:style-name="a2111" text:class-names="">「自發性」</text:span><text:span text:style-name="a2112" text:class-names="">、</text:span><text:span text:style-name="a2113" text:class-names="">「主動」</text:span><text:span text:style-name="a2114" text:class-names="">申請</text:span><text:span text:style-name="a2115"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page>
      <draw:page draw:name="Slide43" draw:style-name="a2120" draw:master-page-name="Master1-Layout7-blank-空白" presentation:presentation-page-layout-name="Master1-PPL7" draw:id="Slide-298">
        <draw:frame draw:id="id272" draw:style-name="a2124" draw:name="投影片編號版面配置區 1" svg:x="9.04781in" svg:y="6.68862in" svg:width="0.45219in" svg:height="0.39931in">
          <draw:text-box>
            <text:p text:style-name="a2123" text:class-names="" text:cond-style-name=""><text:span text:style-name="a2121" text:class-names=""><text:page-number style:num-format="1" text:fixed="false">10</text:page-number></text:span><text:span text:style-name="a2122" text:class-names=""/></text:p>
          </draw:text-box>
          <svg:title/>
          <svg:desc/>
        </draw:frame>
        <draw:custom-shape svg:x="1.23731in" svg:y="0.35665in" svg:width="2.16539in" svg:height="0.5722in" draw:id="id273" draw:style-name="a2129" draw:name="矩形 2">
          <svg:title/>
          <svg:desc/>
          <text:p text:style-name="a2128" text:class-names="" text:cond-style-name=""><text:span text:style-name="a2125" text:class-names="">教師</text:span><text:span text:style-name="a2126" text:class-names="">流程圖</text:span><text:span text:style-name="a2127" text:class-names=""/></text:p>
          <draw:enhanced-geometry xmlns:dr3d="urn:oasis:names:tc:opendocument:xmlns:dr3d:1.0" draw:type="non-primitive" svg:viewBox="0 0 21600 21600" draw:enhanced-path="M 0 0 L 21600 0 21600 21600 0 21600 Z N"/>
        </draw:custom-shape>
        <draw:frame draw:id="id274" draw:style-name="a2130" draw:name="圖片 3" svg:x="1.25932in" svg:y="1.18602in" svg:width="8.26389in" svg:height="5.3in" style:rel-width="scale" style:rel-height="scale">
          <draw:image xlink:href="media/image8.emf" xlink:type="simple" xlink:show="embed" xlink:actuate="onLoad"/>
          <svg:title/>
          <svg:desc/>
        </draw:frame>
        <draw:custom-shape svg:x="0.19632in" svg:y="2.88376in" svg:width="2.83537in" svg:height="1.18123in" draw:id="id275" draw:style-name="a2141" draw:name="圓角矩形 4">
          <svg:title/>
          <svg:desc/>
          <text:p text:style-name="a2138" text:class-names="" text:cond-style-name=""><text:span text:style-name="a2131" text:class-names="">9</text:span><text:span text:style-name="a2132" text:class-names="">月</text:span><text:span text:style-name="a2133" text:class-names="">22</text:span><text:span text:style-name="a2134" text:class-names="">日</text:span><text:span text:style-name="a2135" text:class-names="">(</text:span><text:span text:style-name="a2136" text:class-names="">二</text:span><text:span text:style-name="a2137" text:class-names="">)</text:span></text:p>
          <text:p text:style-name="a2140" text:class-names="" text:cond-style-name=""><text:span text:style-name="a2139" text:class-names="">審查結束已公告</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276" draw:style-name="a2148" draw:name="文字方塊 5" svg:x="3.58252in" svg:y="5.67706in" svg:width="1.10248in" svg:height="0.63952in">
          <draw:text-box>
            <text:p text:style-name="a2144" text:class-names="" text:cond-style-name=""><text:span text:style-name="a2142" text:class-names="">附件三</text:span><text:span text:style-name="a2143" text:class-names=""/></text:p>
            <text:p text:style-name="a2147" text:class-names="" text:cond-style-name=""><text:span text:style-name="a2145" text:class-names="">附件</text:span><text:span text:style-name="a2146" text:class-names="">四</text:span></text:p>
          </draw:text-box>
          <svg:title/>
          <svg:desc/>
        </draw:frame>
        <draw:frame draw:id="id277" draw:style-name="a2149" draw:name="Picture 7" svg:x="0.0546in" svg:y="4.5901in" svg:width="1.57755in" svg:height="2.81342in" style:rel-width="scale" style:rel-height="scale">
          <draw:image xlink:href="media/image9.png" xlink:type="simple" xlink:show="embed" xlink:actuate="onLoad"/>
          <svg:title/>
          <svg:desc>C:\Users\admin\Desktop\204032.png</svg:desc>
        </draw:frame>
        <draw:frame draw:id="id278" draw:style-name="a2150" draw:name="Picture 6" svg:x="7.75621in" svg:y="0.29942in" svg:width="2.05727in" svg:height="3.14681in" style:rel-width="scale" style:rel-height="scale">
          <draw:image xlink:href="media/image10.png" xlink:type="simple" xlink:show="embed" xlink:actuate="onLoad"/>
          <svg:title/>
          <svg:desc>C:\Users\admin\Desktop\201750-120GGH14249.png</svg:desc>
        </draw:frame>
      </draw:page>
      <draw:page draw:name="Slide44" draw:style-name="a2152" draw:master-page-name="Master1-Layout7-blank-空白" presentation:presentation-page-layout-name="Master1-PPL7" draw:id="Slide-299">
        <draw:frame draw:id="id279" draw:style-name="a2156" draw:name="投影片編號版面配置區 1" svg:x="9.04781in" svg:y="6.68862in" svg:width="0.45219in" svg:height="0.39931in">
          <draw:text-box>
            <text:p text:style-name="a2155" text:class-names="" text:cond-style-name=""><text:span text:style-name="a2153" text:class-names=""><text:page-number style:num-format="1" text:fixed="false">11</text:page-number></text:span><text:span text:style-name="a2154" text:class-names=""/></text:p>
          </draw:text-box>
          <svg:title/>
          <svg:desc/>
        </draw:frame>
        <draw:frame draw:id="id280" draw:style-name="a2160" draw:name="標題 1" svg:x="0.58333in" svg:y="0.52129in" svg:width="8.91667in" svg:height="1.08333in">
          <draw:text-box>
            <text:p text:style-name="a2159" text:class-names="" text:cond-style-name=""><text:span text:style-name="a2157" text:class-names="">學習型教學助理選任程序</text:span><text:span text:style-name="a2158" text:class-names=""/></text:p>
          </draw:text-box>
          <svg:title/>
          <svg:desc/>
        </draw:frame>
        <draw:g draw:name="資料庫圖表 3" draw:id="id286" draw:style-name="a2187">
          <svg:title/>
          <svg:desc/>
          <draw:custom-shape svg:x="0.59006in" svg:y="2.25378in" svg:width="1.76191in" svg:height="1.76191in" draw:id="id281" draw:style-name="a2167">
            <svg:title/>
            <svg:desc/>
            <text:p text:style-name="a2163" text:class-names="" text:cond-style-name=""><text:span text:style-name="a2161" text:class-names="">型態</text:span><text:span text:style-name="a2162" text:class-names=""/></text:p>
            <text:p text:style-name="a2166" text:class-names="" text:cond-style-name=""><text:span text:style-name="a2164" text:class-names="">同意書</text:span><text:span text:style-name="a2165" text:class-names=""/></text:p>
            <draw:enhanced-geometry xmlns:dr3d="urn:oasis:names:tc:opendocument:xmlns:dr3d:1.0" draw:type="non-primitive" svg:viewBox="0 0 1611091 1611091" draw:enhanced-path="M 0 805546 C 0 360655 360655 0 805546 0 1250437 0 1611092 360655 1611092 805546 1611092 1250437 1250437 1611092 805546 1611092 360655 1611092 0 1250437 0 805546 Z N" draw:text-areas="?f20 ?f22 ?f21 ?f23" draw:glue-points="?f14 ?f15 ?f16 ?f17 ?f18 ?f15 ?f16 ?f19 ?f14 ?f15"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11091"/>
              <draw:equation draw:name="f7" draw:formula="?f4 / 1611091"/>
              <draw:equation draw:name="f8" draw:formula="0 * ?f5 / 1611091"/>
              <draw:equation draw:name="f9" draw:formula="805546 * ?f4 / 1611091"/>
              <draw:equation draw:name="f10" draw:formula="805546 * ?f5 / 1611091"/>
              <draw:equation draw:name="f11" draw:formula="0 * ?f4 / 1611091"/>
              <draw:equation draw:name="f12" draw:formula="1611092 * ?f5 / 1611091"/>
              <draw:equation draw:name="f13" draw:formula="1611092 * ?f4 / 1611091"/>
              <draw:equation draw:name="f14" draw:formula="?f8 / ?f6"/>
              <draw:equation draw:name="f15" draw:formula="?f9 / ?f7"/>
              <draw:equation draw:name="f16" draw:formula="?f10 / ?f6"/>
              <draw:equation draw:name="f17" draw:formula="?f11 / ?f7"/>
              <draw:equation draw:name="f18" draw:formula="?f12 / ?f6"/>
              <draw:equation draw:name="f19" draw:formula="?f13 / ?f7"/>
              <draw:equation draw:name="f20" draw:formula="?f0 / ?f6"/>
              <draw:equation draw:name="f21" draw:formula="?f1 / ?f6"/>
              <draw:equation draw:name="f22" draw:formula="?f2 / ?f7"/>
              <draw:equation draw:name="f23" draw:formula="?f3 / ?f7"/>
            </draw:enhanced-geometry>
          </draw:custom-shape>
          <draw:custom-shape svg:x="2.49629in" svg:y="2.64843in" svg:width="1.02191in" svg:height="1.02191in" draw:id="id282" draw:style-name="a2170">
            <svg:title/>
            <svg:desc/>
            <text:p text:style-name="a2169" text:class-names="" text:cond-style-name=""><text:span text:style-name="a2168" text:class-names=""/></text:p>
            <draw:enhanced-geometry xmlns:dr3d="urn:oasis:names:tc:opendocument:xmlns:dr3d:1.0" draw:type="non-primitive" svg:viewBox="0 0 934432 934432" draw:enhanced-path="M 123859 357327 L 357327 357327 357327 123859 577105 123859 577105 357327 810573 357327 810573 577105 577105 577105 577105 810573 357327 810573 357327 577105 123859 577105 123859 357327 Z N" draw:text-areas="?f24 ?f26 ?f25 ?f27" draw:glue-points="?f16 ?f17 ?f18 ?f17 ?f18 ?f19 ?f20 ?f19 ?f20 ?f17 ?f21 ?f17 ?f21 ?f22 ?f20 ?f22 ?f20 ?f23 ?f18 ?f23 ?f18 ?f22 ?f16 ?f22 ?f16 ?f17" draw:glue-point-leaving-directions="-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4432"/>
              <draw:equation draw:name="f7" draw:formula="?f4 / 934432"/>
              <draw:equation draw:name="f8" draw:formula="123859 * ?f5 / 934432"/>
              <draw:equation draw:name="f9" draw:formula="357327 * ?f4 / 934432"/>
              <draw:equation draw:name="f10" draw:formula="357327 * ?f5 / 934432"/>
              <draw:equation draw:name="f11" draw:formula="123859 * ?f4 / 934432"/>
              <draw:equation draw:name="f12" draw:formula="577105 * ?f5 / 934432"/>
              <draw:equation draw:name="f13" draw:formula="810573 * ?f5 / 934432"/>
              <draw:equation draw:name="f14" draw:formula="577105 * ?f4 / 934432"/>
              <draw:equation draw:name="f15" draw:formula="810573 * ?f4 / 934432"/>
              <draw:equation draw:name="f16" draw:formula="?f8 / ?f6"/>
              <draw:equation draw:name="f17" draw:formula="?f9 / ?f7"/>
              <draw:equation draw:name="f18" draw:formula="?f10 / ?f6"/>
              <draw:equation draw:name="f19" draw:formula="?f11 / ?f7"/>
              <draw:equation draw:name="f20" draw:formula="?f12 / ?f6"/>
              <draw:equation draw:name="f21" draw:formula="?f13 / ?f6"/>
              <draw:equation draw:name="f22" draw:formula="?f14 / ?f7"/>
              <draw:equation draw:name="f23" draw:formula="?f15 / ?f7"/>
              <draw:equation draw:name="f24" draw:formula="?f0 / ?f6"/>
              <draw:equation draw:name="f25" draw:formula="?f1 / ?f6"/>
              <draw:equation draw:name="f26" draw:formula="?f2 / ?f7"/>
              <draw:equation draw:name="f27" draw:formula="?f3 / ?f7"/>
            </draw:enhanced-geometry>
          </draw:custom-shape>
          <draw:custom-shape svg:x="3.66127in" svg:y="2.27843in" svg:width="2.75621in" svg:height="1.76191in" draw:id="id283" draw:style-name="a2177">
            <svg:title/>
            <svg:desc/>
            <text:p text:style-name="a2173" text:class-names="" text:cond-style-name=""><text:span text:style-name="a2171" text:class-names="">教學助理</text:span><text:span text:style-name="a2172" text:class-names=""/></text:p>
            <text:p text:style-name="a2176" text:class-names="" text:cond-style-name=""><text:span text:style-name="a2174" text:class-names="">學習計畫書</text:span><text:span text:style-name="a2175" text:class-names=""/></text:p>
            <draw:enhanced-geometry xmlns:dr3d="urn:oasis:names:tc:opendocument:xmlns:dr3d:1.0" draw:type="non-primitive" svg:viewBox="0 0 2520278 1611091" draw:enhanced-path="M 0 805546 C 0 360655 564183 0 1260139 0 1956095 0 2520278 360655 2520278 805546 2520278 1250437 1956095 1611092 1260139 1611092 564183 1611092 0 1250437 0 805546 Z N" draw:text-areas="?f20 ?f22 ?f21 ?f23" draw:glue-points="?f14 ?f15 ?f16 ?f17 ?f18 ?f15 ?f16 ?f19 ?f14 ?f15"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20278"/>
              <draw:equation draw:name="f7" draw:formula="?f4 / 1611091"/>
              <draw:equation draw:name="f8" draw:formula="0 * ?f5 / 2520278"/>
              <draw:equation draw:name="f9" draw:formula="805546 * ?f4 / 1611091"/>
              <draw:equation draw:name="f10" draw:formula="1260139 * ?f5 / 2520278"/>
              <draw:equation draw:name="f11" draw:formula="0 * ?f4 / 1611091"/>
              <draw:equation draw:name="f12" draw:formula="2520278 * ?f5 / 2520278"/>
              <draw:equation draw:name="f13" draw:formula="1611092 * ?f4 / 1611091"/>
              <draw:equation draw:name="f14" draw:formula="?f8 / ?f6"/>
              <draw:equation draw:name="f15" draw:formula="?f9 / ?f7"/>
              <draw:equation draw:name="f16" draw:formula="?f10 / ?f6"/>
              <draw:equation draw:name="f17" draw:formula="?f11 / ?f7"/>
              <draw:equation draw:name="f18" draw:formula="?f12 / ?f6"/>
              <draw:equation draw:name="f19" draw:formula="?f13 / ?f7"/>
              <draw:equation draw:name="f20" draw:formula="?f0 / ?f6"/>
              <draw:equation draw:name="f21" draw:formula="?f1 / ?f6"/>
              <draw:equation draw:name="f22" draw:formula="?f2 / ?f7"/>
              <draw:equation draw:name="f23" draw:formula="?f3 / ?f7"/>
            </draw:enhanced-geometry>
          </draw:custom-shape>
          <draw:custom-shape svg:x="6.56055in" svg:y="2.64843in" svg:width="1.02191in" svg:height="1.02191in" draw:id="id284" draw:style-name="a2180">
            <svg:title/>
            <svg:desc/>
            <text:p text:style-name="a2179" text:class-names="" text:cond-style-name=""><text:span text:style-name="a2178" text:class-names=""/></text:p>
            <draw:enhanced-geometry xmlns:dr3d="urn:oasis:names:tc:opendocument:xmlns:dr3d:1.0" draw:type="non-primitive" svg:viewBox="0 0 934432 934432" draw:enhanced-path="M 123859 192493 L 810573 192493 810573 412271 123859 412271 123859 192493 Z M 123859 522161 L 810573 522161 810573 741939 123859 741939 123859 522161 Z N" draw:text-areas="?f20 ?f22 ?f21 ?f23" draw:glue-points="?f14 ?f15 ?f16 ?f15 ?f16 ?f17 ?f14 ?f17 ?f14 ?f15 ?f14 ?f18 ?f16 ?f18 ?f16 ?f19 ?f14 ?f19 ?f14 ?f18" draw:glue-point-leaving-directions="-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4432"/>
              <draw:equation draw:name="f7" draw:formula="?f4 / 934432"/>
              <draw:equation draw:name="f8" draw:formula="123859 * ?f5 / 934432"/>
              <draw:equation draw:name="f9" draw:formula="192493 * ?f4 / 934432"/>
              <draw:equation draw:name="f10" draw:formula="810573 * ?f5 / 934432"/>
              <draw:equation draw:name="f11" draw:formula="412271 * ?f4 / 934432"/>
              <draw:equation draw:name="f12" draw:formula="522161 * ?f4 / 934432"/>
              <draw:equation draw:name="f13" draw:formula="741939 * ?f4 / 934432"/>
              <draw:equation draw:name="f14" draw:formula="?f8 / ?f6"/>
              <draw:equation draw:name="f15" draw:formula="?f9 / ?f7"/>
              <draw:equation draw:name="f16" draw:formula="?f10 / ?f6"/>
              <draw:equation draw:name="f17" draw:formula="?f11 / ?f7"/>
              <draw:equation draw:name="f18" draw:formula="?f12 / ?f7"/>
              <draw:equation draw:name="f19" draw:formula="?f13 / ?f7"/>
              <draw:equation draw:name="f20" draw:formula="?f0 / ?f6"/>
              <draw:equation draw:name="f21" draw:formula="?f1 / ?f6"/>
              <draw:equation draw:name="f22" draw:formula="?f2 / ?f7"/>
              <draw:equation draw:name="f23" draw:formula="?f3 / ?f7"/>
            </draw:enhanced-geometry>
          </draw:custom-shape>
          <draw:custom-shape svg:x="7.72552in" svg:y="2.27843in" svg:width="1.76191in" svg:height="1.76191in" draw:id="id285" draw:style-name="a2186">
            <svg:title/>
            <svg:desc/>
            <text:p text:style-name="a2185" text:class-names="" text:cond-style-name=""><text:span text:style-name="a2181" text:class-names="">完成</text:span><text:span text:style-name="a2182" text:class-names=""><text:line-break/></text:span><text:span text:style-name="a2183" text:class-names="">選任程序</text:span><text:span text:style-name="a2184" text:class-names=""/></text:p>
            <draw:enhanced-geometry xmlns:dr3d="urn:oasis:names:tc:opendocument:xmlns:dr3d:1.0" draw:type="non-primitive" svg:viewBox="0 0 1611091 1611091" draw:enhanced-path="M 0 805546 C 0 360655 360655 0 805546 0 1250437 0 1611092 360655 1611092 805546 1611092 1250437 1250437 1611092 805546 1611092 360655 1611092 0 1250437 0 805546 Z N" draw:text-areas="?f20 ?f22 ?f21 ?f23" draw:glue-points="?f14 ?f15 ?f16 ?f17 ?f18 ?f15 ?f16 ?f19 ?f14 ?f15"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11091"/>
              <draw:equation draw:name="f7" draw:formula="?f4 / 1611091"/>
              <draw:equation draw:name="f8" draw:formula="0 * ?f5 / 1611091"/>
              <draw:equation draw:name="f9" draw:formula="805546 * ?f4 / 1611091"/>
              <draw:equation draw:name="f10" draw:formula="805546 * ?f5 / 1611091"/>
              <draw:equation draw:name="f11" draw:formula="0 * ?f4 / 1611091"/>
              <draw:equation draw:name="f12" draw:formula="1611092 * ?f5 / 1611091"/>
              <draw:equation draw:name="f13" draw:formula="1611092 * ?f4 / 1611091"/>
              <draw:equation draw:name="f14" draw:formula="?f8 / ?f6"/>
              <draw:equation draw:name="f15" draw:formula="?f9 / ?f7"/>
              <draw:equation draw:name="f16" draw:formula="?f10 / ?f6"/>
              <draw:equation draw:name="f17" draw:formula="?f11 / ?f7"/>
              <draw:equation draw:name="f18" draw:formula="?f12 / ?f6"/>
              <draw:equation draw:name="f19" draw:formula="?f13 / ?f7"/>
              <draw:equation draw:name="f20" draw:formula="?f0 / ?f6"/>
              <draw:equation draw:name="f21" draw:formula="?f1 / ?f6"/>
              <draw:equation draw:name="f22" draw:formula="?f2 / ?f7"/>
              <draw:equation draw:name="f23" draw:formula="?f3 / ?f7"/>
            </draw:enhanced-geometry>
          </draw:custom-shape>
        </draw:g>
        <draw:frame draw:id="id287" draw:style-name="a2223" draw:name="文字方塊 4" svg:x="0.35457in" svg:y="4.45231in" svg:width="9.37112in" svg:height="2.52441in">
          <draw:text-box>
            <text:list text:style-name="a2204">
              <text:list-item>
                <text:p text:style-name="a2203" text:class-names="" text:cond-style-name=""><text:span text:style-name="a2188" text:class-names="">簽署文件</text:span><text:span text:style-name="a2189" text:class-names="">1</text:span><text:span text:style-name="a2190" text:class-names="">式</text:span><text:span text:style-name="a2191" text:class-names="">3</text:span><text:span text:style-name="a2192" text:class-names="">份</text:span><text:span text:style-name="a2193" text:class-names="">，</text:span><text:span text:style-name="a2194" text:class-names="">分別存放於</text:span><text:span text:style-name="a2195" text:class-names="">教師</text:span><text:span text:style-name="a2196" text:class-names="">、</text:span><text:span text:style-name="a2197" text:class-names="">學生</text:span><text:span text:style-name="a2198" text:class-names="">與</text:span><text:span text:style-name="a2199" text:class-names="">本中心</text:span><text:span text:style-name="a2200" text:class-names="">備</text:span><text:span text:style-name="a2201" text:class-names="">份。</text:span><text:span text:style-name="a2202" text:class-names=""/></text:p>
              </text:list-item>
            </text:list>
            <text:p text:style-name="a2207" text:class-names="" text:cond-style-name=""><text:span text:style-name="a2205" text:class-names=""><text:a xlink:href="http://person.ntsu.edu.tw/ezfiles/6/1006/img/918/194579225.docx" text:style-name="" text:visited-style-name=""> 國立體育大學學生兼任助理學習型與勞動型態同意書</text:a></text:span><text:span text:style-name="a2206" text:class-names=""/></text:p>
            <text:list text:style-name="a2211">
              <text:list-item>
                <text:p text:style-name="a2210" text:class-names="" text:cond-style-name=""><text:span text:style-name="a2208" text:class-names="">簽署文件需繳交掃描檔。</text:span><text:span text:style-name="a2209" text:class-names=""/></text:p>
              </text:list-item>
            </text:list>
            <text:list text:style-name="a2216">
              <text:list-item>
                <text:p text:style-name="a2215" text:class-names="" text:cond-style-name=""><text:span text:style-name="a2212" text:class-names="">教師需訂定相關學習準則</text:span><text:span text:style-name="a2213" text:class-names="">、評量方式、學分或畢業條件採計及獎助方式（經費來源）等。</text:span><text:span text:style-name="a2214" text:class-names=""/></text:p>
              </text:list-item>
            </text:list>
            <text:p text:style-name="a2222" text:class-names="" text:cond-style-name=""><text:span text:style-name="a2217" text:class-names=""><text:a xlink:href="http://person.ntsu.edu.tw/ezfiles/6/1006/img/918/705855673.docx" text:style-name="" text:visited-style-name=""> </text:a></text:span><text:span text:style-name="a2218" text:class-names=""><text:a xlink:href="http://person.ntsu.edu.tw/ezfiles/6/1006/img/918/705855673.docx" text:style-name="" text:visited-style-name="">國立</text:a></text:span><text:span text:style-name="a2219" text:class-names=""><text:a xlink:href="http://person.ntsu.edu.tw/ezfiles/6/1006/img/918/705855673.docx" text:style-name="" text:visited-style-name="">體育大學部分工時勞動助理定期勞動契約</text:a></text:span><text:span text:style-name="a2220" text:class-names=""><text:a xlink:href="http://person.ntsu.edu.tw/ezfiles/6/1006/img/918/705855673.docx" text:style-name="" text:visited-style-name="">範本</text:a></text:span><text:span text:style-name="a2221" text:class-names=""/></text:p>
          </draw:text-box>
          <svg:title/>
          <svg:desc/>
        </draw:frame>
      </draw:page>
      <draw:page draw:name="Slide45" draw:style-name="a2225" draw:master-page-name="Master1-Layout7-blank-空白" presentation:presentation-page-layout-name="Master1-PPL7" draw:id="Slide-300">
        <draw:frame draw:id="id288" draw:style-name="a2229" draw:name="投影片編號版面配置區 1" svg:x="9.04781in" svg:y="6.68862in" svg:width="0.45219in" svg:height="0.39931in">
          <draw:text-box>
            <text:p text:style-name="a2228" text:class-names="" text:cond-style-name=""><text:span text:style-name="a2226" text:class-names=""><text:page-number style:num-format="1" text:fixed="false">12</text:page-number></text:span><text:span text:style-name="a2227" text:class-names=""/></text:p>
          </draw:text-box>
          <svg:title/>
          <svg:desc/>
        </draw:frame>
        <draw:frame draw:id="id289" draw:style-name="a2230" draw:name="圖片 2" svg:x="0.43229in" svg:y="1.2309in" svg:width="9.21875in" svg:height="6.1875in" style:rel-width="scale" style:rel-height="scale">
          <draw:image xlink:href="media/image11.png" xlink:type="simple" xlink:show="embed" xlink:actuate="onLoad"/>
          <svg:title/>
          <svg:desc/>
        </draw:frame>
        <draw:frame draw:id="id290" draw:style-name="a2234" draw:name="標題 1" svg:x="1.06255in" svg:y="0.15938in" svg:width="2.75621in" svg:height="0.89583in">
          <draw:text-box>
            <text:p text:style-name="a2233" text:class-names="" text:cond-style-name=""><text:span text:style-name="a2231" text:class-names="">型態確認</text:span><text:span text:style-name="a2232" text:class-names="">書</text:span></text:p>
          </draw:text-box>
          <svg:title/>
          <svg:desc/>
        </draw:frame>
        <draw:custom-shape svg:x="4.3436in" svg:y="0.14642in" svg:width="5in" svg:height="0.90879in" draw:id="id291" draw:style-name="a2237" draw:name="矩形 4">
          <svg:title/>
          <svg:desc/>
          <text:p text:style-name="a2236" text:class-names="" text:cond-style-name=""><text:span text:style-name="a2235" text:class-names="">計畫主持人與學生兼任研究助理須於進用前完成型態之確認</text:span></text:p>
          <draw:enhanced-geometry xmlns:dr3d="urn:oasis:names:tc:opendocument:xmlns:dr3d:1.0" draw:type="non-primitive" svg:viewBox="0 0 21600 21600" draw:enhanced-path="M 0 0 L 21600 0 21600 21600 0 21600 Z N"/>
        </draw:custom-shape>
      </draw:page>
      <draw:page draw:name="Slide47" draw:style-name="a2239" draw:master-page-name="Master1-Layout7-blank-空白" presentation:presentation-page-layout-name="Master1-PPL7" draw:id="Slide-302">
        <draw:frame draw:id="id292" draw:style-name="a2243" draw:name="投影片編號版面配置區 1" svg:x="9.04781in" svg:y="6.68862in" svg:width="0.45219in" svg:height="0.39931in">
          <draw:text-box>
            <text:p text:style-name="a2242" text:class-names="" text:cond-style-name=""><text:span text:style-name="a2240" text:class-names=""><text:page-number style:num-format="1" text:fixed="false">13</text:page-number></text:span><text:span text:style-name="a2241" text:class-names=""/></text:p>
          </draw:text-box>
          <svg:title/>
          <svg:desc/>
        </draw:frame>
        <draw:frame draw:id="id293" draw:style-name="a2244" draw:name="圖片 2" svg:x="1.74658in" svg:y="0.65777in" svg:width="7.7954in" svg:height="6.54536in" style:rel-width="scale" style:rel-height="scale">
          <draw:image xlink:href="media/image12.emf" xlink:type="simple" xlink:show="embed" xlink:actuate="onLoad"/>
          <svg:title/>
          <svg:desc/>
        </draw:frame>
        <draw:custom-shape svg:x="0.27507in" svg:y="1.62378in" svg:width="2.28372in" svg:height="1.18123in" draw:id="id294" draw:style-name="a2257" draw:name="圓角矩形 3">
          <svg:title/>
          <svg:desc/>
          <text:p text:style-name="a2252" text:class-names="" text:cond-style-name=""><text:span text:style-name="a2245" text:class-names="">9</text:span><text:span text:style-name="a2246" text:class-names="">月</text:span><text:span text:style-name="a2247" text:class-names="">30</text:span><text:span text:style-name="a2248" text:class-names="">日</text:span><text:span text:style-name="a2249" text:class-names="">(</text:span><text:span text:style-name="a2250" text:class-names="">二</text:span><text:span text:style-name="a2251" text:class-names="">)</text:span></text:p>
          <text:p text:style-name="a2256" text:class-names="" text:cond-style-name=""><text:span text:style-name="a2253" text:class-names="">繳交完</text:span><text:span text:style-name="a2254" text:class-names="">畢</text:span><text:span text:style-name="a2255"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page>
      <draw:page draw:name="Slide57" draw:style-name="a2259" draw:master-page-name="Master1-Layout7-blank-空白" presentation:presentation-page-layout-name="Master1-PPL7" draw:id="Slide-312">
        <draw:frame draw:id="id295" draw:style-name="a2263" draw:name="投影片編號版面配置區 1" svg:x="9.04781in" svg:y="6.68862in" svg:width="0.45219in" svg:height="0.39931in">
          <draw:text-box>
            <text:p text:style-name="a2262" text:class-names="" text:cond-style-name=""><text:span text:style-name="a2260" text:class-names=""><text:page-number style:num-format="1" text:fixed="false">14</text:page-number></text:span><text:span text:style-name="a2261" text:class-names=""/></text:p>
          </draw:text-box>
          <svg:title/>
          <svg:desc/>
        </draw:frame>
        <draw:frame draw:id="id296" draw:style-name="a2264" draw:name="圖片 2" svg:x="2.32254in" svg:y="0.28391in" svg:width="5.72298in" svg:height="6.93218in" style:rel-width="scale" style:rel-height="scale">
          <draw:image xlink:href="media/image13.jpeg" xlink:type="simple" xlink:show="embed" xlink:actuate="onLoad"/>
          <svg:title/>
          <svg:desc/>
        </draw:frame>
        <draw:frame draw:id="id297" draw:style-name="a2265" draw:name="Picture 4" svg:x="7.36374in" svg:y="0.2063in" svg:width="2.29279in" svg:height="2.29279in" style:rel-width="scale" style:rel-height="scale">
          <draw:image xlink:href="media/image14.png" xlink:type="simple" xlink:show="embed" xlink:actuate="onLoad"/>
          <svg:title/>
          <svg:desc>D:\行政資料\104-105教學卓越計畫\教學卓越簡報\素材2\下載 (1).png</svg:desc>
        </draw:frame>
      </draw:page>
      <draw:page draw:name="Slide58" draw:style-name="a2267" draw:master-page-name="Master1-Layout7-blank-空白" presentation:presentation-page-layout-name="Master1-PPL7" draw:id="Slide-313">
        <draw:frame draw:id="id298" draw:style-name="a2271" draw:name="投影片編號版面配置區 1" svg:x="9.04781in" svg:y="6.68862in" svg:width="0.45219in" svg:height="0.39931in">
          <draw:text-box>
            <text:p text:style-name="a2270" text:class-names="" text:cond-style-name=""><text:span text:style-name="a2268" text:class-names=""><text:page-number style:num-format="1" text:fixed="false">15</text:page-number></text:span><text:span text:style-name="a2269" text:class-names=""/></text:p>
          </draw:text-box>
          <svg:title/>
          <svg:desc/>
        </draw:frame>
        <draw:frame draw:id="id299" draw:style-name="a2272" draw:name="圖片 2" svg:x="2.34823in" svg:y="0.52129in" svg:width="5.30355in" svg:height="6.67868in" style:rel-width="scale" style:rel-height="scale">
          <draw:image xlink:href="media/image15.jpeg" xlink:type="simple" xlink:show="embed" xlink:actuate="onLoad"/>
          <svg:title/>
          <svg:desc/>
        </draw:frame>
      </draw:page>
      <draw:page draw:name="Slide39" draw:style-name="a2274" draw:master-page-name="Master1-Layout7-blank-空白" presentation:presentation-page-layout-name="Master1-PPL7" draw:id="Slide-294">
        <draw:frame draw:id="id300" draw:style-name="a2278" draw:name="投影片編號版面配置區 1" svg:x="9.04781in" svg:y="6.68862in" svg:width="0.45219in" svg:height="0.39931in">
          <draw:text-box>
            <text:p text:style-name="a2277" text:class-names="" text:cond-style-name=""><text:span text:style-name="a2275" text:class-names=""><text:page-number style:num-format="1" text:fixed="false">16</text:page-number></text:span><text:span text:style-name="a2276" text:class-names=""/></text:p>
          </draw:text-box>
          <svg:title/>
          <svg:desc/>
        </draw:frame>
        <draw:frame draw:id="id301" draw:style-name="a2284" draw:name="標題 1" svg:x="0.96123in" svg:y="0.65014in" svg:width="8.02951in" svg:height="1.07486in">
          <draw:text-box>
            <text:p text:style-name="a2283" text:class-names="" text:cond-style-name=""><text:span text:style-name="a2279" text:class-names="">助學金</text:span><text:span text:style-name="a2280" text:class-names="">經費</text:span><text:span text:style-name="a2281" text:class-names="">補助方式</text:span><text:span text:style-name="a2282" text:class-names=""/></text:p>
          </draw:text-box>
          <svg:title/>
          <svg:desc/>
        </draw:frame>
        <draw:frame draw:id="id302" draw:style-name="a2321" draw:name="文字方塊 3" svg:x="0.6684in" svg:y="1.90014in" svg:width="9.21403in" svg:height="4.94785in">
          <draw:text-box>
            <text:p text:style-name="a2292" text:class-names="" text:cond-style-name=""><text:span text:style-name="a2285" text:class-names="">教學助理助學金由</text:span><text:span text:style-name="a2286" text:class-names="">本校相關經費</text:span><text:span text:style-name="a2287" text:class-names="">或</text:span><text:span text:style-name="a2288" text:class-names="">教育部相關獎補助</text:span><text:span text:style-name="a2289" text:class-names="">計畫經費支應</text:span><text:span text:style-name="a2290" text:class-names="">。</text:span><text:span text:style-name="a2291" text:class-names=""/></text:p>
            <text:p text:style-name="a2294" text:class-names="" text:cond-style-name=""><text:span text:style-name="a2293" text:class-names=""/></text:p>
            <text:p text:style-name="a2296" text:class-names="" text:cond-style-name=""><text:span text:style-name="a2295" text:class-names="">學習型教學助理助學金補助說明如下：<text:s text:c="1"/></text:span></text:p>
            <text:list text:style-name="a2303">
              <text:list-item>
                <text:p text:style-name="a2302" text:class-names="" text:cond-style-name=""><text:span text:style-name="a2297" text:class-names="">課程教學助理：研究生</text:span><text:span text:style-name="a2298" text:class-names="">7500</text:span><text:span text:style-name="a2299" text:class-names="">元，學士生</text:span><text:span text:style-name="a2300" text:class-names="">5500</text:span><text:span text:style-name="a2301" text:class-names="">元。</text:span></text:p>
              </text:list-item>
            </text:list>
            <text:list text:style-name="a2310">
              <text:list-item>
                <text:p text:style-name="a2309" text:class-names="" text:cond-style-name=""><text:span text:style-name="a2304" text:class-names="">補救教學助理：研究生</text:span><text:span text:style-name="a2305" text:class-names="">5000</text:span><text:span text:style-name="a2306" text:class-names="">元，學士生</text:span><text:span text:style-name="a2307" text:class-names="">3500</text:span><text:span text:style-name="a2308" text:class-names="">元。</text:span></text:p>
              </text:list-item>
            </text:list>
            <text:list text:style-name="a2317">
              <text:list-item>
                <text:p text:style-name="a2316" text:class-names="" text:cond-style-name=""><text:span text:style-name="a2311" text:class-names="">勞動型教學助理：研究生每小時</text:span><text:span text:style-name="a2312" text:class-names="">200</text:span><text:span text:style-name="a2313" text:class-names="">元、學士生每小時</text:span><text:span text:style-name="a2314" text:class-names="">150</text:span><text:span text:style-name="a2315" text:class-names="">元。</text:span></text:p>
              </text:list-item>
            </text:list>
            <text:list text:style-name="a2320">
              <text:list-item>
                <text:p text:style-name="a2319" text:class-names="" text:cond-style-name=""><text:span text:style-name="a2318" text:class-names=""/></text:p>
              </text:list-item>
            </text:list>
          </draw:text-box>
          <svg:title/>
          <svg:desc/>
        </draw:frame>
      </draw:page>
      <draw:page draw:name="Slide48" draw:style-name="a2323" draw:master-page-name="Master1-Layout7-blank-空白" presentation:presentation-page-layout-name="Master1-PPL7" draw:id="Slide-303">
        <draw:frame draw:id="id303" draw:style-name="a2327" draw:name="投影片編號版面配置區 1" svg:x="9.04781in" svg:y="6.68862in" svg:width="0.45219in" svg:height="0.39931in">
          <draw:text-box>
            <text:p text:style-name="a2326" text:class-names="" text:cond-style-name=""><text:span text:style-name="a2324" text:class-names=""><text:page-number style:num-format="1" text:fixed="false">17</text:page-number></text:span><text:span text:style-name="a2325" text:class-names=""/></text:p>
          </draw:text-box>
          <svg:title/>
          <svg:desc/>
        </draw:frame>
        <draw:frame draw:id="id304" draw:style-name="a2356" draw:name="文字方塊 2" svg:x="0.6684in" svg:y="1.90014in" svg:width="8.66319in" svg:height="4.91419in">
          <draw:text-box>
            <text:list text:style-name="a2349">
              <text:list-item>
                <text:p text:style-name="a2348" text:class-names="" text:cond-style-name=""><text:span text:style-name="a2328" text:class-names="">申請學習型教學助理之教師需依據學習計畫內容，於</text:span><text:span text:style-name="a2329" text:class-names="">6</text:span><text:span text:style-name="a2330" text:class-names="">月</text:span><text:span text:style-name="a2331" text:class-names="">(</text:span><text:span text:style-name="a2332" text:class-names="">第二學期</text:span><text:span text:style-name="a2333" text:class-names="">)</text:span><text:span text:style-name="a2334" text:class-names="">、</text:span><text:span text:style-name="a2335" text:class-names="">12</text:span><text:span text:style-name="a2336" text:class-names="">月</text:span><text:span text:style-name="a2337" text:class-names="">(</text:span><text:span text:style-name="a2338" text:class-names="">第一學期</text:span><text:span text:style-name="a2339" text:class-names="">)</text:span><text:span text:style-name="a2340" text:class-names="">的第一週完成</text:span><text:span text:style-name="a2341" text:class-names="">教學助理評量表</text:span><text:span text:style-name="a2342" text:class-names="">，擲送本中心，<text:s text:c="1"/></text:span><text:span text:style-name="a2343" text:class-names="">70</text:span><text:span text:style-name="a2344" text:class-names="">分為通過標準</text:span><text:span text:style-name="a2345" text:class-names="">，通過考核則給予學生助學金補助，</text:span><text:span text:style-name="a2346" text:class-names="">未通過者需繳交學習改進紀錄表</text:span><text:span text:style-name="a2347" text:class-names="">，由指導老師評核為通過後即給予補助。</text:span></text:p>
              </text:list-item>
            </text:list>
            <text:list text:style-name="a2352">
              <text:list-item>
                <text:p text:style-name="a2351" text:class-names="" text:cond-style-name=""><text:span text:style-name="a2350" text:class-names="">教學助理應於學期結束一週內完成教學助理成果報告並繳交至本中心。</text:span></text:p>
              </text:list-item>
            </text:list>
            <text:list text:style-name="a2355">
              <text:list-item>
                <text:p text:style-name="a2354" text:class-names="" text:cond-style-name=""><text:span text:style-name="a2353" text:class-names="">本中心於學期結束後，根據成果報告、教學助理實際出席學校舉辦說明會及培訓活動參與情形，評估課程之實施成效，以作為未來補助相關課程之參考。</text:span></text:p>
              </text:list-item>
            </text:list>
          </draw:text-box>
          <svg:title/>
          <svg:desc/>
        </draw:frame>
        <draw:frame draw:id="id305" draw:style-name="a2361" draw:name="標題 1" svg:x="0.98668in" svg:y="0.60004in" svg:width="8.02951in" svg:height="1.07486in">
          <draw:text-box>
            <text:p text:style-name="a2360" text:class-names="" text:cond-style-name=""><text:span text:style-name="a2357" text:class-names="">助學金</text:span><text:span text:style-name="a2358" text:class-names="">經費</text:span><text:span text:style-name="a2359" text:class-names="">補助方式</text:span></text:p>
          </draw:text-box>
          <svg:title/>
          <svg:desc/>
        </draw:frame>
      </draw:page>
      <draw:page draw:name="Slide50" draw:style-name="a2363" draw:master-page-name="Master1-Layout7-blank-空白" presentation:presentation-page-layout-name="Master1-PPL7" draw:id="Slide-305">
        <draw:frame draw:id="id306" draw:style-name="a2367" draw:name="投影片編號版面配置區 1" svg:x="9.04781in" svg:y="6.68862in" svg:width="0.45219in" svg:height="0.39931in">
          <draw:text-box>
            <text:p text:style-name="a2366" text:class-names="" text:cond-style-name=""><text:span text:style-name="a2364" text:class-names=""><text:page-number style:num-format="1" text:fixed="false">18</text:page-number></text:span><text:span text:style-name="a2365" text:class-names=""/></text:p>
          </draw:text-box>
          <svg:title/>
          <svg:desc/>
        </draw:frame>
        <draw:frame draw:id="id307" draw:style-name="a2402" draw:name="內容版面配置區 2" svg:x="1.53505in" svg:y="0.60004in" svg:width="7.16615in" svg:height="5.6684in">
          <draw:text-box>
            <text:p text:style-name="a2370" text:class-names="" text:cond-style-name=""><text:span text:style-name="a2368" text:class-names="">共創多贏的教學助理</text:span><text:span text:style-name="a2369" text:class-names=""/></text:p>
            <text:list text:style-name="a2374">
              <text:list-item>
                <text:p text:style-name="a2373" text:class-names="" text:cond-style-name=""><text:span text:style-name="a2371" text:class-names="">提昇教師教學品質</text:span><text:span text:style-name="a2372" text:class-names=""/></text:p>
              </text:list-item>
            </text:list>
            <text:list text:style-name="a2378">
              <text:list-item>
                <text:p text:style-name="a2377" text:class-names="" text:cond-style-name=""><text:span text:style-name="a2375" text:class-names="">促進學生學習成效</text:span><text:span text:style-name="a2376" text:class-names=""/></text:p>
              </text:list-item>
            </text:list>
            <text:list text:style-name="a2382">
              <text:list-item>
                <text:p text:style-name="a2381" text:class-names="" text:cond-style-name=""><text:span text:style-name="a2379" text:class-names="">服務學習，教學相長</text:span><text:span text:style-name="a2380" text:class-names=""/></text:p>
              </text:list-item>
            </text:list>
            <text:p text:style-name="a2386" text:class-names="" text:cond-style-name=""><text:span text:style-name="a2383" text:class-names="">TA</text:span><text:span text:style-name="a2384" text:class-names="">守則</text:span><text:span text:style-name="a2385" text:class-names=""/></text:p>
            <text:list text:style-name="a2389">
              <text:list-item>
                <text:p text:style-name="a2388" text:class-names="" text:cond-style-name=""><text:span text:style-name="a2387" text:class-names="">主動積極與授課教師聯繫</text:span></text:p>
              </text:list-item>
            </text:list>
            <text:list text:style-name="a2392">
              <text:list-item>
                <text:p text:style-name="a2391" text:class-names="" text:cond-style-name=""><text:span text:style-name="a2390" text:class-names="">熱情回應學生學習之需求</text:span></text:p>
              </text:list-item>
            </text:list>
            <text:list text:style-name="a2395">
              <text:list-item>
                <text:p text:style-name="a2394" text:class-names="" text:cond-style-name=""><text:span text:style-name="a2393" text:class-names="">注意公平公正、性別平等之原則</text:span></text:p>
              </text:list-item>
            </text:list>
            <text:list text:style-name="a2398">
              <text:list-item>
                <text:p text:style-name="a2397" text:class-names="" text:cond-style-name=""><text:span text:style-name="a2396" text:class-names="">記得自己的學生身分，適時的求助</text:span></text:p>
              </text:list-item>
            </text:list>
            <text:list text:style-name="a2401">
              <text:list-item>
                <text:p text:style-name="a2400" text:class-names="" text:cond-style-name=""><text:span text:style-name="a2399" text:class-names=""/></text:p>
              </text:list-item>
            </text:list>
          </draw:text-box>
          <svg:title/>
          <svg:desc/>
        </draw:frame>
        <draw:frame draw:id="id308" draw:style-name="a2403" draw:name="Picture 3" svg:x="7.87788in" svg:y="0.2063in" svg:width="1.64665in" svg:height="3.3454in" style:rel-width="scale" style:rel-height="scale">
          <draw:image xlink:href="media/image16.jpeg" xlink:type="simple" xlink:show="embed" xlink:actuate="onLoad"/>
          <svg:title/>
          <svg:desc>C:\Users\admin\Desktop\設計\素材\54b1OOOPICaa.jpg</svg:desc>
        </draw:frame>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26" presentation:preset-sub-type="0" presentation:preset-class="entrance" smil:begin="0.0s" smil:fill="hold">
                  <anim:set smil:targetElement="id308" smil:attributeName="visibility" smil:to="visible" smil:begin="0.0s" smil:dur="0.001s" smil:fill="hold"/>
                  <anim:transitionFilter smil:targetElement="id308" smil:type="slideWipe" smil:subtype="fromBottom" smil:begin="0.0s" smil:dur="0.58s"/>
                  <anim:animate smil:targetElement="id308" smil:attributeName="x" smil:values="x-0.25;x" smil:keyTimes="0.0;1.0" smil:begin="0.0s" smil:dur="1.822s"/>
                  <anim:animate smil:targetElement="id308" smil:attributeName="y" smil:values="0.5;1" anim:formula="y-sin(pi*$)/3" smil:keyTimes="0.0;1.0" smil:begin="0.0s" smil:dur="0.664s"/>
                  <anim:animate smil:targetElement="id308" smil:attributeName="y" smil:values="0;1" anim:formula="y-sin(pi*$)/9" smil:keyTimes="0.0;1.0" smil:begin="0.664s" smil:dur="0.664s"/>
                  <anim:animate smil:targetElement="id308" smil:attributeName="y" smil:values="0;1" anim:formula="y-sin(pi*$)/27" smil:keyTimes="0.0;1.0" smil:begin="1.324s" smil:dur="0.332s"/>
                  <anim:animate smil:targetElement="id308" smil:attributeName="y" smil:values="0;1" anim:formula="y-sin(pi*$)/81" smil:keyTimes="0.0;1.0" smil:begin="1.656s" smil:dur="0.164s"/>
                </anim:par>
              </anim:par>
            </anim:par>
          </anim:seq>
        </anim:par>
      </draw:page>
      <draw:page draw:name="Slide49" draw:style-name="a2405" draw:master-page-name="Master1-Layout7-blank-空白" presentation:presentation-page-layout-name="Master1-PPL7" draw:id="Slide-304">
        <draw:frame draw:id="id309" draw:style-name="a2409" draw:name="投影片編號版面配置區 1" svg:x="9.04781in" svg:y="6.68862in" svg:width="0.45219in" svg:height="0.39931in">
          <draw:text-box>
            <text:p text:style-name="a2408" text:class-names="" text:cond-style-name=""><text:span text:style-name="a2406" text:class-names=""><text:page-number style:num-format="1" text:fixed="false">19</text:page-number></text:span><text:span text:style-name="a2407" text:class-names=""/></text:p>
          </draw:text-box>
          <svg:title/>
          <svg:desc/>
        </draw:frame>
        <draw:frame draw:id="id310" draw:style-name="a2413" draw:name="內容版面配置區 2" svg:x="0.71807in" svg:y="0.56076in" svg:width="8.58187in" svg:height="1.10243in">
          <draw:text-box>
            <text:p text:style-name="a2412" text:class-names="" text:cond-style-name=""><text:span text:style-name="a2410" text:class-names="">我是教學助理</text:span><text:span text:style-name="a2411" text:class-names=""/></text:p>
          </draw:text-box>
          <svg:title/>
          <svg:desc/>
        </draw:frame>
        <draw:custom-shape svg:x="3.18924in" svg:y="2.25347in" svg:width="3.10069in" svg:height="2.04861in" draw:id="id311" draw:style-name="a2418" draw:name="等腰三角形 3">
          <svg:title/>
          <svg:desc/>
          <text:p text:style-name="a2415" text:class-names="" text:cond-style-name=""><text:span text:style-name="a2414" text:class-names="">從過程中三方互相成長</text:span></text:p>
          <text:p text:style-name="a2417" text:class-names="" text:cond-style-name=""><text:span text:style-name="a2416"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48556">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frame draw:id="id312" draw:style-name="a2436" draw:name="內容版面配置區 2" svg:x="0.90106in" svg:y="5.48248in" svg:width="8.43053in" svg:height="1.68357in">
          <draw:text-box>
            <text:p text:style-name="a2426" text:class-names="" text:cond-style-name=""><text:span text:style-name="a2419" text:class-names="">1.</text:span><text:span text:style-name="a2420" text:class-names="">學生看上課結果，</text:span><text:span text:style-name="a2421" text:class-names="">TA</text:span><text:span text:style-name="a2422" text:class-names="">看教師備課</text:span><text:span text:style-name="a2423" text:class-names="">/</text:span><text:span text:style-name="a2424" text:class-names="">教學技巧</text:span><text:span text:style-name="a2425" text:class-names=""/></text:p>
            <text:p text:style-name="a2430" text:class-names="" text:cond-style-name=""><text:span text:style-name="a2427" text:class-names="">2.</text:span><text:span text:style-name="a2428" text:class-names="">不要將教學助理視為一個工作，將學到的教</text:span><text:span text:style-name="a2429" text:class-names=""/></text:p>
            <text:p text:style-name="a2435" text:class-names="" text:cond-style-name=""><text:span text:style-name="a2431" text:class-names=""><text:s text:c="3"/>學技巧</text:span><text:span text:style-name="a2432" text:class-names="">/</text:span><text:span text:style-name="a2433" text:class-names="">技能，應用到將來所從事的工作之中</text:span><text:span text:style-name="a2434" text:class-names=""/></text:p>
          </draw:text-box>
          <svg:title/>
          <svg:desc/>
        </draw:frame>
        <draw:frame draw:id="id313" draw:style-name="a2445" draw:name="內容版面配置區 2" svg:x="6.70685in" svg:y="2.08501in" svg:width="2.65451in" svg:height="1.46701in">
          <draw:text-box>
            <text:p text:style-name="a2440" text:class-names="" text:cond-style-name=""><text:span text:style-name="a2437" text:class-names="">1.</text:span><text:span text:style-name="a2438" text:class-names="">學習諮詢</text:span><text:span text:style-name="a2439" text:class-names=""/></text:p>
            <text:p text:style-name="a2444" text:class-names="" text:cond-style-name=""><text:span text:style-name="a2441" text:class-names="">2.</text:span><text:span text:style-name="a2442" text:class-names="">學習影響</text:span><text:span text:style-name="a2443" text:class-names=""/></text:p>
          </draw:text-box>
          <svg:title/>
          <svg:desc/>
        </draw:frame>
        <draw:frame draw:id="id314" draw:style-name="a2454" draw:name="內容版面配置區 2" svg:x="0.35222in" svg:y="2.07024in" svg:width="2.36285in" svg:height="1.4184in">
          <draw:text-box>
            <text:p text:style-name="a2449" text:class-names="" text:cond-style-name=""><text:span text:style-name="a2446" text:class-names="">1.</text:span><text:span text:style-name="a2447" text:class-names="">師生橋梁</text:span><text:span text:style-name="a2448" text:class-names=""/></text:p>
            <text:p text:style-name="a2453" text:class-names="" text:cond-style-name=""><text:span text:style-name="a2450" text:class-names="">2.</text:span><text:span text:style-name="a2451" text:class-names="">教學夥伴</text:span><text:span text:style-name="a2452" text:class-names=""/></text:p>
          </draw:text-box>
          <svg:title/>
          <svg:desc/>
        </draw:frame>
        <draw:custom-shape svg:width="1.88889in" svg:height="0.9216in" draw:id="id315" draw:style-name="a2457" draw:transform="translate(-0.94444in -0.4608in) rotate(-5.332) translate(3.41746in 3.05713in)" draw:name="剪去並圓角化單一角落矩形 7">
          <svg:title/>
          <svg:desc/>
          <text:p text:style-name="a2456" text:class-names="" text:cond-style-name=""><text:span text:style-name="a2455" text:class-names="">我對教師而言</text:span></text:p>
          <draw:enhanced-geometry xmlns:dr3d="urn:oasis:names:tc:opendocument:xmlns:dr3d:1.0" draw:path-stretchpoint-x="21600" draw:path-stretchpoint-y="21600" draw:type="non-primitive" svg:viewBox="0 0 21600 21600" draw:enhanced-path="M ?f12 ?f4 L ?f14 ?f4 ?f3 ?f13 ?f3 ?f5 ?f2 ?f5 ?f2 ?f12 A ?f56 ?f57 ?f58 ?f59 ?f2 ?f12 ?f53 ?f55  W ?f60 ?f61 ?f62 ?f63 ?f2 ?f12 ?f53 ?f55 Z N" draw:text-areas="?f15 ?f15 ?f16 ?f5" draw:modifiers="16667 16667">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0"/>
            <draw:equation draw:name="f11" draw:formula="$1"/>
            <draw:equation draw:name="f12" draw:formula="?f8 * ?f10 / 100000"/>
            <draw:equation draw:name="f13" draw:formula="?f8 * ?f11 / 100000"/>
            <draw:equation draw:name="f14" draw:formula="?f3 - ?f13"/>
            <draw:equation draw:name="f15" draw:formula="?f12 * 29289 / 100000"/>
            <draw:equation draw:name="f16" draw:formula="(?f14 + ?f3) / 2"/>
            <draw:equation draw:name="f17" draw:formula="21550000 - ?f1"/>
            <draw:equation draw:name="f18" draw:formula="if(?f17, ?f1, 21550000)"/>
            <draw:equation draw:name="f19" draw:formula="-21550000 - ?f18"/>
            <draw:equation draw:name="f20" draw:formula="if(?f19, -21550000, ?f18)"/>
            <draw:equation draw:name="f21" draw:formula="?f0 + ?f20"/>
            <draw:equation draw:name="f22" draw:formula="?f0 + ?f1"/>
            <draw:equation draw:name="f23" draw:formula="?f22 * ?f9 / ?f0"/>
            <draw:equation draw:name="f24" draw:formula="0 - ?f23"/>
            <draw:equation draw:name="f25" draw:formula="cos(?f24)"/>
            <draw:equation draw:name="f26" draw:formula="0 - ?f25"/>
            <draw:equation draw:name="f27" draw:formula="?f26 * ?f12"/>
            <draw:equation draw:name="f28" draw:formula="sin(?f24)"/>
            <draw:equation draw:name="f29" draw:formula="0 - ?f28"/>
            <draw:equation draw:name="f30" draw:formula="?f29 * ?f12"/>
            <draw:equation draw:name="f31" draw:formula="sqrt(?f27 * ?f27 + ?f30 * ?f30 + 0 * 0)"/>
            <draw:equation draw:name="f32" draw:formula="?f12 * ?f12 / ?f31"/>
            <draw:equation draw:name="f33" draw:formula="?f29 * ?f32"/>
            <draw:equation draw:name="f34" draw:formula="?f2 - ?f33"/>
            <draw:equation draw:name="f35" draw:formula="?f26 * ?f32"/>
            <draw:equation draw:name="f36" draw:formula="?f12 - ?f35"/>
            <draw:equation draw:name="f37" draw:formula="?f34 - ?f12"/>
            <draw:equation draw:name="f38" draw:formula="?f36 - ?f12"/>
            <draw:equation draw:name="f39" draw:formula="?f34 + ?f12"/>
            <draw:equation draw:name="f40" draw:formula="?f36 + ?f12"/>
            <draw:equation draw:name="f41" draw:formula="?f21 + ?f1"/>
            <draw:equation draw:name="f42" draw:formula="?f41 * ?f9 / ?f0"/>
            <draw:equation draw:name="f43" draw:formula="0 - ?f42"/>
            <draw:equation draw:name="f44" draw:formula="cos(?f43)"/>
            <draw:equation draw:name="f45" draw:formula="0 - ?f44"/>
            <draw:equation draw:name="f46" draw:formula="?f45 * ?f12"/>
            <draw:equation draw:name="f47" draw:formula="sin(?f43)"/>
            <draw:equation draw:name="f48" draw:formula="0 - ?f47"/>
            <draw:equation draw:name="f49" draw:formula="?f48 * ?f12"/>
            <draw:equation draw:name="f50" draw:formula="sqrt(?f46 * ?f46 + ?f49 * ?f49 + 0 * 0)"/>
            <draw:equation draw:name="f51" draw:formula="?f12 * ?f12 / ?f50"/>
            <draw:equation draw:name="f52" draw:formula="?f48 * ?f51"/>
            <draw:equation draw:name="f53" draw:formula="?f34 + ?f52"/>
            <draw:equation draw:name="f54" draw:formula="?f45 * ?f51"/>
            <draw:equation draw:name="f55" draw:formula="?f36 + ?f54"/>
            <draw:equation draw:name="f56" draw:formula="if(?f20, ?f2, ?f37)"/>
            <draw:equation draw:name="f57" draw:formula="if(?f20, ?f12, ?f38)"/>
            <draw:equation draw:name="f58" draw:formula="if(?f20, ?f2, ?f39)"/>
            <draw:equation draw:name="f59" draw:formula="if(?f20, ?f12, ?f40)"/>
            <draw:equation draw:name="f60" draw:formula="if(?f20, ?f37, ?f53)"/>
            <draw:equation draw:name="f61" draw:formula="if(?f20, ?f38, ?f55)"/>
            <draw:equation draw:name="f62" draw:formula="if(?f20, ?f39, ?f53)"/>
            <draw:equation draw:name="f63" draw:formula="if(?f20, ?f40, ?f55)"/>
          </draw:enhanced-geometry>
        </draw:custom-shape>
        <draw:custom-shape svg:width="1.88889in" svg:height="0.84135in" draw:id="id316" draw:style-name="a2460" draw:transform="translate(-0.94444in -0.42068in) rotate(-0.91323) translate(5.97212in 3.08174in)" draw:name="剪去並圓角化單一角落矩形 8">
          <svg:title/>
          <svg:desc/>
          <text:p text:style-name="a2459" text:class-names="" text:cond-style-name=""><text:span text:style-name="a2458" text:class-names="">我對學生而言</text:span></text:p>
          <draw:enhanced-geometry xmlns:dr3d="urn:oasis:names:tc:opendocument:xmlns:dr3d:1.0" draw:path-stretchpoint-x="21600" draw:path-stretchpoint-y="21600" draw:type="non-primitive" svg:viewBox="0 0 21600 21600" draw:enhanced-path="M ?f12 ?f4 L ?f14 ?f4 ?f3 ?f13 ?f3 ?f5 ?f2 ?f5 ?f2 ?f12 A ?f56 ?f57 ?f58 ?f59 ?f2 ?f12 ?f53 ?f55  W ?f60 ?f61 ?f62 ?f63 ?f2 ?f12 ?f53 ?f55 Z N" draw:text-areas="?f15 ?f15 ?f16 ?f5" draw:modifiers="16667 16667">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0"/>
            <draw:equation draw:name="f11" draw:formula="$1"/>
            <draw:equation draw:name="f12" draw:formula="?f8 * ?f10 / 100000"/>
            <draw:equation draw:name="f13" draw:formula="?f8 * ?f11 / 100000"/>
            <draw:equation draw:name="f14" draw:formula="?f3 - ?f13"/>
            <draw:equation draw:name="f15" draw:formula="?f12 * 29289 / 100000"/>
            <draw:equation draw:name="f16" draw:formula="(?f14 + ?f3) / 2"/>
            <draw:equation draw:name="f17" draw:formula="21550000 - ?f1"/>
            <draw:equation draw:name="f18" draw:formula="if(?f17, ?f1, 21550000)"/>
            <draw:equation draw:name="f19" draw:formula="-21550000 - ?f18"/>
            <draw:equation draw:name="f20" draw:formula="if(?f19, -21550000, ?f18)"/>
            <draw:equation draw:name="f21" draw:formula="?f0 + ?f20"/>
            <draw:equation draw:name="f22" draw:formula="?f0 + ?f1"/>
            <draw:equation draw:name="f23" draw:formula="?f22 * ?f9 / ?f0"/>
            <draw:equation draw:name="f24" draw:formula="0 - ?f23"/>
            <draw:equation draw:name="f25" draw:formula="cos(?f24)"/>
            <draw:equation draw:name="f26" draw:formula="0 - ?f25"/>
            <draw:equation draw:name="f27" draw:formula="?f26 * ?f12"/>
            <draw:equation draw:name="f28" draw:formula="sin(?f24)"/>
            <draw:equation draw:name="f29" draw:formula="0 - ?f28"/>
            <draw:equation draw:name="f30" draw:formula="?f29 * ?f12"/>
            <draw:equation draw:name="f31" draw:formula="sqrt(?f27 * ?f27 + ?f30 * ?f30 + 0 * 0)"/>
            <draw:equation draw:name="f32" draw:formula="?f12 * ?f12 / ?f31"/>
            <draw:equation draw:name="f33" draw:formula="?f29 * ?f32"/>
            <draw:equation draw:name="f34" draw:formula="?f2 - ?f33"/>
            <draw:equation draw:name="f35" draw:formula="?f26 * ?f32"/>
            <draw:equation draw:name="f36" draw:formula="?f12 - ?f35"/>
            <draw:equation draw:name="f37" draw:formula="?f34 - ?f12"/>
            <draw:equation draw:name="f38" draw:formula="?f36 - ?f12"/>
            <draw:equation draw:name="f39" draw:formula="?f34 + ?f12"/>
            <draw:equation draw:name="f40" draw:formula="?f36 + ?f12"/>
            <draw:equation draw:name="f41" draw:formula="?f21 + ?f1"/>
            <draw:equation draw:name="f42" draw:formula="?f41 * ?f9 / ?f0"/>
            <draw:equation draw:name="f43" draw:formula="0 - ?f42"/>
            <draw:equation draw:name="f44" draw:formula="cos(?f43)"/>
            <draw:equation draw:name="f45" draw:formula="0 - ?f44"/>
            <draw:equation draw:name="f46" draw:formula="?f45 * ?f12"/>
            <draw:equation draw:name="f47" draw:formula="sin(?f43)"/>
            <draw:equation draw:name="f48" draw:formula="0 - ?f47"/>
            <draw:equation draw:name="f49" draw:formula="?f48 * ?f12"/>
            <draw:equation draw:name="f50" draw:formula="sqrt(?f46 * ?f46 + ?f49 * ?f49 + 0 * 0)"/>
            <draw:equation draw:name="f51" draw:formula="?f12 * ?f12 / ?f50"/>
            <draw:equation draw:name="f52" draw:formula="?f48 * ?f51"/>
            <draw:equation draw:name="f53" draw:formula="?f34 + ?f52"/>
            <draw:equation draw:name="f54" draw:formula="?f45 * ?f51"/>
            <draw:equation draw:name="f55" draw:formula="?f36 + ?f54"/>
            <draw:equation draw:name="f56" draw:formula="if(?f20, ?f2, ?f37)"/>
            <draw:equation draw:name="f57" draw:formula="if(?f20, ?f12, ?f38)"/>
            <draw:equation draw:name="f58" draw:formula="if(?f20, ?f2, ?f39)"/>
            <draw:equation draw:name="f59" draw:formula="if(?f20, ?f12, ?f40)"/>
            <draw:equation draw:name="f60" draw:formula="if(?f20, ?f37, ?f53)"/>
            <draw:equation draw:name="f61" draw:formula="if(?f20, ?f38, ?f55)"/>
            <draw:equation draw:name="f62" draw:formula="if(?f20, ?f39, ?f53)"/>
            <draw:equation draw:name="f63" draw:formula="if(?f20, ?f40, ?f55)"/>
          </draw:enhanced-geometry>
        </draw:custom-shape>
        <draw:custom-shape svg:x="3.58333in" svg:y="4.38021in" svg:width="2.23438in" svg:height="0.89583in" draw:id="id317" draw:style-name="a2464" draw:name="剪去並圓角化單一角落矩形 9">
          <svg:title/>
          <svg:desc/>
          <text:p text:style-name="a2463" text:class-names="" text:cond-style-name=""><text:span text:style-name="a2461" text:class-names="">TA</text:span><text:span text:style-name="a2462" text:class-names="">對我自己而言</text:span></text:p>
          <draw:enhanced-geometry xmlns:dr3d="urn:oasis:names:tc:opendocument:xmlns:dr3d:1.0" draw:path-stretchpoint-x="21600" draw:path-stretchpoint-y="21600" draw:type="non-primitive" svg:viewBox="0 0 21600 21600" draw:enhanced-path="M ?f12 ?f4 L ?f14 ?f4 ?f3 ?f13 ?f3 ?f5 ?f2 ?f5 ?f2 ?f12 A ?f56 ?f57 ?f58 ?f59 ?f2 ?f12 ?f53 ?f55  W ?f60 ?f61 ?f62 ?f63 ?f2 ?f12 ?f53 ?f55 Z N" draw:text-areas="?f15 ?f15 ?f16 ?f5" draw:modifiers="50000 16667">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0"/>
            <draw:equation draw:name="f11" draw:formula="$1"/>
            <draw:equation draw:name="f12" draw:formula="?f8 * ?f10 / 100000"/>
            <draw:equation draw:name="f13" draw:formula="?f8 * ?f11 / 100000"/>
            <draw:equation draw:name="f14" draw:formula="?f3 - ?f13"/>
            <draw:equation draw:name="f15" draw:formula="?f12 * 29289 / 100000"/>
            <draw:equation draw:name="f16" draw:formula="(?f14 + ?f3) / 2"/>
            <draw:equation draw:name="f17" draw:formula="21550000 - ?f1"/>
            <draw:equation draw:name="f18" draw:formula="if(?f17, ?f1, 21550000)"/>
            <draw:equation draw:name="f19" draw:formula="-21550000 - ?f18"/>
            <draw:equation draw:name="f20" draw:formula="if(?f19, -21550000, ?f18)"/>
            <draw:equation draw:name="f21" draw:formula="?f0 + ?f20"/>
            <draw:equation draw:name="f22" draw:formula="?f0 + ?f1"/>
            <draw:equation draw:name="f23" draw:formula="?f22 * ?f9 / ?f0"/>
            <draw:equation draw:name="f24" draw:formula="0 - ?f23"/>
            <draw:equation draw:name="f25" draw:formula="cos(?f24)"/>
            <draw:equation draw:name="f26" draw:formula="0 - ?f25"/>
            <draw:equation draw:name="f27" draw:formula="?f26 * ?f12"/>
            <draw:equation draw:name="f28" draw:formula="sin(?f24)"/>
            <draw:equation draw:name="f29" draw:formula="0 - ?f28"/>
            <draw:equation draw:name="f30" draw:formula="?f29 * ?f12"/>
            <draw:equation draw:name="f31" draw:formula="sqrt(?f27 * ?f27 + ?f30 * ?f30 + 0 * 0)"/>
            <draw:equation draw:name="f32" draw:formula="?f12 * ?f12 / ?f31"/>
            <draw:equation draw:name="f33" draw:formula="?f29 * ?f32"/>
            <draw:equation draw:name="f34" draw:formula="?f2 - ?f33"/>
            <draw:equation draw:name="f35" draw:formula="?f26 * ?f32"/>
            <draw:equation draw:name="f36" draw:formula="?f12 - ?f35"/>
            <draw:equation draw:name="f37" draw:formula="?f34 - ?f12"/>
            <draw:equation draw:name="f38" draw:formula="?f36 - ?f12"/>
            <draw:equation draw:name="f39" draw:formula="?f34 + ?f12"/>
            <draw:equation draw:name="f40" draw:formula="?f36 + ?f12"/>
            <draw:equation draw:name="f41" draw:formula="?f21 + ?f1"/>
            <draw:equation draw:name="f42" draw:formula="?f41 * ?f9 / ?f0"/>
            <draw:equation draw:name="f43" draw:formula="0 - ?f42"/>
            <draw:equation draw:name="f44" draw:formula="cos(?f43)"/>
            <draw:equation draw:name="f45" draw:formula="0 - ?f44"/>
            <draw:equation draw:name="f46" draw:formula="?f45 * ?f12"/>
            <draw:equation draw:name="f47" draw:formula="sin(?f43)"/>
            <draw:equation draw:name="f48" draw:formula="0 - ?f47"/>
            <draw:equation draw:name="f49" draw:formula="?f48 * ?f12"/>
            <draw:equation draw:name="f50" draw:formula="sqrt(?f46 * ?f46 + ?f49 * ?f49 + 0 * 0)"/>
            <draw:equation draw:name="f51" draw:formula="?f12 * ?f12 / ?f50"/>
            <draw:equation draw:name="f52" draw:formula="?f48 * ?f51"/>
            <draw:equation draw:name="f53" draw:formula="?f34 + ?f52"/>
            <draw:equation draw:name="f54" draw:formula="?f45 * ?f51"/>
            <draw:equation draw:name="f55" draw:formula="?f36 + ?f54"/>
            <draw:equation draw:name="f56" draw:formula="if(?f20, ?f2, ?f37)"/>
            <draw:equation draw:name="f57" draw:formula="if(?f20, ?f12, ?f38)"/>
            <draw:equation draw:name="f58" draw:formula="if(?f20, ?f2, ?f39)"/>
            <draw:equation draw:name="f59" draw:formula="if(?f20, ?f12, ?f40)"/>
            <draw:equation draw:name="f60" draw:formula="if(?f20, ?f37, ?f53)"/>
            <draw:equation draw:name="f61" draw:formula="if(?f20, ?f38, ?f55)"/>
            <draw:equation draw:name="f62" draw:formula="if(?f20, ?f39, ?f53)"/>
            <draw:equation draw:name="f63" draw:formula="if(?f20, ?f40, ?f55)"/>
          </draw:enhanced-geometry>
        </draw:custom-shape>
        <draw:frame draw:id="id318" draw:style-name="a2465" draw:name="Picture 5" svg:x="0.71807in" svg:y="3.69508in" svg:width="1.23821in" svg:height="1.51721in" style:rel-width="scale" style:rel-height="scale">
          <draw:image xlink:href="media/image17.png" xlink:type="simple" xlink:show="embed" xlink:actuate="onLoad"/>
          <svg:title/>
          <svg:desc>C:\Users\admin\Desktop\工人1.png</svg:desc>
        </draw:frame>
        <draw:frame draw:id="id319" draw:style-name="a2466" draw:name="Picture 8" svg:x="8.56331in" svg:y="3.34867in" svg:width="0.76829in" svg:height="1.38935in" style:rel-width="scale" style:rel-height="scale">
          <draw:image xlink:href="media/image18.png" xlink:type="simple" xlink:show="embed" xlink:actuate="onLoad"/>
          <svg:title/>
          <svg:desc>C:\Users\admin\Desktop\工人2.png</svg:desc>
        </draw:frame>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10" presentation:preset-sub-type="0" presentation:preset-class="entrance" smil:begin="0.0s" smil:fill="hold">
                  <anim:set smil:targetElement="id318" smil:attributeName="visibility" smil:to="visible" smil:begin="0.0s" smil:dur="0.001s" smil:fill="hold"/>
                  <anim:transitionFilter smil:targetElement="id318" smil:type="fade" smil:subtype="crossfade" smil:dur="0.5s"/>
                </anim:par>
              </anim:par>
              <anim:par smil:begin="0.5s" smil:fill="hold">
                <anim:par presentation:node-type="after-previous" presentation:preset-id="10" presentation:preset-sub-type="0" presentation:preset-class="entrance" smil:begin="0.0s" smil:fill="hold">
                  <anim:set smil:targetElement="id319" smil:attributeName="visibility" smil:to="visible" smil:begin="0.0s" smil:dur="0.001s" smil:fill="hold"/>
                  <anim:transitionFilter smil:targetElement="id319" smil:type="fade" smil:subtype="crossfade" smil:dur="0.5s"/>
                </anim:par>
              </anim:par>
            </anim:par>
          </anim:seq>
        </anim:par>
      </draw:page>
      <draw:page draw:name="Slide51" draw:style-name="a2468" draw:master-page-name="Master1-Layout7-blank-空白" presentation:presentation-page-layout-name="Master1-PPL7" draw:id="Slide-306">
        <draw:frame draw:id="id320" draw:style-name="a2472" draw:name="投影片編號版面配置區 1" svg:x="9.04781in" svg:y="6.68862in" svg:width="0.45219in" svg:height="0.39931in">
          <draw:text-box>
            <text:p text:style-name="a2471" text:class-names="" text:cond-style-name=""><text:span text:style-name="a2469" text:class-names=""><text:page-number style:num-format="1" text:fixed="false">20</text:page-number></text:span><text:span text:style-name="a2470" text:class-names=""/></text:p>
          </draw:text-box>
          <svg:title/>
          <svg:desc/>
        </draw:frame>
        <draw:frame draw:id="id321" draw:name="表格 2" svg:x="0.82631in" svg:y="1.86003in" svg:width="8.11111in" svg:height="2.28299in">
          <table:table table:style-name="a2473" table:template-name="{5C22544A-7EE6-4342-B048-85BDC9FD1C3A}" table:use-banding-columns-styles="false" table:use-banding-rows-styles="true" table:use-first-column-styles="true" table:use-first-row-styles="true" table:use-last-column-styles="false" table:use-last-row-styles="false">
            <table:table-column table:style-name="a2474" table:default-cell-style-name=""/>
            <table:table-column table:style-name="a2475" table:default-cell-style-name=""/>
            <table:table-column table:style-name="a2476" table:default-cell-style-name=""/>
            <table:table-row table:style-name="a2477" table:default-cell-style-name="">
              <table:table-cell table:style-name="a2482">
                <text:list text:style-name="a2481">
                  <text:list-item>
                    <text:p text:style-name="a2480" text:class-names="" text:cond-style-name=""><text:span text:style-name="a2478" text:class-names="">課前準備</text:span><text:span text:style-name="a2479" text:class-names=""/></text:p>
                  </text:list-item>
                </text:list>
              </table:table-cell>
              <table:table-cell table:style-name="a2487">
                <text:list text:style-name="a2486">
                  <text:list-item>
                    <text:p text:style-name="a2485" text:class-names="" text:cond-style-name=""><text:span text:style-name="a2483" text:class-names="">課堂協助</text:span><text:span text:style-name="a2484" text:class-names=""/></text:p>
                  </text:list-item>
                </text:list>
              </table:table-cell>
              <table:table-cell table:style-name="a2492">
                <text:list text:style-name="a2491">
                  <text:list-item>
                    <text:p text:style-name="a2490" text:class-names="" text:cond-style-name=""><text:span text:style-name="a2488" text:class-names="">課後輔導或協助</text:span><text:span text:style-name="a2489" text:class-names=""/></text:p>
                  </text:list-item>
                </text:list>
              </table:table-cell>
            </table:table-row>
            <table:table-row table:style-name="a2493" table:default-cell-style-name="">
              <table:table-cell table:style-name="a2510">
                <text:list text:style-name="a2496">
                  <text:list-item>
                    <text:p text:style-name="a2495" text:class-names="" text:cond-style-name=""><text:span text:style-name="a2494" text:class-names="">□教室之借用及使用</text:span></text:p>
                  </text:list-item>
                </text:list>
                <text:list text:style-name="a2499">
                  <text:list-item>
                    <text:p text:style-name="a2498" text:class-names="" text:cond-style-name=""><text:span text:style-name="a2497" text:class-names="">□準備上課資料或器材</text:span></text:p>
                  </text:list-item>
                </text:list>
                <text:list text:style-name="a2502">
                  <text:list-item>
                    <text:p text:style-name="a2501" text:class-names="" text:cond-style-name=""><text:span text:style-name="a2500" text:class-names="">□課前製作數位教材</text:span></text:p>
                  </text:list-item>
                </text:list>
                <text:list text:style-name="a2505">
                  <text:list-item>
                    <text:p text:style-name="a2504" text:class-names="" text:cond-style-name=""><text:span text:style-name="a2503" text:class-names="">□課前數位教材上網</text:span></text:p>
                  </text:list-item>
                </text:list>
                <text:list text:style-name="a2509">
                  <text:list-item>
                    <text:p text:style-name="a2508" text:class-names="" text:cond-style-name=""><text:span text:style-name="a2506" text:class-names="">□與教師討論工作內容</text:span><text:span text:style-name="a2507" text:class-names=""/></text:p>
                  </text:list-item>
                </text:list>
              </table:table-cell>
              <table:table-cell table:style-name="a2527">
                <text:list text:style-name="a2513">
                  <text:list-item>
                    <text:p text:style-name="a2512" text:class-names="" text:cond-style-name=""><text:span text:style-name="a2511" text:class-names="">□協助學生操作實驗</text:span></text:p>
                  </text:list-item>
                </text:list>
                <text:list text:style-name="a2516">
                  <text:list-item>
                    <text:p text:style-name="a2515" text:class-names="" text:cond-style-name=""><text:span text:style-name="a2514" text:class-names="">□帶領術科練習</text:span></text:p>
                  </text:list-item>
                </text:list>
                <text:list text:style-name="a2519">
                  <text:list-item>
                    <text:p text:style-name="a2518" text:class-names="" text:cond-style-name=""><text:span text:style-name="a2517" text:class-names="">□帶領分組討論</text:span></text:p>
                  </text:list-item>
                </text:list>
                <text:list text:style-name="a2522">
                  <text:list-item>
                    <text:p text:style-name="a2521" text:class-names="" text:cond-style-name=""><text:span text:style-name="a2520" text:class-names="">□督導上課場所安全</text:span></text:p>
                  </text:list-item>
                </text:list>
                <text:list text:style-name="a2526">
                  <text:list-item>
                    <text:p text:style-name="a2525" text:class-names="" text:cond-style-name=""><text:span text:style-name="a2523" text:class-names="">□記錄上課情形</text:span><text:span text:style-name="a2524" text:class-names=""/></text:p>
                  </text:list-item>
                </text:list>
              </table:table-cell>
              <table:table-cell table:style-name="a2545">
                <text:list text:style-name="a2530">
                  <text:list-item>
                    <text:p text:style-name="a2529" text:class-names="" text:cond-style-name=""><text:span text:style-name="a2528" text:class-names="">□課後輔導（習題演練）</text:span></text:p>
                  </text:list-item>
                </text:list>
                <text:list text:style-name="a2534">
                  <text:list-item>
                    <text:p text:style-name="a2533" text:class-names="" text:cond-style-name=""><text:span text:style-name="a2531" text:class-names="">□課後</text:span><text:span text:style-name="a2532" text:class-names="">製作數位教材</text:span></text:p>
                  </text:list-item>
                </text:list>
                <text:list text:style-name="a2537">
                  <text:list-item>
                    <text:p text:style-name="a2536" text:class-names="" text:cond-style-name=""><text:span text:style-name="a2535" text:class-names="">□課後數位教材上網</text:span></text:p>
                  </text:list-item>
                </text:list>
                <text:list text:style-name="a2540">
                  <text:list-item>
                    <text:p text:style-name="a2539" text:class-names="" text:cond-style-name=""><text:span text:style-name="a2538" text:class-names="">□設計並維護課程網頁</text:span></text:p>
                  </text:list-item>
                </text:list>
                <text:list text:style-name="a2544">
                  <text:list-item>
                    <text:p text:style-name="a2543" text:class-names="" text:cond-style-name=""><text:span text:style-name="a2541" text:class-names="">□上網與學生課後互動</text:span><text:span text:style-name="a2542" text:class-names=""/></text:p>
                  </text:list-item>
                </text:list>
              </table:table-cell>
            </table:table-row>
          </table:table>
          <draw:image xlink:href="media/image19.png" xlink:type="simple" xlink:show="embed" xlink:actuate="onLoad"/>
          <svg:title/>
          <svg:desc/>
        </draw:frame>
        <draw:frame draw:id="id322" draw:style-name="a2570" draw:name="內容版面配置區 2" svg:x="1.85004in" svg:y="4.53749in" svg:width="6.53616in" svg:height="2.04688in">
          <draw:text-box>
            <text:p text:style-name="a2548" text:class-names="" text:cond-style-name=""><text:span text:style-name="a2546" text:class-names="">補充：</text:span><text:span text:style-name="a2547" text:class-names=""/></text:p>
            <text:p text:style-name="a2551" text:class-names="" text:cond-style-name=""><text:span text:style-name="a2549" text:class-names="">1.</text:span><text:span text:style-name="a2550" text:class-names="">教材製作請注意智慧財產權問題</text:span></text:p>
            <text:p text:style-name="a2555" text:class-names="" text:cond-style-name=""><text:span text:style-name="a2552" text:class-names="">2.</text:span><text:span text:style-name="a2553" text:class-names="">批改作業請將你發現的結果跟老師討論</text:span><text:span text:style-name="a2554" text:class-names=""/></text:p>
            <text:p text:style-name="a2559" text:class-names="" text:cond-style-name=""><text:span text:style-name="a2556" text:class-names="">3.</text:span><text:span text:style-name="a2557" text:class-names="">發揮所長，做中學，自我職涯探索一下</text:span><text:span text:style-name="a2558" text:class-names=""/></text:p>
            <text:p text:style-name="a2569" text:class-names="" text:cond-style-name=""><text:span text:style-name="a2560" text:class-names=""><text:s text:c="3"/></text:span><text:span text:style-name="a2561" text:class-names="">(</text:span><text:span text:style-name="a2562" text:class-names="">一個課程</text:span><text:span text:style-name="a2563" text:class-names="">TA</text:span><text:span text:style-name="a2564" text:class-names="">最多兼</text:span><text:span text:style-name="a2565" text:class-names="">2</text:span><text:span text:style-name="a2566" text:class-names="">門不同課程</text:span><text:span text:style-name="a2567" text:class-names="">)</text:span><text:span text:style-name="a2568" text:class-names=""/></text:p>
          </draw:text-box>
          <svg:title/>
          <svg:desc/>
        </draw:frame>
        <draw:frame draw:id="id323" draw:style-name="a2577" draw:name="內容版面配置區 2" svg:x="0.55035in" svg:y="0.3638in" svg:width="8.94965in" svg:height="1.7449in">
          <draw:text-box>
            <text:p text:style-name="a2573" text:class-names="" text:cond-style-name=""><text:span text:style-name="a2571" text:class-names="">教學助理要做甚麼</text:span><text:span text:style-name="a2572" text:class-names="">?</text:span></text:p>
            <text:list text:style-name="a2576">
              <text:list-item>
                <text:p text:style-name="a2575" text:class-names="" text:cond-style-name=""><text:span text:style-name="a2574" text:class-names=""/></text:p>
              </text:list-item>
            </text:list>
          </draw:text-box>
          <svg:title/>
          <svg:desc/>
        </draw:frame>
      </draw:page>
      <draw:page draw:name="Slide53" draw:style-name="a2579" draw:master-page-name="Master1-Layout7-blank-空白" presentation:presentation-page-layout-name="Master1-PPL7" draw:id="Slide-308">
        <draw:frame draw:id="id324" draw:style-name="a2583" draw:name="投影片編號版面配置區 1" svg:x="9.04781in" svg:y="6.68862in" svg:width="0.45219in" svg:height="0.39931in">
          <draw:text-box>
            <text:p text:style-name="a2582" text:class-names="" text:cond-style-name=""><text:span text:style-name="a2580" text:class-names=""><text:page-number style:num-format="1" text:fixed="false">21</text:page-number></text:span><text:span text:style-name="a2581" text:class-names=""/></text:p>
          </draw:text-box>
          <svg:title/>
          <svg:desc/>
        </draw:frame>
        <draw:frame draw:id="id325" draw:style-name="a2587" draw:name="標題 1" svg:x="1.77129in" svg:y="0.60004in" svg:width="6.45741in" svg:height="1.01562in">
          <draw:text-box>
            <text:p text:style-name="a2586" text:class-names="" text:cond-style-name=""><text:span text:style-name="a2584" text:class-names="">注意事項</text:span><text:span text:style-name="a2585" text:class-names=""/></text:p>
          </draw:text-box>
          <svg:title/>
          <svg:desc/>
        </draw:frame>
        <draw:frame draw:id="id326" draw:style-name="a2638" draw:name="內容版面配置區 2" svg:x="1.1413in" svg:y="1.54503in" svg:width="8.66319in" svg:height="5.19792in">
          <draw:text-box>
            <text:list text:style-name="a2603">
              <text:list-item>
                <text:p text:style-name="a2602" text:class-names="" text:cond-style-name=""><text:span text:style-name="a2588" text:class-names="">助學金發放依會計年度，請務必於</text:span><text:span text:style-name="a2589" text:class-names="">12/4(</text:span><text:span text:style-name="a2590" text:class-names="">五</text:span><text:span text:style-name="a2591" text:class-names="">)</text:span><text:span text:style-name="a2592" text:class-names=""><text:s text:c="1"/></text:span><text:span text:style-name="a2593" text:class-names="">前完成準時繳交</text:span><text:span text:style-name="a2594" text:class-names=""><text:line-break/></text:span><text:span text:style-name="a2595" text:class-names=""><text:s text:c="2"/></text:span><text:span text:style-name="a2596" text:class-names="">附件</text:span><text:span text:style-name="a2597" text:class-names="">5</text:span><text:span text:style-name="a2598" text:class-names="">：國立體育大學教學助理評量表</text:span><text:span text:style-name="a2599" text:class-names="">(</text:span><text:span text:style-name="a2600" text:class-names="">教師</text:span><text:span text:style-name="a2601" text:class-names="">)<text:line-break/></text:span></text:p>
              </text:list-item>
            </text:list>
            <text:list text:style-name="a2607">
              <text:list-item>
                <text:p text:style-name="a2606" text:class-names="" text:cond-style-name=""><text:span text:style-name="a2604" text:class-names="">教學助理成果報告內容包含</text:span><text:span text:style-name="a2605" text:class-names=""/></text:p>
              </text:list-item>
            </text:list>
            <text:list text:style-name="a2611">
              <text:list-item>
                <text:list text:style-name="a2611">
                  <text:list-item>
                    <text:p text:style-name="a2610" text:class-names="" text:cond-style-name=""><text:span text:style-name="a2608" text:class-names="">□<text:s text:c="1"/></text:span><text:span text:style-name="a2609" text:class-names="">教學助理學習成果報告封面</text:span></text:p>
                  </text:list-item>
                </text:list>
              </text:list-item>
            </text:list>
            <text:list text:style-name="a2615">
              <text:list-item>
                <text:list text:style-name="a2615">
                  <text:list-item>
                    <text:p text:style-name="a2614" text:class-names="" text:cond-style-name=""><text:span text:style-name="a2612" text:class-names="">□<text:s text:c="1"/></text:span><text:span text:style-name="a2613" text:class-names="">國立體育大學教學助理學習成果報告</text:span></text:p>
                  </text:list-item>
                </text:list>
              </text:list-item>
            </text:list>
            <text:list text:style-name="a2619">
              <text:list-item>
                <text:list text:style-name="a2619">
                  <text:list-item>
                    <text:p text:style-name="a2618" text:class-names="" text:cond-style-name=""><text:span text:style-name="a2616" text:class-names="">□<text:s text:c="1"/></text:span><text:span text:style-name="a2617" text:class-names="">國立體育大學教學助理學習記錄單</text:span></text:p>
                  </text:list-item>
                </text:list>
              </text:list-item>
            </text:list>
            <text:list text:style-name="a2623">
              <text:list-item>
                <text:list text:style-name="a2623">
                  <text:list-item>
                    <text:p text:style-name="a2622" text:class-names="" text:cond-style-name=""><text:span text:style-name="a2620" text:class-names="">□<text:s text:c="1"/></text:span><text:span text:style-name="a2621" text:class-names="">國立體育大學教學助理自我評量表</text:span></text:p>
                  </text:list-item>
                </text:list>
              </text:list-item>
            </text:list>
            <text:list text:style-name="a2627">
              <text:list-item>
                <text:list text:style-name="a2627">
                  <text:list-item>
                    <text:p text:style-name="a2626" text:class-names="" text:cond-style-name=""><text:span text:style-name="a2624" text:class-names="">□<text:s text:c="1"/></text:span><text:span text:style-name="a2625" text:class-names="">國立體育大學課程教學助理受輔學生評量表（獲補救教學助理之必交）</text:span></text:p>
                  </text:list-item>
                </text:list>
              </text:list-item>
            </text:list>
            <text:list text:style-name="a2637">
              <text:list-item>
                <text:list text:style-name="a2637">
                  <text:list-item>
                    <text:p text:style-name="a2636" text:class-names="" text:cond-style-name=""><text:span text:style-name="a2628" text:class-names="">□<text:s text:c="1"/></text:span><text:span text:style-name="a2629" text:class-names="">成果報告電子檔</text:span><text:span text:style-name="a2630" text:class-names="">e-mail</text:span><text:span text:style-name="a2631" text:class-names="">（</text:span><text:span text:style-name="a2632" text:class-names=""><text:a xlink:href="mailto:skytsao@ntsu.edu.tw" text:style-name="" text:visited-style-name="">skytsao@ntsu.edu.tw</text:a></text:span><text:span text:style-name="a2633" text:class-names="">）</text:span><text:span text:style-name="a2634" text:class-names="">.</text:span><text:span text:style-name="a2635" text:class-names=""/></text:p>
                  </text:list-item>
                </text:list>
              </text:list-item>
            </text:list>
          </draw:text-box>
          <svg:title/>
          <svg:desc/>
        </draw:frame>
      </draw:page>
      <draw:page draw:name="Slide55" draw:style-name="a2640" draw:master-page-name="Master1-Layout7-blank-空白" presentation:presentation-page-layout-name="Master1-PPL7" draw:id="Slide-310">
        <draw:frame draw:id="id327" draw:style-name="a2644" draw:name="投影片編號版面配置區 1" svg:x="9.04781in" svg:y="6.68862in" svg:width="0.45219in" svg:height="0.39931in">
          <draw:text-box>
            <text:p text:style-name="a2643" text:class-names="" text:cond-style-name=""><text:span text:style-name="a2641" text:class-names=""><text:page-number style:num-format="1" text:fixed="false">22</text:page-number></text:span><text:span text:style-name="a2642" text:class-names=""/></text:p>
          </draw:text-box>
          <svg:title/>
          <svg:desc/>
        </draw:frame>
        <draw:frame draw:id="id328" draw:style-name="a2645" draw:name="圖片 2" svg:x="0.19632in" svg:y="0.87639in" svg:width="4.59363in" svg:height="6.49606in" style:rel-width="scale" style:rel-height="scale">
          <draw:image xlink:href="media/image20.jpeg" xlink:type="simple" xlink:show="embed" xlink:actuate="onLoad"/>
          <svg:title/>
          <svg:desc/>
        </draw:frame>
        <draw:frame draw:id="id329" draw:style-name="a2646" draw:name="圖片 3" svg:x="5.18514in" svg:y="0.87639in" svg:width="4.59363in" svg:height="6.49606in" style:rel-width="scale" style:rel-height="scale">
          <draw:image xlink:href="media/image21.jpeg" xlink:type="simple" xlink:show="embed" xlink:actuate="onLoad"/>
          <svg:title/>
          <svg:desc/>
        </draw:frame>
        <draw:custom-shape svg:x="0.09177in" svg:y="0.29538in" svg:width="7.18439in" svg:height="0.50488in" draw:id="id330" draw:style-name="a2652" draw:name="矩形 4">
          <svg:title/>
          <svg:desc/>
          <text:list text:style-name="a2651">
            <text:list-item>
              <text:list text:style-name="a2651">
                <text:list-item>
                  <text:p text:style-name="a2650" text:class-names="" text:cond-style-name=""><text:span text:style-name="a2647" text:class-names="">1.</text:span><text:span text:style-name="a2648" text:class-names="">國立</text:span><text:span text:style-name="a2649" text:class-names="">體育大學教學助理學習成果報告</text:span></text:p>
                </text:list-item>
              </text:list>
            </text:list-item>
          </text:list>
          <draw:enhanced-geometry xmlns:dr3d="urn:oasis:names:tc:opendocument:xmlns:dr3d:1.0" draw:type="non-primitive" svg:viewBox="0 0 21600 21600" draw:enhanced-path="M 0 0 L 21600 0 21600 21600 0 21600 Z N"/>
        </draw:custom-shape>
        <draw:custom-shape svg:x="6.41748in" svg:y="1.23003in" svg:width="2.36247in" svg:height="0.55124in" draw:id="id331" draw:style-name="a2655" draw:name="圓角矩形 5">
          <svg:title/>
          <svg:desc/>
          <text:p text:style-name="a2654" text:class-names="" text:cond-style-name=""><text:span text:style-name="a2653"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page>
      <draw:page draw:name="Slide56" draw:style-name="a2657" draw:master-page-name="Master1-Layout7-blank-空白" presentation:presentation-page-layout-name="Master1-PPL7" draw:id="Slide-311">
        <draw:frame draw:id="id332" draw:style-name="a2661" draw:name="投影片編號版面配置區 1" svg:x="9.04781in" svg:y="6.68862in" svg:width="0.45219in" svg:height="0.39931in">
          <draw:text-box>
            <text:p text:style-name="a2660" text:class-names="" text:cond-style-name=""><text:span text:style-name="a2658" text:class-names=""><text:page-number style:num-format="1" text:fixed="false">23</text:page-number></text:span><text:span text:style-name="a2659" text:class-names=""/></text:p>
          </draw:text-box>
          <svg:title/>
          <svg:desc/>
        </draw:frame>
        <draw:custom-shape svg:x="0.70178in" svg:y="0.28505in" svg:width="7.05443in" svg:height="0.50488in" draw:id="id333" draw:style-name="a2667" draw:name="矩形 2">
          <svg:title/>
          <svg:desc/>
          <text:list text:style-name="a2666">
            <text:list-item>
              <text:list text:style-name="a2666">
                <text:list-item>
                  <text:p text:style-name="a2665" text:class-names="" text:cond-style-name=""><text:span text:style-name="a2662" text:class-names="">2.</text:span><text:span text:style-name="a2663" text:class-names="">國立</text:span><text:span text:style-name="a2664" text:class-names="">體育大學教學助理學習記錄單</text:span></text:p>
                </text:list-item>
              </text:list>
            </text:list-item>
          </text:list>
          <draw:enhanced-geometry xmlns:dr3d="urn:oasis:names:tc:opendocument:xmlns:dr3d:1.0" draw:type="non-primitive" svg:viewBox="0 0 21600 21600" draw:enhanced-path="M 0 0 L 21600 0 21600 21600 0 21600 Z N"/>
        </draw:custom-shape>
        <draw:frame draw:id="id334" draw:style-name="a2668" draw:name="圖片 3" svg:x="2.63753in" svg:y="0.78352in" svg:width="4.96118in" svg:height="6.55621in" style:rel-width="scale" style:rel-height="scale">
          <draw:image xlink:href="media/image22.jpeg" xlink:type="simple" xlink:show="embed" xlink:actuate="onLoad"/>
          <svg:title/>
          <svg:desc/>
        </draw:frame>
      </draw:page>
      <draw:page draw:name="Slide54" draw:style-name="a2670" draw:master-page-name="Master1-Layout7-blank-空白" presentation:presentation-page-layout-name="Master1-PPL7" draw:id="Slide-309">
        <draw:frame draw:id="id335" draw:style-name="a2674" draw:name="投影片編號版面配置區 1" svg:x="9.04781in" svg:y="6.68862in" svg:width="0.45219in" svg:height="0.39931in">
          <draw:text-box>
            <text:p text:style-name="a2673" text:class-names="" text:cond-style-name=""><text:span text:style-name="a2671" text:class-names=""><text:page-number style:num-format="1" text:fixed="false">24</text:page-number></text:span><text:span text:style-name="a2672" text:class-names=""/></text:p>
          </draw:text-box>
          <svg:title/>
          <svg:desc/>
        </draw:frame>
        <draw:frame draw:id="id336" draw:style-name="a2675" draw:name="圖片 3" svg:x="2.34823in" svg:y="0.3638in" svg:width="5.30355in" svg:height="6.45741in" style:rel-width="scale" style:rel-height="scale">
          <draw:image xlink:href="media/image23.jpeg" xlink:type="simple" xlink:show="embed" xlink:actuate="onLoad"/>
          <svg:title/>
          <svg:desc/>
        </draw:frame>
      </draw:page>
      <draw:page draw:name="Slide59" draw:style-name="a2677" draw:master-page-name="Master1-Layout7-blank-空白" presentation:presentation-page-layout-name="Master1-PPL7" draw:id="Slide-314">
        <draw:frame draw:id="id337" draw:style-name="a2681" draw:name="投影片編號版面配置區 1" svg:x="9.04781in" svg:y="6.68862in" svg:width="0.45219in" svg:height="0.39931in">
          <draw:text-box>
            <text:p text:style-name="a2680" text:class-names="" text:cond-style-name=""><text:span text:style-name="a2678" text:class-names=""><text:page-number style:num-format="1" text:fixed="false">25</text:page-number></text:span><text:span text:style-name="a2679" text:class-names=""/></text:p>
          </draw:text-box>
          <svg:title/>
          <svg:desc/>
        </draw:frame>
        <draw:frame draw:id="id338" draw:style-name="a2687" draw:name="標題 1" svg:x="0.54167in" svg:y="0.60004in" svg:width="8.91667in" svg:height="1.08333in">
          <draw:text-box>
            <text:p text:style-name="a2686" text:class-names="" text:cond-style-name=""><text:span text:style-name="a2682" text:class-names="">系所面對學習型教學助理之勞動檢查</text:span><text:span text:style-name="a2683" text:class-names=""><text:line-break/></text:span><text:span text:style-name="a2684" text:class-names="">應注意事項為何</text:span><text:span text:style-name="a2685" text:class-names=""/></text:p>
          </draw:text-box>
          <svg:title/>
          <svg:desc/>
        </draw:frame>
        <draw:frame draw:id="id339" draw:style-name="a2708" draw:name="文字方塊 3" svg:x="1.06255in" svg:y="1.76213in" svg:width="8.26904in" svg:height="4.54395in">
          <draw:text-box>
            <text:list text:style-name="a2691">
              <text:list-item>
                <text:p text:style-name="a2690" text:class-names="" text:cond-style-name=""><text:span text:style-name="a2688" text:class-names="">須提供學習型教學助理聘任之相關文件（關係確認單、學習實施計畫等合意文件）予勞檢單位。若一時找不到或相關人員不在，系所得要求事後補件。</text:span><text:span text:style-name="a2689" text:class-names=""/></text:p>
              </text:list-item>
            </text:list>
            <text:list text:style-name="a2695">
              <text:list-item>
                <text:p text:style-name="a2694" text:class-names="" text:cond-style-name=""><text:span text:style-name="a2692" text:class-names="">學習型教學助理「無簽到退記錄」，勞動檢查若要求提供，得以無簽到退記錄為由拒絕提供。</text:span><text:span text:style-name="a2693" text:class-names=""/></text:p>
              </text:list-item>
            </text:list>
            <text:list text:style-name="a2701">
              <text:list-item>
                <text:p text:style-name="a2700" text:class-names="" text:cond-style-name=""><text:span text:style-name="a2696" text:class-names="">不得</text:span><text:span text:style-name="a2697" text:class-names="">有學習活動以外之勞務提供或工作事實</text:span><text:span text:style-name="a2698" text:class-names="">。</text:span><text:span text:style-name="a2699" text:class-names=""/></text:p>
              </text:list-item>
            </text:list>
            <text:list text:style-name="a2707">
              <text:list-item>
                <text:p text:style-name="a2706" text:class-names="" text:cond-style-name=""><text:span text:style-name="a2702" text:class-names="">是否符合學習</text:span><text:span text:style-name="a2703" text:class-names="">關係之</text:span><text:span text:style-name="a2704" text:class-names="">認定，回歸教育部主管機關權責及教育部處理原則。</text:span><text:span text:style-name="a2705" text:class-names=""/></text:p>
              </text:list-item>
            </text:list>
          </draw:text-box>
          <svg:title/>
          <svg:desc/>
        </draw:frame>
      </draw:page>
      <draw:page draw:name="Slide60" draw:style-name="a2710" draw:master-page-name="Master1-Layout7-blank-空白" presentation:presentation-page-layout-name="Master1-PPL7" draw:id="Slide-315">
        <draw:frame draw:id="id340" draw:style-name="a2714" draw:name="投影片編號版面配置區 1" svg:x="9.04781in" svg:y="6.68862in" svg:width="0.45219in" svg:height="0.39931in">
          <draw:text-box>
            <text:p text:style-name="a2713" text:class-names="" text:cond-style-name=""><text:span text:style-name="a2711" text:class-names=""><text:page-number style:num-format="1" text:fixed="false">26</text:page-number></text:span><text:span text:style-name="a2712" text:class-names=""/></text:p>
          </draw:text-box>
          <svg:title/>
          <svg:desc/>
        </draw:frame>
        <draw:frame draw:id="id341" draw:style-name="a2759" draw:name="文字方塊 3" svg:x="1.16926in" svg:y="0.99379in" svg:width="8.16234in" svg:height="5.52005in">
          <draw:text-box>
            <text:list text:style-name="a2725">
              <text:list-item>
                <text:p text:style-name="a2724" text:class-names="" text:cond-style-name=""><text:span text:style-name="a2715" text:class-names="">已於</text:span><text:span text:style-name="a2716" text:class-names="">9</text:span><text:span text:style-name="a2717" text:class-names="">月</text:span><text:span text:style-name="a2718" text:class-names="">8</text:span><text:span text:style-name="a2719" text:class-names="">日教務會議通過，</text:span><text:span text:style-name="a2720" text:class-names="">助學金將為一次發給</text:span><text:span text:style-name="a2721" text:class-names="">，老師務必給予</text:span><text:span text:style-name="a2722" text:class-names="">合理的學習計畫。</text:span><text:span text:style-name="a2723" text:class-names=""/></text:p>
              </text:list-item>
            </text:list>
            <text:list text:style-name="a2731">
              <text:list-item>
                <text:p text:style-name="a2730" text:class-names="" text:cond-style-name=""><text:span text:style-name="a2726" text:class-names="">申請教學助理計畫</text:span><text:span text:style-name="a2727" text:class-names="">書</text:span><text:span text:style-name="a2728" text:class-names="">時一定要檢附課程大綱</text:span><text:span text:style-name="a2729" text:class-names=""/></text:p>
              </text:list-item>
            </text:list>
            <text:list text:style-name="a2737">
              <text:list-item>
                <text:p text:style-name="a2736" text:class-names="" text:cond-style-name=""><text:span text:style-name="a2732" text:class-names="">計畫</text:span><text:span text:style-name="a2733" text:class-names="">主持人</text:span><text:span text:style-name="a2734" text:class-names="">-</text:span><text:span text:style-name="a2735" text:class-names="">以學習為主，無勞務對價</text:span></text:p>
              </text:list-item>
            </text:list>
            <text:list text:style-name="a2741">
              <text:list-item>
                <text:p text:style-name="a2740" text:class-names="" text:cond-style-name=""><text:span text:style-name="a2738" text:class-names="">成果著作權歸屬學生。</text:span><text:span text:style-name="a2739" text:class-names=""/></text:p>
              </text:list-item>
            </text:list>
            <text:list text:style-name="a2745">
              <text:list-item>
                <text:p text:style-name="a2744" text:class-names="" text:cond-style-name=""><text:span text:style-name="a2742" text:class-names="">學習計畫書除課程大綱之外，務必訂定學習準則。</text:span><text:span text:style-name="a2743" text:class-names=""/></text:p>
              </text:list-item>
            </text:list>
            <text:list text:style-name="a2753">
              <text:list-item>
                <text:p text:style-name="a2752" text:class-names="" text:cond-style-name=""><text:span text:style-name="a2746" text:class-names="">切勿進行課程學習之外的勞動服務。</text:span><text:span text:style-name="a2747" text:class-names=""><text:line-break/></text:span><text:span text:style-name="a2748" text:class-names="">例如：改考卷</text:span><text:span text:style-name="a2749" text:class-names="">(</text:span><text:span text:style-name="a2750" text:class-names="">牽涉到學生的學習成績</text:span><text:span text:style-name="a2751" text:class-names="">)</text:span></text:p>
              </text:list-item>
            </text:list>
            <text:p text:style-name="a2758" text:class-names="" text:cond-style-name=""><text:span text:style-name="a2754" text:class-names=""><text:s text:c="9"/></text:span><text:span text:style-name="a2755" text:class-names="">接送小孩、買午餐、遛狗等等<text:s text:c="1"/></text:span><text:span text:style-name="a2756" text:class-names="">…</text:span><text:span text:style-name="a2757" text:class-names=""/></text:p>
          </draw:text-box>
          <svg:title/>
          <svg:desc/>
        </draw:frame>
        <draw:frame draw:id="id342" draw:style-name="a2760" draw:name="Picture 2" svg:x="7.71289in" svg:y="4.37999in" svg:width="1.57498in" svg:height="2.93668in" style:rel-width="scale" style:rel-height="scale">
          <draw:image xlink:href="media/image24.jpeg" xlink:type="simple" xlink:show="embed" xlink:actuate="onLoad"/>
          <svg:title/>
          <svg:desc>C:\Users\admin\Desktop\設計\素材\3-1209211H536.jpg</svg:desc>
        </draw:frame>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26" presentation:preset-sub-type="0" presentation:preset-class="entrance" smil:begin="0.0s" smil:fill="hold">
                  <anim:set smil:targetElement="id342" smil:attributeName="visibility" smil:to="visible" smil:begin="0.0s" smil:dur="0.001s" smil:fill="hold"/>
                  <anim:transitionFilter smil:targetElement="id342" smil:type="slideWipe" smil:subtype="fromBottom" smil:begin="0.0s" smil:dur="0.58s"/>
                  <anim:animate smil:targetElement="id342" smil:attributeName="x" smil:values="x-0.25;x" smil:keyTimes="0.0;1.0" smil:begin="0.0s" smil:dur="1.822s"/>
                  <anim:animate smil:targetElement="id342" smil:attributeName="y" smil:values="0.5;1" anim:formula="y-sin(pi*$)/3" smil:keyTimes="0.0;1.0" smil:begin="0.0s" smil:dur="0.664s"/>
                  <anim:animate smil:targetElement="id342" smil:attributeName="y" smil:values="0;1" anim:formula="y-sin(pi*$)/9" smil:keyTimes="0.0;1.0" smil:begin="0.664s" smil:dur="0.664s"/>
                  <anim:animate smil:targetElement="id342" smil:attributeName="y" smil:values="0;1" anim:formula="y-sin(pi*$)/27" smil:keyTimes="0.0;1.0" smil:begin="1.324s" smil:dur="0.332s"/>
                  <anim:animate smil:targetElement="id342" smil:attributeName="y" smil:values="0;1" anim:formula="y-sin(pi*$)/81" smil:keyTimes="0.0;1.0" smil:begin="1.656s" smil:dur="0.164s"/>
                </anim:par>
              </anim:par>
            </anim:par>
          </anim:seq>
        </anim:par>
      </draw:page>
      <draw:page draw:name="Slide62" draw:style-name="a2762" draw:master-page-name="Master1-Layout7-blank-空白" presentation:presentation-page-layout-name="Master1-PPL7" draw:id="Slide-317">
        <draw:frame draw:id="id343" draw:style-name="a2766" draw:name="投影片編號版面配置區 1" svg:x="9.04781in" svg:y="6.68862in" svg:width="0.45219in" svg:height="0.39931in">
          <draw:text-box>
            <text:p text:style-name="a2765" text:class-names="" text:cond-style-name=""><text:span text:style-name="a2763" text:class-names=""><text:page-number style:num-format="1" text:fixed="false">27</text:page-number></text:span><text:span text:style-name="a2764" text:class-names=""/></text:p>
          </draw:text-box>
          <svg:title/>
          <svg:desc/>
        </draw:frame>
        <draw:frame draw:id="id344" draw:style-name="a2770" draw:name="標題 1" svg:x="0.78704in" svg:y="0.47828in" svg:width="8.42593in" svg:height="0.72789in">
          <draw:text-box>
            <text:p text:style-name="a2769" text:class-names="" text:cond-style-name=""><text:span text:style-name="a2767" text:class-names="">結 <text:s text:c="1"/>語</text:span><text:span text:style-name="a2768" text:class-names=""/></text:p>
          </draw:text-box>
          <svg:title/>
          <svg:desc/>
        </draw:frame>
        <draw:frame draw:id="id345" draw:style-name="a2806" draw:name="內容版面配置區 2" svg:x="1.06255in" svg:y="1.38382in" svg:width="8.26904in" svg:height="3.85764in">
          <draw:text-box>
            <text:list text:style-name="a2776">
              <text:list-item>
                <text:p text:style-name="a2775" text:class-names="" text:cond-style-name=""><text:span text:style-name="a2771" text:class-names="">請把</text:span><text:span text:style-name="a2772" text:class-names="">TA</text:span><text:span text:style-name="a2773" text:class-names="">當成是一個自我學習的機會，好好發揮老師看中你的長才</text:span><text:span text:style-name="a2774" text:class-names=""/></text:p>
              </text:list-item>
            </text:list>
            <text:list text:style-name="a2780">
              <text:list-item>
                <text:p text:style-name="a2779" text:class-names="" text:cond-style-name=""><text:span text:style-name="a2777" text:class-names="">上課分組練習或指導時</text:span><text:span text:style-name="a2778" text:class-names="">…</text:span></text:p>
              </text:list-item>
            </text:list>
            <text:p text:style-name="a2789" text:class-names="" text:cond-style-name=""><text:span text:style-name="a2781" text:class-names=""><text:s text:c="3"/></text:span><text:span text:style-name="a2782" text:class-names="">(1)</text:span><text:span text:style-name="a2783" text:class-names="">記住同學名字、</text:span><text:span text:style-name="a2784" text:class-names="">(2)</text:span><text:span text:style-name="a2785" text:class-names="">善用同學專長、</text:span><text:span text:style-name="a2786" text:class-names="">(3)</text:span><text:span text:style-name="a2787" text:class-names="">提供鷹架 <text:s text:c="3"/></text:span><text:span text:style-name="a2788" text:class-names=""/></text:p>
            <text:p text:style-name="a2794" text:class-names="" text:cond-style-name=""><text:span text:style-name="a2790" text:class-names=""><text:s text:c="3"/></text:span><text:span text:style-name="a2791" text:class-names="">(4)</text:span><text:span text:style-name="a2792" text:class-names="">停看聽、慎言</text:span><text:span text:style-name="a2793" text:class-names=""/></text:p>
            <text:p text:style-name="a2799" text:class-names="" text:cond-style-name=""><text:span text:style-name="a2795" text:class-names=""><text:s text:c="3"/></text:span><text:span text:style-name="a2796" text:class-names="">(5)</text:span><text:span text:style-name="a2797" text:class-names="">課堂是教師與學生的舞台，你是配角</text:span><text:span text:style-name="a2798" text:class-names=""/></text:p>
            <text:list text:style-name="a2805">
              <text:list-item>
                <text:p text:style-name="a2804" text:class-names="" text:cond-style-name=""><text:span text:style-name="a2800" text:class-names="">課堂之外</text:span><text:span text:style-name="a2801" text:class-names="">…</text:span><text:span text:style-name="a2802" text:class-names="">多與教師溝通、多與同學互動</text:span><text:span text:style-name="a2803" text:class-names=""/></text:p>
              </text:list-item>
            </text:list>
          </draw:text-box>
          <svg:title/>
          <svg:desc/>
        </draw:frame>
        <draw:custom-shape svg:x="0.43256in" svg:y="4.77006in" svg:width="6.96177in" svg:height="1.91855in" draw:id="id346" draw:style-name="a2816" draw:name="矩形 4">
          <svg:title/>
          <svg:desc/>
          <text:p text:style-name="a2815" text:class-names="" text:cond-style-name=""><text:span text:style-name="a2807" text:class-names="">辛苦</text:span><text:span text:style-name="a2808" text:class-names="">你們了</text:span><text:span text:style-name="a2809" text:class-names="">!</text:span><text:span text:style-name="a2810" text:class-names="">加油</text:span><text:span text:style-name="a2811" text:class-names="">!!!<text:line-break/></text:span><text:span text:style-name="a2812" text:class-names="">謝謝</text:span><text:span text:style-name="a2813" text:class-names="">大家</text:span><text:span text:style-name="a2814" text:class-names=""/></text:p>
          <draw:enhanced-geometry xmlns:dr3d="urn:oasis:names:tc:opendocument:xmlns:dr3d:1.0" draw:type="non-primitive" svg:viewBox="0 0 21600 21600" draw:enhanced-path="M 0 0 L 21600 0 21600 21600 0 21600 Z N"/>
        </draw:custom-shape>
        <draw:frame draw:id="id347" draw:style-name="a2817" draw:name="Picture 3" svg:x="5.54615in" svg:y="5.71872in" svg:width="3.69637in" svg:height="1.6839in" style:rel-width="scale" style:rel-height="scale">
          <draw:image xlink:href="media/image25.jpeg" xlink:type="simple" xlink:show="embed" xlink:actuate="onLoad"/>
          <svg:title/>
          <svg:desc>C:\Users\admin\Desktop\152646.jpg</svg:desc>
        </draw:frame>
        <anim:par xmlns:anim="urn:oasis:names:tc:opendocument:xmlns:animation:1.0" presentation:node-type="timing-root">
          <anim:seq presentation:node-type="main-sequence" smil:dur="indefinite">
            <anim:par smil:begin="0.0s" smil:fill="hold">
              <anim:par smil:begin="0.0s" smil:fill="hold">
                <anim:par presentation:node-type="with-previous" presentation:preset-id="42" presentation:preset-sub-type="0" presentation:preset-class="entrance" smil:begin="0.0s" smil:fill="hold">
                  <anim:set smil:targetElement="id347" smil:attributeName="visibility" smil:to="visible" smil:begin="0.0s" smil:dur="0.001s" smil:fill="hold"/>
                  <anim:transitionFilter smil:targetElement="id347" smil:type="fade" smil:subtype="crossfade" smil:dur="1.0s"/>
                  <anim:animate smil:targetElement="id347" smil:attributeName="x" smil:values="x;x" smil:keyTimes="0.0;1.0" smil:dur="1.0s" smil:fill="hold"/>
                  <anim:animate smil:targetElement="id347" smil:attributeName="y" smil:values="y+.1;y" smil:keyTimes="0.0;1.0" smil:dur="1.0s" smil:fill="hold"/>
                </anim:par>
              </anim:par>
            </anim:par>
          </anim:seq>
        </anim:par>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1.90253in" svg:y="1in" svg:width="7.59747in" svg:height="3.81481in"/>
      <presentation:placeholder presentation:object="subtitle" svg:x="3.19799in" svg:y="4.81481in" svg:width="6.30202in" svg:height="1.49227in"/>
      <presentation:placeholder presentation:object="date-time" svg:x="8.01156in" svg:y="6.69in" svg:width="0.93774in" svg:height="0.39931in"/>
      <presentation:placeholder presentation:object="footer" svg:x="3.96296in" svg:y="6.69in" svg:width="3.94733in" svg:height="0.39931in"/>
      <presentation:placeholder presentation:object="page-number" svg:x="9.05in" svg:y="6.69in" svg:width="0.45in" svg:height="0.39931in"/>
    </style:presentation-page-layout>
    <style:presentation-page-layout style:name="Master1-PPL2" style:display-name="標題及物件">
      <presentation:placeholder presentation:object="title" svg:x="1.07407in" svg:y="0.5in" svg:width="8.42593in" svg:height="2.16667in"/>
      <presentation:placeholder presentation:object="object" svg:x="1.07407in" svg:y="2.91667in" svg:width="8.42593in" svg:height="3.64481in"/>
      <presentation:placeholder presentation:object="date-time" svg:x="8.03186in" svg:y="6.67998in" svg:width="0.93774in" svg:height="0.39931in"/>
      <presentation:placeholder presentation:object="footer" svg:x="2.15731in" svg:y="6.67998in" svg:width="5.81203in" svg:height="0.39931in"/>
      <presentation:placeholder presentation:object="page-number" svg:x="9.03212in" svg:y="6.67998in" svg:width="0.46788in" svg:height="0.39931in"/>
    </style:presentation-page-layout>
    <style:presentation-page-layout style:name="Master1-PPL3" style:display-name="章節標題">
      <presentation:placeholder presentation:object="title" svg:x="2.173in" svg:y="2.91666in" svg:width="7.327in" svg:height="2.58101in"/>
      <presentation:placeholder presentation:object="outline" svg:x="2.17301in" svg:y="5.49767in" svg:width="7.32699in" svg:height="0.94094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4" style:display-name="兩項物件">
      <presentation:placeholder presentation:object="title" svg:x="1.07407in" svg:y="0.75in" svg:width="8.42593in" svg:height="1.91667in"/>
      <presentation:placeholder presentation:object="object" svg:x="1.07407in" svg:y="2.91667in" svg:width="4.09in" svg:height="3.68403in"/>
      <presentation:placeholder presentation:object="object" svg:x="5.41in" svg:y="2.91667in" svg:width="4.09in" svg:height="3.66013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5" style:display-name="比對">
      <presentation:placeholder presentation:object="title" svg:x="1.07407in" svg:y="0.5in" svg:width="8.42593in" svg:height="2.16667in"/>
      <presentation:placeholder presentation:object="outline" svg:x="1.45394in" svg:y="2.90741in" svg:width="3.77985in" svg:height="0.63021in"/>
      <presentation:placeholder presentation:object="object" svg:x="1.21776in" svg:y="3.64757in" svg:width="4.01602in" svg:height="2.91476in"/>
      <presentation:placeholder presentation:object="outline" svg:x="5.64491in" svg:y="2.91667in" svg:width="3.79244in" svg:height="0.63021in"/>
      <presentation:placeholder presentation:object="object" svg:x="5.42133in" svg:y="3.64757in" svg:width="4.01602in" svg:height="2.91476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6" style:display-name="只有標題">
      <presentation:placeholder presentation:object="title" svg:x="1.07407in" svg:y="0.5in" svg:width="8.42593in" svg:height="2.16667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7" style:display-name="空白">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8" style:display-name="含標題的內容">
      <presentation:placeholder presentation:object="title" svg:x="1.21776in" svg:y="1.75in" svg:width="2.91178in" svg:height="1.5in"/>
      <presentation:placeholder presentation:object="object" svg:x="4.3171in" svg:y="0.75in" svg:width="5.12026in" svg:height="5.58333in"/>
      <presentation:placeholder presentation:object="outline" svg:x="1.21776in" svg:y="3.25in" svg:width="2.91178in" svg:height="2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9" style:display-name="含標題的圖片">
      <presentation:placeholder presentation:object="title" svg:x="1.21646in" svg:y="1.91667in" svg:width="4.45175in" svg:height="1.5in"/>
      <presentation:placeholder presentation:object="graphic" svg:x="6.23086in" svg:y="1in" svg:width="2.69179in" svg:height="5in"/>
      <presentation:placeholder presentation:object="outline" svg:x="1.21646in" svg:y="3.41667in" svg:width="4.45175in" svg:height="2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10" style:display-name="全景圖片 (含標題)">
      <presentation:placeholder presentation:object="title" svg:x="1.21776in" svg:y="5.17592in" svg:width="8.21959in" svg:height="0.61979in"/>
      <presentation:placeholder presentation:object="graphic" svg:x="1.95754in" svg:y="1.01937in" svg:width="6.74876in" svg:height="3.46126in"/>
      <presentation:placeholder presentation:object="outline" svg:x="1.21776in" svg:y="5.79572in" svg:width="8.21959in" svg:height="0.53993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11" style:display-name="標題與說明文字">
      <presentation:placeholder presentation:object="title" svg:x="1.21776in" svg:y="0.75in" svg:width="8.21959in" svg:height="3.33333in"/>
      <presentation:placeholder presentation:object="outline" svg:x="1.21776in" svg:y="4.75in" svg:width="8.21959in" svg:height="1.58333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12" style:display-name="引述 (含標題)">
      <presentation:placeholder presentation:object="title" svg:x="1.5603in" svg:y="0.75in" svg:width="7.62698in" svg:height="3in"/>
      <presentation:placeholder presentation:object="outline" svg:x="1.74785in" svg:y="3.75in" svg:width="7.25189in" svg:height="0.41667in"/>
      <presentation:placeholder presentation:object="outline" svg:x="1.21776in" svg:y="4.75in" svg:width="8.21959in" svg:height="1.58333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13" style:display-name="名片">
      <presentation:placeholder presentation:object="title" svg:x="1.21777in" svg:y="3.61831in" svg:width="8.21959in" svg:height="1.6063in"/>
      <presentation:placeholder presentation:object="outline" svg:x="1.21776in" svg:y="5.22461in" svg:width="8.21959in" svg:height="0.94094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14" style:display-name="引述名片">
      <presentation:placeholder presentation:object="title" svg:x="1.5603in" svg:y="0.75in" svg:width="7.62698in" svg:height="3in"/>
      <presentation:placeholder presentation:object="outline" svg:x="1.21777in" svg:y="4.25in" svg:width="8.21959in" svg:height="0.97222in"/>
      <presentation:placeholder presentation:object="outline" svg:x="1.21776in" svg:y="5.22222in" svg:width="8.21959in" svg:height="1.11111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15" style:display-name="是非題">
      <presentation:placeholder presentation:object="title" svg:x="1.21777in" svg:y="0.75in" svg:width="8.21959in" svg:height="2.98264in"/>
      <presentation:placeholder presentation:object="outline" svg:x="1.21776in" svg:y="3.83333in" svg:width="8.21959in" svg:height="0.91667in"/>
      <presentation:placeholder presentation:object="outline" svg:x="1.21776in" svg:y="4.75in" svg:width="8.21959in" svg:height="1.58333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16" style:display-name="標題及直排文字">
      <presentation:placeholder presentation:object="title" svg:x="1.07407in" svg:y="0.5in" svg:width="8.42593in" svg:height="2.16667in"/>
      <presentation:placeholder presentation:object="outline" svg:x="1.07407in" svg:y="2.91667in" svg:width="8.42593in" svg:height="3.67125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presentation-page-layout style:name="Master1-PPL17" style:display-name="直排標題及文字">
      <presentation:placeholder presentation:object="title" svg:x="7.9849in" svg:y="0.75in" svg:width="1.45245in" svg:height="5.58333in"/>
      <presentation:placeholder presentation:object="outline" svg:x="1.21776in" svg:y="0.75in" svg:width="6.57959in" svg:height="5.58333in"/>
      <presentation:placeholder presentation:object="date-time" svg:x="8.04755in" svg:y="6.68862in" svg:width="0.93774in" svg:height="0.39931in"/>
      <presentation:placeholder presentation:object="footer" svg:x="2.17301in" svg:y="6.68862in" svg:width="5.81203in" svg:height="0.39931in"/>
      <presentation:placeholder presentation:object="page-number" svg:x="9.04781in" svg:y="6.68862in" svg:width="0.45219in" svg:height="0.39931in"/>
    </style:presentation-page-layout>
    <style:style style:family="table-cell" style:name="a1336">
      <style:table-cell-properties fo:background-color="#bbe0e3"/>
      <style:text-properties fo:color="#ffffff" fo:font-family="+mn-lt" style:font-family-asian="+mn-ea" style:font-family-complex="+mn-cs" fo:font-weight="bold" style:font-weight-asian="bold" style:font-weight-complex="bold"/>
    </style:style>
    <style:style style:family="table-cell" style:name="a1330">
      <style:table-cell-properties/>
    </style:style>
    <style:style style:family="table-cell" style:name="a1337">
      <style:table-cell-properties fo:background-color="#bbe0e3"/>
      <style:text-properties fo:color="#ffffff" fo:font-family="+mn-lt" style:font-family-asian="+mn-ea" style:font-family-complex="+mn-cs" fo:font-weight="bold" style:font-weight-asian="bold" style:font-weight-complex="bold"/>
    </style:style>
    <style:style style:family="table-cell" style:name="a1331">
      <style:table-cell-properties fo:background-color="#e7f3f4"/>
    </style:style>
    <style:style style:family="table-cell" style:name="a1332">
      <style:table-cell-properties/>
    </style:style>
    <style:style style:family="table-cell" style:name="a1333">
      <style:table-cell-properties fo:background-color="#e7f3f4"/>
    </style:style>
    <style:style style:family="graphic" style:name="Graphics"/>
    <style:style style:family="table-cell" style:name="a1329">
      <style:table-cell-properties fo:background-color="#f3f9fa"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1334">
      <style:table-cell-properties fo:background-color="#bbe0e3" fo:border-bottom="0.04167in solid #ffffff"/>
      <style:text-properties fo:color="#ffffff" fo:font-family="+mn-lt" style:font-family-asian="+mn-ea" style:font-family-complex="+mn-cs" fo:font-weight="bold" style:font-weight-asian="bold" style:font-weight-complex="bold"/>
    </style:style>
    <style:style style:family="table-cell" style:name="a1335">
      <style:table-cell-properties fo:background-color="#bbe0e3" fo:border-top="0.04167in solid #ffffff"/>
      <style:text-properties fo:color="#ffffff" fo:font-family="+mn-lt" style:font-family-asian="+mn-ea" style:font-family-complex="+mn-cs" fo:font-weight="bold" style:font-weight-asian="bold" style:font-weight-complex="bold"/>
    </style:style>
    <style:default-style style:family="graphic">
      <style:graphic-properties draw:fill="solid" draw:fill-color="#eb8f22" draw:opacity="100%" draw:stroke="solid" svg:stroke-width="0.01736in" svg:stroke-color="#ad6816" svg:stroke-opacity="100%" svg:stroke-linecap="round"/>
    </style:default-style>
    <draw:gradient draw:name="a1355" draw:style="linear" draw:angle="0" draw:start-color="#f5d0ba" draw:end-color="#eea874" draw:start-intensity="100%" draw:end-intensity="100%"/>
    <draw:gradient draw:name="a2117" draw:style="linear" draw:angle="0" draw:start-color="#e7bbb7" draw:end-color="#d67d74" draw:start-intensity="100%" draw:end-intensity="100%"/>
    <draw:fill-image draw:name="a755" xlink:href="media/image26.png" xlink:show="embed" xlink:actuate="onLoad"/>
    <draw:fill-image draw:name="a2258" xlink:href="media/image26.png" xlink:show="embed" xlink:actuate="onLoad"/>
    <draw:fill-image draw:name="a383" xlink:href="media/image26.png" xlink:show="embed" xlink:actuate="onLoad"/>
    <draw:fill-image draw:name="a2761" xlink:href="media/image26.png" xlink:show="embed" xlink:actuate="onLoad"/>
    <draw:fill-image draw:name="a686" xlink:href="media/image26.png" xlink:show="embed" xlink:actuate="onLoad"/>
    <draw:fill-image draw:name="a1375" xlink:href="media/image26.png" xlink:show="embed" xlink:actuate="onLoad"/>
    <draw:fill-image draw:name="a2238" xlink:href="media/image26.png" xlink:show="embed" xlink:actuate="onLoad"/>
    <draw:fill-image draw:name="a2467" xlink:href="media/image26.png" xlink:show="embed" xlink:actuate="onLoad"/>
    <draw:fill-image draw:name="a1104" xlink:href="media/image26.png" xlink:show="embed" xlink:actuate="onLoad"/>
    <draw:fill-image draw:name="a964" xlink:href="media/image26.png" xlink:show="embed" xlink:actuate="onLoad"/>
    <draw:fill-image draw:name="a78" xlink:href="media/image26.png" xlink:show="embed" xlink:actuate="onLoad"/>
    <draw:fill-image draw:name="a2097" xlink:href="media/image26.png" xlink:show="embed" xlink:actuate="onLoad"/>
    <draw:fill-image draw:name="a1656" xlink:href="media/image26.png" xlink:show="embed" xlink:actuate="onLoad"/>
    <draw:fill-image draw:name="a1338" xlink:href="media/image26.png" xlink:show="embed" xlink:actuate="onLoad"/>
    <draw:fill-image draw:name="a2676" xlink:href="media/image26.png" xlink:show="embed" xlink:actuate="onLoad"/>
    <draw:fill-image draw:name="a2404" xlink:href="media/image26.png" xlink:show="embed" xlink:actuate="onLoad"/>
    <draw:fill-image draw:name="a604" xlink:href="media/image26.png" xlink:show="embed" xlink:actuate="onLoad"/>
    <draw:fill-image draw:name="a2656" xlink:href="media/image26.png" xlink:show="embed" xlink:actuate="onLoad"/>
    <draw:fill-image draw:name="a1173" xlink:href="media/image26.png" xlink:show="embed" xlink:actuate="onLoad"/>
    <draw:fill-image draw:name="a2709" xlink:href="media/image26.png" xlink:show="embed" xlink:actuate="onLoad"/>
    <draw:fill-image draw:name="a486" xlink:href="media/image26.png" xlink:show="embed" xlink:actuate="onLoad"/>
    <draw:fill-image draw:name="a2266" xlink:href="media/image26.png" xlink:show="embed" xlink:actuate="onLoad"/>
    <draw:fill-image draw:name="a2639" xlink:href="media/image26.png" xlink:show="embed" xlink:actuate="onLoad"/>
    <draw:fill-image draw:name="a145" xlink:href="media/image26.png" xlink:show="embed" xlink:actuate="onLoad"/>
    <draw:fill-image draw:name="a2224" xlink:href="media/image26.png" xlink:show="embed" xlink:actuate="onLoad"/>
    <draw:fill-image draw:name="a2151" xlink:href="media/image26.png" xlink:show="embed" xlink:actuate="onLoad"/>
    <draw:fill-image draw:name="a1417" xlink:href="media/image26.png" xlink:show="embed" xlink:actuate="onLoad"/>
    <draw:fill-image draw:name="a1969" xlink:href="media/image26.png" xlink:show="embed" xlink:actuate="onLoad"/>
    <draw:fill-image draw:name="a2362" xlink:href="media/image26.png" xlink:show="embed" xlink:actuate="onLoad"/>
    <draw:fill-image draw:name="a1251" xlink:href="media/image26.png" xlink:show="embed" xlink:actuate="onLoad"/>
    <draw:fill-image draw:name="a288" xlink:href="media/image26.png" xlink:show="embed" xlink:actuate="onLoad"/>
    <draw:fill-image draw:name="a0" xlink:href="media/image26.png" xlink:show="embed" xlink:actuate="onLoad"/>
    <draw:fill-image draw:name="a889" xlink:href="media/image26.png" xlink:show="embed" xlink:actuate="onLoad"/>
    <draw:fill-image draw:name="a1029" xlink:href="media/image26.png" xlink:show="embed" xlink:actuate="onLoad"/>
    <draw:fill-image draw:name="a2119" xlink:href="media/image26.png" xlink:show="embed" xlink:actuate="onLoad"/>
    <draw:fill-image draw:name="a1904" xlink:href="media/image26.png" xlink:show="embed" xlink:actuate="onLoad"/>
    <draw:fill-image draw:name="a2669" xlink:href="media/image26.png" xlink:show="embed" xlink:actuate="onLoad"/>
    <draw:fill-image draw:name="a1557" xlink:href="media/image26.png" xlink:show="embed" xlink:actuate="onLoad"/>
    <draw:fill-image draw:name="a2273" xlink:href="media/image26.png" xlink:show="embed" xlink:actuate="onLoad"/>
    <draw:fill-image draw:name="a2322" xlink:href="media/image26.png" xlink:show="embed" xlink:actuate="onLoad"/>
    <draw:fill-image draw:name="a2048" xlink:href="media/image26.png" xlink:show="embed" xlink:actuate="onLoad"/>
    <draw:fill-image draw:name="a223" xlink:href="media/image26.png" xlink:show="embed" xlink:actuate="onLoad"/>
    <draw:fill-image draw:name="a547" xlink:href="media/image26.png" xlink:show="embed" xlink:actuate="onLoad"/>
    <draw:fill-image draw:name="a824" xlink:href="media/image26.png" xlink:show="embed" xlink:actuate="onLoad"/>
    <draw:fill-image draw:name="a2578" xlink:href="media/image26.png" xlink:show="embed" xlink:actuate="onLoad"/>
    <table:table-template table:name="{5C22544A-7EE6-4342-B048-85BDC9FD1C3A}">
      <table:first-row table:style-name="a1334" table:paragraph-style-name=""/>
      <table:last-row table:style-name="a1335" table:paragraph-style-name=""/>
      <table:first-column table:style-name="a1336" table:paragraph-style-name=""/>
      <table:last-column table:style-name="a1337" table:paragraph-style-name=""/>
      <table:body table:style-name="a1329" table:paragraph-style-name=""/>
      <table:even-rows table:style-name="a1332" table:paragraph-style-name=""/>
      <table:odd-rows table:style-name="a1333" table:paragraph-style-name=""/>
      <table:even-columns table:style-name="a1330" table:paragraph-style-name=""/>
      <table:odd-columns table:style-name="a1331" table:paragraph-style-name=""/>
    </table:table-templat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22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304">
      <style:paragraph-properties fo:line-height="100%" fo:text-align="left" style:tab-stop-distance="0.5in" fo:margin-left="1.6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Corbe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8">
      <style:paragraph-properties fo:line-height="100%" fo:text-align="left" style:tab-stop-distance="0.5in" fo:margin-left="2.1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5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
      <style:paragraph-properties fo:line-height="100%" fo:text-align="left" style:tab-stop-distance="0.5in" fo:margin-left="0.3125in" fo:margin-right="0in" fo:text-indent="-0.31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0">
      <style:paragraph-properties fo:line-height="100%" fo:text-align="right" style:tab-stop-distance="0.5in" fo:margin-left="0in" fo:margin-right="0in" fo:text-indent="0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
      <style:paragraph-properties fo:line-height="100%" fo:text-align="left" style:tab-stop-distance="0.5in" fo:margin-left="1.3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2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12">
      <style:paragraph-properties fo:line-height="100%" fo:text-align="left" style:tab-stop-distance="0.5in" fo:margin-left="0.3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15">
      <style:paragraph-properties fo:line-height="100%" fo:text-align="left" style:tab-stop-distance="0.5in" fo:margin-left="0.8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8">
      <style:paragraph-properties fo:line-height="100%" fo:text-align="left" style:tab-stop-distance="0.5in" fo:margin-left="1.3125in" fo:margin-right="0in" fo:text-indent="-0.312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left" style:tab-stop-distance="0.5in" fo:margin-left="1.6875in" fo:margin-right="0in" fo:text-indent="-0.187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Corbel"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
      <style:paragraph-properties fo:line-height="100%" fo:text-align="left" style:tab-stop-distance="0.5in" fo:margin-left="2.1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6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graphic" style:name="a244">
      <style:graphic-properties draw:fill="solid" draw:fill-color="#eb8f22" draw:opacity="100%" draw:stroke="non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5">
      <style:graphic-properties draw:fill="solid" draw:fill-color="#595959" draw:opacity="100%" draw:stroke="non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1">
      <style:paragraph-properties fo:line-height="100%" fo:text-align="left" style:tab-stop-distance="0.5in" fo:margin-left="1.6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6">
      <style:graphic-properties draw:fill="solid" draw:fill-color="#262626" draw:opacity="100%" draw:stroke="none"/>
    </style:style>
    <style:style style:family="graphic" style:name="a247">
      <style:graphic-properties draw:fill="solid" draw:fill-color="#7b480b" draw:opacity="100%" draw:stroke="none"/>
    </style:style>
    <style:style style:family="text" style:name="a32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8">
      <style:graphic-properties draw:fill="solid" draw:fill-color="#b96c11" draw:opacity="100%" draw:stroke="none"/>
    </style:style>
    <style:style style:family="paragraph" style:name="a400">
      <style:paragraph-properties fo:line-height="100%" fo:text-align="left" style:tab-stop-distance="0.5in" fo:margin-left="1.3125in" fo:margin-right="0in" fo:text-indent="-0.312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
      <style:text-properties fo:font-variant="normal" fo:text-transform="none" fo:color="#000000" style:text-line-through-type="none" style:text-line-through-style="none" style:text-line-through-width="auto" style:text-line-through-color="font-color" style:text-position="0% 100%" fo:font-family="Corbe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9">
      <style:graphic-properties draw:fill="solid" draw:fill-color="#404040" draw:opacity="100%" draw:stroke="none"/>
    </style:style>
    <style:style style:family="paragraph" style:name="a325">
      <style:paragraph-properties fo:line-height="100%" fo:text-align="left" style:tab-stop-distance="0.5in" fo:margin-left="2.1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403">
      <style:paragraph-properties fo:line-height="100%" fo:text-align="left" style:tab-stop-distance="0.5in" fo:margin-left="1.6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orbe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7">
      <style:paragraph-properties fo:line-height="100%" fo:text-align="left" style:tab-stop-distance="0.5in" fo:margin-left="2.1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3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79">
      <style:graphic-properties draw:fill="solid" draw:fill-color="#eb8f22" draw:opacity="100%" draw:stroke="none"/>
    </style:style>
    <style:style style:family="presentation" style:name="a33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56">
      <style:graphic-properties draw:fill="none" draw:stroke="solid" svg:stroke-width="0.01042in" svg:stroke-color="#000000" svg:stroke-opacity="100%" draw:stroke-linejoin="miter"/>
    </style:style>
    <style:style style:family="text" style:name="a33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8">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0">
      <style:text-properties fo:font-variant="normal" fo:text-transform="none" fo:color="#b96c11" style:text-line-through-type="none" style:text-line-through-style="none" style:text-line-through-width="auto" style:text-line-through-color="font-color" style:text-position="0% 100%" fo:font-family="Corbel"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5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1">
      <style:paragraph-properties fo:line-height="100%" fo:text-align="left" style:tab-stop-distance="0.5in" fo:margin-left="0in" fo:margin-right="0in" fo:text-indent="0in" fo:margin-top="0.09722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39">
      <style:graphic-properties draw:fill="solid" draw:fill-color="#eb8f22" draw:opacity="100%" draw:stroke="none"/>
    </style:style>
    <style:style style:family="paragraph" style:name="a415">
      <style:paragraph-properties fo:line-height="100%" fo:text-align="left" style:tab-stop-distance="0.5in" fo:margin-left="0.3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8">
      <style:paragraph-properties fo:line-height="100%" fo:text-align="left" style:tab-stop-distance="0.5in" fo:margin-left="0.8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0">
      <style:graphic-properties draw:fill="solid" draw:fill-color="#595959" draw:opacity="100%" draw:stroke="none"/>
    </style:style>
    <style:style style:family="graphic" style:name="a181">
      <style:graphic-properties draw:fill="solid" draw:fill-color="#262626" draw:opacity="100%" draw:stroke="none"/>
    </style:style>
    <style:style style:family="graphic" style:name="a182">
      <style:graphic-properties draw:fill="solid" draw:fill-color="#7b480b" draw:opacity="100%" draw:stroke="none"/>
    </style:style>
    <style:style style:family="graphic" style:name="a183">
      <style:graphic-properties draw:fill="solid" draw:fill-color="#b96c11" draw:opacity="100%" draw:stroke="none"/>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84">
      <style:graphic-properties draw:fill="solid" draw:fill-color="#404040" draw:opacity="100%" draw:stroke="none"/>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40">
      <style:graphic-properties draw:fill="solid" draw:fill-color="#595959" draw:opacity="100%" draw:stroke="none"/>
    </style:style>
    <style:style style:family="text" style:name="a26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1">
      <style:graphic-properties draw:fill="solid" draw:fill-color="#262626" draw:opacity="100%" draw:stroke="none"/>
    </style:style>
    <style:style style:family="text" style:name="a26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42">
      <style:graphic-properties draw:fill="solid" draw:fill-color="#7b480b" draw:opacity="100%" draw:stroke="none"/>
    </style:style>
    <style:style style:family="paragraph" style:name="a267">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3">
      <style:graphic-properties draw:fill="solid" draw:fill-color="#b96c11" draw:opacity="100%" draw:stroke="none"/>
    </style:style>
    <style:style style:family="graphic" style:name="a344">
      <style:graphic-properties draw:fill="solid" draw:fill-color="#404040" draw:opacity="100%" draw:stroke="non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1">
      <style:paragraph-properties fo:line-height="100%" fo:text-align="left" style:tab-stop-distance="0.5in" fo:margin-left="1.3125in" fo:margin-right="0in" fo:text-indent="-0.312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2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4">
      <style:paragraph-properties fo:line-height="100%" fo:text-align="left" style:tab-stop-distance="0.5in" fo:margin-left="1.6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2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03">
      <style:graphic-properties draw:fill="solid" draw:fill-color="#eb8f22" draw:opacity="100%" draw:stroke="none"/>
    </style:style>
    <style:style style:family="text" style:name="a427">
      <style:text-properties fo:font-variant="normal" fo:text-transform="none" fo:color="#000000" style:text-line-through-type="none" style:text-line-through-style="none" style:text-line-through-width="auto" style:text-line-through-color="font-color" style:text-position="0% 100%" fo:font-family="Corbe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04">
      <style:graphic-properties draw:fill="solid" draw:fill-color="#595959" draw:opacity="100%" draw:stroke="none"/>
    </style:style>
    <style:style style:family="paragraph" style:name="a428">
      <style:paragraph-properties fo:line-height="100%" fo:text-align="left" style:tab-stop-distance="0.5in" fo:margin-left="2.1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5">
      <style:graphic-properties draw:fill="solid" draw:fill-color="#262626" draw:opacity="100%" draw:stroke="none"/>
    </style:style>
    <style:style style:family="graphic" style:name="a506">
      <style:graphic-properties draw:fill="solid" draw:fill-color="#7b480b" draw:opacity="100%" draw:stroke="none"/>
    </style:style>
    <style:style style:family="graphic" style:name="a507">
      <style:graphic-properties draw:fill="solid" draw:fill-color="#b96c11" draw:opacity="100%" draw:stroke="none"/>
    </style:style>
    <style:style style:family="graphic" style:name="a508">
      <style:graphic-properties draw:fill="solid" draw:fill-color="#404040" draw:opacity="100%" draw:stroke="none"/>
    </style:style>
    <style:style style:family="text" style:name="a50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91">
      <style:graphic-properties draw:fill="none" draw:stroke="solid" svg:stroke-width="0.01042in" svg:stroke-color="#000000" svg:stroke-opacity="100%" draw:stroke-linejoin="miter"/>
    </style:style>
    <style:style style:family="text" style:name="a19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2">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1">
      <style:graphic-properties draw:fill="none" draw:stroke="solid" svg:stroke-width="0.01042in" svg:stroke-color="#000000" svg:stroke-opacity="100%" draw:stroke-linejoin="miter"/>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3">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7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3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7">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15">
      <style:graphic-properties draw:fill="none" draw:stroke="solid" svg:stroke-width="0.01042in" svg:stroke-color="#000000" svg:stroke-opacity="100%" draw:stroke-linejoin="miter"/>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7">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
      <style:drawing-page-properties draw:fill="bitmap" draw:fill-image-name="a0" style:repeat="stretch"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Corbel"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aragraph" style:name="a362">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8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100%" fo:text-align="left" style:tab-stop-distance="0.5in" fo:margin-left="0.3125in" fo:margin-right="0in" fo:text-indent="-0.31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6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89">
      <style:drawing-page-properties draw:fill="bitmap" draw:fill-image-name="a288"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42">
      <style:graphic-properties draw:fill="solid" draw:fill-color="#eb8f22" draw:opacity="100%" draw:stroke="none"/>
    </style:style>
    <style:style style:family="text" style:name="a36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3">
      <style:graphic-properties draw:fill="solid" draw:fill-color="#595959" draw:opacity="100%" draw:stroke="none"/>
    </style:style>
    <style:style style:family="paragraph" style:name="a367">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4">
      <style:graphic-properties draw:fill="solid" draw:fill-color="#262626" draw:opacity="100%" draw:stroke="none"/>
    </style:style>
    <style:style style:family="text" style:name="a52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5">
      <style:graphic-properties draw:fill="solid" draw:fill-color="#7b480b" draw:opacity="100%" draw:stroke="none"/>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1">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6">
      <style:graphic-properties draw:fill="solid" draw:fill-color="#b96c11" draw:opacity="100%" draw:stroke="none"/>
    </style:style>
    <style:style style:family="graphic" style:name="a447">
      <style:graphic-properties draw:fill="solid" draw:fill-color="#404040" draw:opacity="100%" draw:stroke="none"/>
    </style:style>
    <style:style style:family="text" style:name="a52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0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05">
      <style:drawing-page-properties draw:fill="bitmap" draw:fill-image-name="a604"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0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7">
      <style:text-properties fo:font-variant="normal" fo:text-transform="none" fo:color="#000000" style:text-line-through-type="none" style:text-line-through-style="none" style:text-line-through-width="auto" style:text-line-through-color="font-color" style:text-position="0% 100%" fo:font-family="Corbel"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9">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29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1">
      <style:text-properties fo:font-variant="normal" fo:text-transform="none" fo:color="#000000" style:text-line-through-type="none" style:text-line-through-style="none" style:text-line-through-width="auto" style:text-line-through-color="font-color" style:text-position="0% 100%" fo:font-family="Corbel"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2">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3">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5">
      <style:paragraph-properties fo:line-height="100%" fo:text-align="left" style:tab-stop-distance="0.5in" fo:margin-left="0.3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2">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98">
      <style:paragraph-properties fo:line-height="100%" fo:text-align="left" style:tab-stop-distance="0.5in" fo:margin-left="0.8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7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54">
      <style:graphic-properties draw:fill="none" draw:stroke="solid" svg:stroke-width="0.01042in" svg:stroke-color="#000000" svg:stroke-opacity="100%" draw:stroke-linejoin="miter"/>
    </style:style>
    <style:style style:family="text" style:name="a37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1">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6">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1">
      <style:paragraph-properties fo:line-height="100%" fo:text-align="left" style:tab-stop-distance="0.5in" fo:margin-left="0.3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6">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14">
      <style:paragraph-properties fo:line-height="100%" fo:text-align="left" style:tab-stop-distance="0.5in" fo:margin-left="0.8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7">
      <style:paragraph-properties fo:line-height="100%" fo:text-align="left" style:tab-stop-distance="0.5in" fo:margin-left="1.3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8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60">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84">
      <style:drawing-page-properties draw:fill="bitmap" draw:fill-image-name="a383"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6">
      <style:text-properties fo:font-variant="normal" fo:text-transform="none" fo:color="#000000" style:text-line-through-type="none" style:text-line-through-style="none" style:text-line-through-width="auto" style:text-line-through-color="font-color" style:text-position="0% 100%" fo:font-family="Corbel"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7">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8">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aragraph" style:name="a5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5">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9">
      <style:text-properties fo:font-variant="normal" fo:text-transform="none" fo:color="#b96c11" style:text-line-through-type="none" style:text-line-through-style="none" style:text-line-through-width="auto" style:text-line-through-color="font-color" style:text-position="0% 100%" fo:font-family="Corbel"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4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0">
      <style:paragraph-properties fo:line-height="100%" fo:text-align="left" style:tab-stop-distance="0.5in" fo:margin-left="1.6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4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2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3">
      <style:text-properties fo:font-variant="normal" fo:text-transform="none" fo:color="#000000" style:text-line-through-type="none" style:text-line-through-style="none" style:text-line-through-width="auto" style:text-line-through-color="font-color" style:text-position="0% 100%" fo:font-family="Corbel"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4">
      <style:paragraph-properties fo:line-height="100%" fo:text-align="left" style:tab-stop-distance="0.5in" fo:margin-left="2.1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48">
      <style:drawing-page-properties draw:fill="bitmap" draw:fill-image-name="a547"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resentation" style:name="a70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2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8">
      <style:paragraph-properties fo:line-height="100%" fo:text-align="center" style:tab-stop-distance="0.5in" fo:margin-left="0in" fo:margin-right="0in" fo:text-indent="0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0">
      <style:paragraph-properties fo:line-height="100%" fo:text-align="left" style:tab-stop-distance="0.5in" fo:margin-left="0in" fo:margin-right="0in" fo:text-indent="0in" fo:margin-top="0.09722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9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0">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4">
      <style:paragraph-properties fo:line-height="100%" fo:text-align="left" style:tab-stop-distance="0.5in" fo:margin-left="0.3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7">
      <style:paragraph-properties fo:line-height="100%" fo:text-align="left" style:tab-stop-distance="0.5in" fo:margin-left="0.8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47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0">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aragraph" style:name="a13">
      <style:paragraph-properties fo:line-height="100%" fo:text-align="left" style:tab-stop-distance="0.5in" fo:margin-left="1.3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5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fo:text-align="left" style:tab-stop-distance="0.5in" fo:margin-left="1.6875in" fo:margin-right="0in" fo:text-indent="-0.187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6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5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1">
      <style:graphic-properties draw:fill="solid" draw:fill-color="#eb8f22" draw:opacity="100%" draw:stroke="none"/>
    </style:style>
    <style:style style:family="text" style:name="a63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712">
      <style:graphic-properties draw:fill="solid" draw:fill-color="#595959" draw:opacity="100%" draw:stroke="none"/>
    </style:style>
    <style:style style:family="paragraph" style:name="a6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
      <style:text-properties fo:font-variant="normal" fo:text-transform="none" fo:color="#000000" style:text-line-through-type="none" style:text-line-through-style="none" style:text-line-through-width="auto" style:text-line-through-color="font-color" style:text-position="0% 100%" fo:font-family="Corbel"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13">
      <style:graphic-properties draw:fill="solid" draw:fill-color="#262626" draw:opacity="100%" draw:stroke="none"/>
    </style:style>
    <style:style style:family="presentation" style:name="a6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714">
      <style:graphic-properties draw:fill="solid" draw:fill-color="#7b480b" draw:opacity="100%" draw:stroke="none"/>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15">
      <style:graphic-properties draw:fill="solid" draw:fill-color="#b96c11" draw:opacity="100%" draw:stroke="none"/>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16">
      <style:graphic-properties draw:fill="solid" draw:fill-color="#404040" draw:opacity="100%" draw:stroke="non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8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560">
      <style:graphic-properties draw:fill="solid" draw:fill-color="#eb8f22" draw:opacity="100%" draw:stroke="none"/>
    </style:style>
    <style:style style:family="drawing-page" style:name="a4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0">
      <style:paragraph-properties fo:line-height="100%" fo:text-align="left" style:tab-stop-distance="0.5in" fo:margin-left="2.1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1">
      <style:graphic-properties draw:fill="solid" draw:fill-color="#595959" draw:opacity="100%" draw:stroke="none"/>
    </style:style>
    <style:style style:family="graphic" style:name="a562">
      <style:graphic-properties draw:fill="solid" draw:fill-color="#262626" draw:opacity="100%" draw:stroke="none"/>
    </style:style>
    <style:style style:family="drawing-page" style:name="a487">
      <style:drawing-page-properties draw:fill="bitmap" draw:fill-image-name="a486"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graphic" style:name="a563">
      <style:graphic-properties draw:fill="solid" draw:fill-color="#7b480b" draw:opacity="100%" draw:stroke="none"/>
    </style:style>
    <style:style style:family="text" style:name="a488">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64">
      <style:graphic-properties draw:fill="solid" draw:fill-color="#b96c11" draw:opacity="100%" draw:stroke="none"/>
    </style:style>
    <style:style style:family="text" style:name="a489">
      <style:text-properties fo:font-variant="normal" fo:text-transform="none" fo:color="#000000" style:text-line-through-type="none" style:text-line-through-style="none" style:text-line-through-width="auto" style:text-line-through-color="font-color" style:text-position="0% 100%" fo:font-family="Corbel"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65">
      <style:graphic-properties draw:fill="solid" draw:fill-color="#404040" draw:opacity="100%" draw:stroke="none"/>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42">
      <style:graphic-properties draw:fill="solid" draw:fill-color="#eb8f22" draw:opacity="100%" draw:stroke="none"/>
    </style:style>
    <style:style style:family="paragraph" style:name="a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3">
      <style:graphic-properties draw:fill="solid" draw:fill-color="#595959" draw:opacity="100%" draw:stroke="non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44">
      <style:graphic-properties draw:fill="solid" draw:fill-color="#262626" draw:opacity="100%" draw:stroke="none"/>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5">
      <style:graphic-properties draw:fill="solid" draw:fill-color="#7b480b" draw:opacity="100%" draw:stroke="none"/>
    </style:style>
    <style:style style:family="paragraph" style:name="a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646">
      <style:graphic-properties draw:fill="solid" draw:fill-color="#b96c11" draw:opacity="100%" draw:stroke="none"/>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23">
      <style:graphic-properties draw:fill="none" draw:stroke="solid" svg:stroke-width="0.01042in" svg:stroke-color="#000000" svg:stroke-opacity="100%" draw:stroke-linejoin="miter"/>
    </style:style>
    <style:style style:family="graphic" style:name="a647">
      <style:graphic-properties draw:fill="solid" draw:fill-color="#404040" draw:opacity="100%" draw:stroke="none"/>
    </style:style>
    <style:style style:family="text" style:name="a72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5">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3">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8">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0">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1">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2">
      <style:graphic-properties draw:fill="none" draw:stroke="solid" svg:stroke-width="0.01042in" svg:stroke-color="#000000" svg:stroke-opacity="100%" draw:stroke-linejoin="miter"/>
    </style:style>
    <style:style style:family="paragraph" style:name="a4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6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74">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4">
      <style:graphic-properties draw:fill="solid" draw:fill-color="#eb8f22" draw:opacity="100%" draw:stroke="none"/>
    </style:style>
    <style:style style:family="text" style:name="a57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draw:fill="solid" draw:fill-color="#595959" draw:opacity="100%" draw:stroke="none"/>
    </style:style>
    <style:style style:family="text" style:name="a57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6">
      <style:graphic-properties draw:fill="solid" draw:fill-color="#262626" draw:opacity="100%" draw:stroke="none"/>
    </style:style>
    <style:style style:family="paragraph" style:name="a578">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4">
      <style:graphic-properties draw:fill="none" draw:stroke="solid" svg:stroke-width="0.01042in" svg:stroke-color="#000000" svg:stroke-opacity="100%" draw:stroke-linejoin="miter"/>
    </style:style>
    <style:style style:family="graphic" style:name="a37">
      <style:graphic-properties draw:fill="solid" draw:fill-color="#7b480b" draw:opacity="100%" draw:stroke="none"/>
    </style:style>
    <style:style style:family="text" style:name="a73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8">
      <style:graphic-properties draw:fill="solid" draw:fill-color="#b96c11" draw:opacity="100%" draw:stroke="none"/>
    </style:style>
    <style:style style:family="text" style:name="a73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6">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
      <style:graphic-properties draw:fill="solid" draw:fill-color="#404040" draw:opacity="100%" draw:stroke="none"/>
    </style:style>
    <style:style style:family="text" style:name="a73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4">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3">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9">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1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3">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0">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
      <style:graphic-properties draw:fill="none" draw:stroke="solid" svg:stroke-width="0.01042in" svg:stroke-color="#000000" svg:stroke-opacity="100%" draw:stroke-linejoin="miter"/>
    </style:style>
    <style:style style:family="paragraph" style:name="a588">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5">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4">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8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900">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aragraph" style:name="a7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25">
      <style:drawing-page-properties draw:fill="bitmap" draw:fill-image-name="a824"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902">
      <style:paragraph-properties fo:line-height="100%" fo:text-align="left" style:tab-stop-distance="0.5in" fo:margin-left="0in" fo:margin-right="0in" fo:text-indent="0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Corbel"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82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29">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aragraph" style:name="a906">
      <style:paragraph-properties fo:line-height="100%" fo:text-align="center" style:tab-stop-distance="0.5in" fo:margin-left="0in" fo:margin-right="0in" fo:text-indent="0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8">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00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3">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8">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3">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0">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5">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7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5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7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5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1">
      <style:paragraph-properties fo:line-height="100%" fo:text-align="center" style:tab-stop-distance="0.5in" fo:margin-left="0in" fo:margin-right="0in" fo:text-indent="0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56">
      <style:drawing-page-properties draw:fill="bitmap" draw:fill-image-name="a755"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3">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Corbel"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9">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83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9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1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8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3">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8">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8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7">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0">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drawing-page" style:name="a6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6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2">
      <style:text-properties fo:font-variant="normal" fo:text-transform="none" fo:color="#000000" style:text-line-through-type="none" style:text-line-through-style="none" style:text-line-through-width="auto" style:text-line-through-color="font-color" style:text-position="0% 100%" fo:font-family="Corbel"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687">
      <style:drawing-page-properties draw:fill="bitmap" draw:fill-image-name="a686"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63">
      <style:paragraph-properties fo:line-height="100%" fo:text-align="center" style:tab-stop-distance="0.5in" fo:margin-left="0in" fo:margin-right="0in" fo:text-indent="0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8">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64">
      <style:graphic-properties fo:wrap-option="wrap" fo:padding-top="0.05in" fo:padding-bottom="0.05in" fo:padding-left="0.1in" fo:padding-right="0.1in" draw:textarea-vertical-align="top" draw:textarea-horizontal-align="center" draw:fill="none" svg:stroke-width="0.04167in" svg:stroke-color="#cdd0d1" svg:stroke-opacity="100%" draw:auto-grow-width="false" draw:auto-grow-height="false" style:shrink-to-fit="true"/>
      <style:paragraph-properties style:font-independent-line-spacing="true" style:writing-mode="lr-tb"/>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Corbel"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6">
      <style:paragraph-properties fo:line-height="100%" fo:text-align="center" style:tab-stop-distance="0.5in" fo:margin-left="0in" fo:margin-right="0in" fo:text-indent="0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0">
      <style:graphic-properties draw:fill="solid" draw:fill-color="#eb8f22" draw:opacity="100%" draw:stroke="none"/>
    </style:style>
    <style:style style:family="presentation" style:name="a8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68">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graphic" style:name="a921">
      <style:graphic-properties draw:fill="solid" draw:fill-color="#595959" draw:opacity="100%" draw:stroke="none"/>
    </style:style>
    <style:style style:family="graphic" style:name="a845">
      <style:graphic-properties draw:fill="solid" draw:fill-color="#eb8f22" draw:opacity="100%" draw:stroke="none"/>
    </style:style>
    <style:style style:family="text" style:name="a76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22">
      <style:graphic-properties draw:fill="solid" draw:fill-color="#262626" draw:opacity="100%" draw:stroke="none"/>
    </style:style>
    <style:style style:family="graphic" style:name="a846">
      <style:graphic-properties draw:fill="solid" draw:fill-color="#595959" draw:opacity="100%" draw:stroke="none"/>
    </style:style>
    <style:style style:family="graphic" style:name="a923">
      <style:graphic-properties draw:fill="solid" draw:fill-color="#7b480b" draw:opacity="100%" draw:stroke="none"/>
    </style:style>
    <style:style style:family="graphic" style:name="a847">
      <style:graphic-properties draw:fill="solid" draw:fill-color="#262626" draw:opacity="100%" draw:stroke="none"/>
    </style:style>
    <style:style style:family="graphic" style:name="a924">
      <style:graphic-properties draw:fill="solid" draw:fill-color="#b96c11" draw:opacity="100%" draw:stroke="none"/>
    </style:style>
    <style:style style:family="graphic" style:name="a848">
      <style:graphic-properties draw:fill="solid" draw:fill-color="#7b480b" draw:opacity="100%" draw:stroke="none"/>
    </style:style>
    <style:style style:family="graphic" style:name="a925">
      <style:graphic-properties draw:fill="solid" draw:fill-color="#404040" draw:opacity="100%" draw:stroke="none"/>
    </style:style>
    <style:style style:family="graphic" style:name="a849">
      <style:graphic-properties draw:fill="solid" draw:fill-color="#b96c11" draw:opacity="100%" draw:stroke="none"/>
    </style:style>
    <style:style style:family="text" style:name="a92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2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2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0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2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05">
      <style:drawing-page-properties draw:fill="bitmap" draw:fill-image-name="a1104"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0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7">
      <style:text-properties fo:font-variant="normal" fo:text-transform="none" fo:color="#000000" style:text-line-through-type="none" style:text-line-through-style="none" style:text-line-through-width="auto" style:text-line-through-color="font-color" style:text-position="0% 100%" fo:font-family="Corbel"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09">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7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0">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91">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paragraph" style:name="a7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93">
      <style:text-properties fo:font-variant="normal" fo:text-transform="none" fo:color="#000000" style:text-line-through-type="none" style:text-line-through-style="none" style:text-line-through-width="auto" style:text-line-through-color="font-color" style:text-position="0% 100%" fo:font-family="Corbel"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7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4">
      <style:paragraph-properties fo:line-height="100%" fo:text-align="center" style:tab-stop-distance="0.5in" fo:margin-left="0in" fo:margin-right="0in" fo:text-indent="0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5">
      <style:graphic-properties fo:wrap-option="wrap" fo:padding-top="0.05in" fo:padding-bottom="0.05in" fo:padding-left="0.1in" fo:padding-right="0.1in" draw:textarea-vertical-align="top" draw:textarea-horizontal-align="center" draw:fill="none" svg:stroke-width="0.04167in" svg:stroke-color="#cdd0d1" svg:stroke-opacity="100%" draw:auto-grow-width="false" draw:auto-grow-height="false" style:shrink-to-fit="true"/>
      <style:paragraph-properties style:font-independent-line-spacing="true" style:writing-mode="lr-tb"/>
    </style:style>
    <style:style style:family="paragraph" style:name="a77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9">
      <style:drawing-page-properties draw:fill="bitmap" draw:fill-image-name="a78" style:repeat="stretch"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resentation" style:name="a7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7">
      <style:paragraph-properties fo:line-height="100%" fo:text-align="center" style:tab-stop-distance="0.5in" fo:margin-left="0in" fo:margin-right="0in" fo:text-indent="0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0">
      <style:graphic-properties draw:fill="solid" draw:fill-color="#404040" draw:opacity="100%" draw:stroke="none"/>
    </style:style>
    <style:style style:family="presentation" style:name="a699">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7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3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8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932">
      <style:graphic-properties draw:fill="none" draw:stroke="solid" svg:stroke-width="0.01042in" svg:stroke-color="#000000" svg:stroke-opacity="100%" draw:stroke-linejoin="miter"/>
    </style:style>
    <style:style style:family="presentation" style:name="a8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7">
      <style:graphic-properties draw:fill="none" draw:stroke="solid" svg:stroke-width="0.01042in" svg:stroke-color="#000000" svg:stroke-opacity="100%" draw:stroke-linejoin="miter"/>
    </style:style>
    <style:style style:family="paragraph" style:name="a934">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9">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30">
      <style:drawing-page-properties draw:fill="bitmap" draw:fill-image-name="a1029"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38">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1">
      <style:text-properties fo:text-transform="uppercas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034">
      <style:text-properties fo:text-transform="uppercas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1">
      <style:paragraph-properties fo:line-height="100%" fo:text-align="left" style:tab-stop-distance="0.5in" fo:margin-left="0in" fo:margin-right="0in" fo:text-indent="-0.3125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3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1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Corbel"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9">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5">
      <style:paragraph-properties fo:line-height="100%" fo:text-align="left" style:tab-stop-distance="0.5in" fo:margin-left="0in" fo:margin-right="0in" fo:text-indent="0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75in" style:font-size-asian="0.75in" style:font-size-complex="0.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1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Corbel"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Corbel"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
      <style:paragraph-properties fo:line-height="100%" fo:text-align="right" style:tab-stop-distance="0.5in" fo:margin-left="0in" fo:margin-right="0in" fo:text-indent="0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780">
      <style:graphic-properties draw:fill="solid" draw:fill-color="#eb8f22" draw:opacity="100%" draw:stroke="non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81">
      <style:graphic-properties draw:fill="solid" draw:fill-color="#595959" draw:opacity="100%" draw:stroke="none"/>
    </style:style>
    <style:style style:family="text" style:name="a8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82">
      <style:graphic-properties draw:fill="solid" draw:fill-color="#262626" draw:opacity="100%" draw:stroke="none"/>
    </style:style>
    <style:style style:family="graphic" style:name="a783">
      <style:graphic-properties draw:fill="solid" draw:fill-color="#7b480b" draw:opacity="100%" draw:stroke="none"/>
    </style:style>
    <style:style style:family="graphic" style:name="a784">
      <style:graphic-properties draw:fill="solid" draw:fill-color="#b96c11" draw:opacity="100%" draw:stroke="none"/>
    </style:style>
    <style:style style:family="text" style:name="a86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85">
      <style:graphic-properties draw:fill="solid" draw:fill-color="#404040" draw:opacity="100%" draw:stroke="none"/>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3">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4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3">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8">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40">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aragraph" style:name="a948">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2">
      <style:paragraph-properties fo:line-height="100%" fo:text-align="right" style:tab-stop-distance="0.5in" fo:margin-left="0in" fo:margin-right="0in" fo:text-indent="-0.3125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11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2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046">
      <style:paragraph-properties fo:line-height="100%" fo:text-align="right" style:tab-stop-distance="0.5in" fo:margin-left="0in" fo:margin-right="0in" fo:text-indent="0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0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49">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0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2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9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29">
      <style:graphic-properties draw:fill="solid" draw:fill-color="#eb8f22" draw:opacity="100%" draw:stroke="none"/>
    </style:style>
    <style:style style:family="paragraph" style:name="a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207">
      <style:graphic-properties draw:fill="solid" draw:fill-color="#eb8f22" draw:opacity="100%" draw:stroke="none"/>
    </style:style>
    <style:style style:family="text" style:name="a9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08">
      <style:graphic-properties draw:fill="solid" draw:fill-color="#595959" draw:opacity="100%" draw:stroke="non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09">
      <style:graphic-properties draw:fill="solid" draw:fill-color="#262626" draw:opacity="100%" draw:stroke="none"/>
    </style:style>
    <style:style style:family="paragraph" style:name="a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99">
      <style:graphic-properties draw:fill="solid" draw:fill-color="#29abe2" draw:opacity="100%" draw:stroke="none"/>
    </style:style>
    <style:style style:family="presentation" style:name="a792">
      <style:graphic-properties draw:fill="none" draw:stroke="solid" svg:stroke-width="0.01042in" svg:stroke-color="#000000" svg:stroke-opacity="100%" draw:stroke-linejoin="miter"/>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4">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3">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8">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3">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8">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5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5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53">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0">
      <style:graphic-properties draw:fill="solid" draw:fill-color="#595959" draw:opacity="100%" draw:stroke="none"/>
    </style:style>
    <style:style style:family="presentation" style:name="a105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131">
      <style:graphic-properties draw:fill="solid" draw:fill-color="#262626" draw:opacity="100%" draw:stroke="none"/>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32">
      <style:graphic-properties draw:fill="solid" draw:fill-color="#7b480b" draw:opacity="100%" draw:stroke="none"/>
    </style:style>
    <style:style style:family="text" style:name="a105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33">
      <style:graphic-properties draw:fill="solid" draw:fill-color="#b96c11" draw:opacity="100%" draw:stroke="none"/>
    </style:style>
    <style:style style:family="paragraph" style:name="a105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0">
      <style:graphic-properties draw:fill="solid" draw:fill-color="#7b480b" draw:opacity="100%" draw:stroke="none"/>
    </style:style>
    <style:style style:family="graphic" style:name="a1134">
      <style:graphic-properties draw:fill="solid" draw:fill-color="#404040" draw:opacity="100%" draw:stroke="none"/>
    </style:style>
    <style:style style:family="presentation" style:name="a10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211">
      <style:graphic-properties draw:fill="solid" draw:fill-color="#b96c11" draw:opacity="100%" draw:stroke="none"/>
    </style:style>
    <style:style style:family="text" style:name="a113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2">
      <style:graphic-properties draw:fill="solid" draw:fill-color="#404040" draw:opacity="100%" draw:stroke="none"/>
    </style:style>
    <style:style style:family="presentation" style:name="a11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1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1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219">
      <style:graphic-properties draw:fill="none" draw:stroke="solid" svg:stroke-width="0.01042in" svg:stroke-color="#000000" svg:stroke-opacity="100%" draw:stroke-linejoin="miter"/>
    </style:style>
    <style:style style:family="presentation" style:name="a8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8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6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8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965">
      <style:drawing-page-properties draw:fill="bitmap" draw:fill-image-name="a964"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7">
      <style:text-properties fo:font-variant="normal" fo:text-transform="none" fo:color="#000000" style:text-line-through-type="none" style:text-line-through-style="none" style:text-line-through-width="auto" style:text-line-through-color="font-color" style:text-position="0% 100%" fo:font-family="Corbel"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60">
      <style:graphic-properties draw:fill="solid" draw:fill-color="#eb8f22" draw:opacity="100%" draw:stroke="none"/>
    </style:style>
    <style:style style:family="paragraph" style:name="a96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1">
      <style:graphic-properties draw:fill="solid" draw:fill-color="#595959" draw:opacity="100%" draw:stroke="none"/>
    </style:style>
    <style:style style:family="presentation" style:name="a96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graphic" style:name="a1062">
      <style:graphic-properties draw:fill="solid" draw:fill-color="#262626" draw:opacity="100%" draw:stroke="none"/>
    </style:style>
    <style:style style:family="graphic" style:name="a1063">
      <style:graphic-properties draw:fill="solid" draw:fill-color="#7b480b" draw:opacity="100%" draw:stroke="none"/>
    </style:style>
    <style:style style:family="graphic" style:name="a1064">
      <style:graphic-properties draw:fill="solid" draw:fill-color="#b96c11" draw:opacity="100%" draw:stroke="none"/>
    </style:style>
    <style:style style:family="presentation" style:name="a114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065">
      <style:graphic-properties draw:fill="solid" draw:fill-color="#404040" draw:opacity="100%" draw:stroke="none"/>
    </style:style>
    <style:style style:family="presentation" style:name="a1141">
      <style:graphic-properties draw:fill="none" draw:stroke="solid" svg:stroke-width="0.01042in" svg:stroke-color="#000000" svg:stroke-opacity="100%" draw:stroke-linejoin="miter"/>
    </style:style>
    <style:style style:family="text" style:name="a106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3">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1">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7">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5">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3">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8">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90">
      <style:drawing-page-properties draw:fill="bitmap" draw:fill-image-name="a889"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91">
      <style:text-properties fo:text-transform="uppercas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894">
      <style:text-properties fo:text-transform="uppercas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1">
      <style:paragraph-properties fo:line-height="100%" fo:text-align="right" style:tab-stop-distance="0.5in" fo:margin-left="0in" fo:margin-right="0in" fo:text-indent="0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9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7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98">
      <style:text-properties fo:font-variant="normal" fo:text-transform="none" fo:color="#000000" style:text-line-through-type="none" style:text-line-through-style="none" style:text-line-through-width="auto" style:text-line-through-color="font-color" style:text-position="0% 100%" fo:font-family="Corbel"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9">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0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7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2">
      <style:graphic-properties draw:fill="none" draw:stroke="solid" svg:stroke-width="0.01042in" svg:stroke-color="#000000" svg:stroke-opacity="100%" draw:stroke-linejoin="miter"/>
    </style:style>
    <style:style style:family="text" style:name="a107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4">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2">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8">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0">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7">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5">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3">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8">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985">
      <style:graphic-properties draw:fill="solid" draw:fill-color="#eb8f22" draw:opacity="100%" draw:stroke="none"/>
    </style:style>
    <style:style style:family="graphic" style:name="a986">
      <style:graphic-properties draw:fill="solid" draw:fill-color="#595959" draw:opacity="100%" draw:stroke="none"/>
    </style:style>
    <style:style style:family="graphic" style:name="a987">
      <style:graphic-properties draw:fill="solid" draw:fill-color="#262626" draw:opacity="100%" draw:stroke="non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88">
      <style:graphic-properties draw:fill="solid" draw:fill-color="#7b480b" draw:opacity="100%" draw:stroke="none"/>
    </style:style>
    <style:style style:family="text" style:name="a108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89">
      <style:graphic-properties draw:fill="solid" draw:fill-color="#b96c11" draw:opacity="100%" draw:stroke="none"/>
    </style:style>
    <style:style style:family="text" style:name="a108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3">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2">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8">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0">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6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16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4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2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4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2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2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2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990">
      <style:graphic-properties draw:fill="solid" draw:fill-color="#404040" draw:opacity="100%" draw:stroke="none"/>
    </style:style>
    <style:style style:family="text" style:name="a99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9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97">
      <style:graphic-properties draw:fill="none" draw:stroke="solid" svg:stroke-width="0.01042in" svg:stroke-color="#000000" svg:stroke-opacity="100%" draw:stroke-linejoin="miter"/>
    </style:style>
    <style:style style:family="text" style:name="a109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9">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3">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17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9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7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0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5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74">
      <style:drawing-page-properties draw:fill="bitmap" draw:fill-image-name="a1173"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9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6">
      <style:text-properties fo:font-variant="normal" fo:text-transform="none" fo:color="#000000" style:text-line-through-type="none" style:text-line-through-style="none" style:text-line-through-width="auto" style:text-line-through-color="font-color" style:text-position="0% 100%" fo:font-family="Corbel"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52">
      <style:drawing-page-properties draw:fill="bitmap" draw:fill-image-name="a1251"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177">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78">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254">
      <style:text-properties fo:font-variant="normal" fo:text-transform="none" fo:color="#000000" style:text-line-through-type="none" style:text-line-through-style="none" style:text-line-through-width="auto" style:text-line-through-color="font-color" style:text-position="0% 100%" fo:font-family="Corbel"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5">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6">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tb-rl"/>
    </style:style>
    <style:style style:family="text" style:name="a125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8">
      <style:paragraph-properties fo:line-height="100%" fo:text-align="left" style:tab-stop-distance="0.5in" fo:margin-left="0.3125in" fo:margin-right="0in" fo:text-indent="-0.31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0">
      <style:paragraph-properties fo:line-height="100%" fo:text-align="left" style:tab-stop-distance="0.5in" fo:margin-left="0.3125in" fo:margin-right="0in" fo:text-indent="-0.3125in" fo:margin-top="0.08333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2">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3">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1">
      <style:paragraph-properties fo:line-height="100%" fo:text-align="left" style:tab-stop-distance="0.5in" fo:margin-left="0.8125in" fo:margin-right="0in" fo:text-indent="-0.3125in" fo:margin-top="0.06944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6">
      <style:paragraph-properties fo:line-height="100%" fo:text-align="left" style:tab-stop-distance="0.5in" fo:margin-left="1.3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8">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4">
      <style:paragraph-properties fo:line-height="100%" fo:text-align="left" style:tab-stop-distance="0.5in" fo:margin-left="1.3125in" fo:margin-right="0in" fo:text-indent="-0.312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9">
      <style:paragraph-properties fo:line-height="100%" fo:text-align="left" style:tab-stop-distance="0.5in" fo:margin-left="1.6875in" fo:margin-right="0in" fo:text-indent="-0.187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7">
      <style:paragraph-properties fo:line-height="100%" fo:text-align="left" style:tab-stop-distance="0.5in" fo:margin-left="1.6875in" fo:margin-right="0in" fo:text-indent="-0.1875in" fo:margin-top="0.05556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1">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2">
      <style:text-properties fo:font-variant="normal" fo:text-transform="none" fo:color="#000000" style:text-line-through-type="none" style:text-line-through-style="none" style:text-line-through-width="auto" style:text-line-through-color="font-color" style:text-position="0% 100%" fo:font-family="Corbel"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3">
      <style:paragraph-properties fo:line-height="100%" fo:text-align="left" style:tab-stop-distance="0.5in" fo:margin-left="2.1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0">
      <style:text-properties fo:font-variant="normal" fo:text-transform="none" fo:color="#000000" style:text-line-through-type="none" style:text-line-through-style="none" style:text-line-through-width="auto" style:text-line-through-color="font-color" style:text-position="0% 100%" fo:font-family="Corbel"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95">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1271">
      <style:paragraph-properties fo:line-height="100%" fo:text-align="left" style:tab-stop-distance="0.5in" fo:margin-left="2.1875in" fo:margin-right="0in" fo:text-indent="-0.187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6">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7">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73">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119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4">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9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75">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78">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81">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2">
      <style:text-properties fo:font-variant="normal" fo:text-transform="none" fo:color="#000000" style:text-line-through-type="none" style:text-line-through-style="none" style:text-line-through-width="auto" style:text-line-through-color="font-color" style:text-position="0% 100%" fo:font-family="Corbel" style:font-family-asian="ＭＳ Ｐゴシック" style:font-family-generic-asian="swiss" style:font-pitch-asian="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285">
      <style:graphic-properties draw:fill="solid" draw:fill-color="#eb8f22" draw:opacity="100%" draw:stroke="none"/>
    </style:style>
    <style:style style:family="graphic" style:name="a1286">
      <style:graphic-properties draw:fill="solid" draw:fill-color="#595959" draw:opacity="100%" draw:stroke="none"/>
    </style:style>
    <style:style style:family="graphic" style:name="a1287">
      <style:graphic-properties draw:fill="solid" draw:fill-color="#262626" draw:opacity="100%" draw:stroke="none"/>
    </style:style>
    <style:style style:family="graphic" style:name="a1288">
      <style:graphic-properties draw:fill="solid" draw:fill-color="#7b480b" draw:opacity="100%" draw:stroke="none"/>
    </style:style>
    <style:style style:family="graphic" style:name="a1289">
      <style:graphic-properties draw:fill="solid" draw:fill-color="#b96c11" draw:opacity="100%" draw:stroke="none"/>
    </style:style>
    <style:style style:family="graphic" style:name="a1290">
      <style:graphic-properties draw:fill="solid" draw:fill-color="#404040" draw:opacity="100%" draw:stroke="none"/>
    </style:style>
    <style:style style:family="text" style:name="a129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9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297">
      <style:graphic-properties draw:fill="none" draw:stroke="solid" svg:stroke-width="0.01042in" svg:stroke-color="#000000" svg:stroke-opacity="100%" draw:stroke-linejoin="miter"/>
    </style:style>
    <style:style style:family="text" style:name="a129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9">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
      <style:graphic-properties draw:fill="solid" draw:fill-color="#29abe2" draw:opacity="100%" draw:stroke="none"/>
    </style:style>
    <style:style style:family="graphic" style:name="a101">
      <style:graphic-properties draw:fill="solid" draw:fill-color="#eb8f22" draw:opacity="100%" draw:stroke="none"/>
    </style:style>
    <style:style style:family="graphic" style:name="a102">
      <style:graphic-properties draw:fill="solid" draw:fill-color="#595959" draw:opacity="100%" draw:stroke="none"/>
    </style:style>
    <style:style style:family="graphic" style:name="a103">
      <style:graphic-properties draw:fill="solid" draw:fill-color="#262626" draw:opacity="100%" draw:stroke="none"/>
    </style:style>
    <style:style style:family="graphic" style:name="a104">
      <style:graphic-properties draw:fill="solid" draw:fill-color="#7b480b" draw:opacity="100%" draw:stroke="none"/>
    </style:style>
    <style:style style:family="graphic" style:name="a105">
      <style:graphic-properties draw:fill="solid" draw:fill-color="#b96c11" draw:opacity="100%" draw:stroke="none"/>
    </style:style>
    <style:style style:family="graphic" style:name="a106">
      <style:graphic-properties draw:fill="solid" draw:fill-color="#404040" draw:opacity="100%" draw:stroke="non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13">
      <style:graphic-properties draw:fill="none" draw:stroke="solid" svg:stroke-width="0.01042in" svg:stroke-color="#000000" svg:stroke-opacity="100%" draw:stroke-linejoin="miter"/>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明朝" style:font-family-generic="roman" style:font-family-generic-asian="roman"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6667in" style:font-size-asian="0.16667in" style:font-size-complex="0.16667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2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46">
      <style:drawing-page-properties draw:fill="bitmap" draw:fill-image-name="a145"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4">
      <style:drawing-page-properties draw:fill="bitmap" draw:fill-image-name="a223"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8">
      <style:text-properties fo:font-variant="normal" fo:text-transform="none" fo:color="#000000" style:text-line-through-type="none" style:text-line-through-style="none" style:text-line-through-width="auto" style:text-line-through-color="font-color" style:text-position="0% 100%" fo:font-family="Corbel"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Corbel" style:font-family-asian="新細明體" style:font-family-generic-asian="roman"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1">
      <style:paragraph-properties fo:line-height="100%" fo:text-align="left" style:tab-stop-distance="0.5in" fo:margin-left="1.3125in" fo:margin-right="0in" fo:text-indent="-0.3125in" fo:margin-top="0.04167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Corbel"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21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6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05">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09">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259">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0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21">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8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25">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26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2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4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7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8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4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7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6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01">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3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62">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58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3">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404">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265">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316">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08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08">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268">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319">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90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08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1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1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43">
      <text:list-level-style-number text:level="1" style:num-format="">
        <style:list-level-properties text:space-before="0in" text:min-label-width="0.3125in"/>
      </text:list-level-style-number>
      <text:list-level-style-number text:level="2" style:num-format="">
        <style:list-level-properties text:space-before="0.1875in" text:min-label-width="0.3125in"/>
      </text:list-level-style-number>
      <text:list-level-style-number text:level="3" style:num-format="">
        <style:list-level-properties text:space-before="0.6875in" text:min-label-width="0.3125in"/>
      </text:list-level-style-number>
      <text:list-level-style-number text:level="4" style:num-format="">
        <style:list-level-properties text:space-before="1.0625in" text:min-label-width="0.3125in"/>
      </text:list-level-style-number>
      <text:list-level-style-number text:level="5" style:num-format="">
        <style:list-level-properties text:space-before="1.5625in" text:min-label-width="0.3125in"/>
      </text:list-level-style-number>
      <text:list-level-style-number text:level="6" style:num-format="">
        <style:list-level-properties text:space-before="2.125in" text:min-label-width="0.3125in"/>
      </text:list-level-style-number>
      <text:list-level-style-number text:level="7" style:num-format="">
        <style:list-level-properties text:space-before="2.625in" text:min-label-width="0.3125in"/>
      </text:list-level-style-number>
      <text:list-level-style-number text:level="8" style:num-format="">
        <style:list-level-properties text:space-before="3.125in" text:min-label-width="0.3125in"/>
      </text:list-level-style-number>
      <text:list-level-style-number text:level="9" style:num-format="">
        <style:list-level-properties text:space-before="3.625in" text:min-label-width="0.3125in"/>
      </text:list-level-style-number>
    </text:list-style>
    <text:list-style style:name="a122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6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1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9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6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22">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272">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181">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23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6">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184">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326">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09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9">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187">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5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6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7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3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23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87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4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8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422">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190">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425">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53">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194">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429">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56">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6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1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59">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47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4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1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7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4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96">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20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5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99">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97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1">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2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12">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79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15">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162">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618">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52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6">
      <text:list-level-style-bullet text:level="1" text:bullet-char="•">
        <style:list-level-properties text:space-before="0.125in" text:min-label-width="0.1875in"/>
        <style:text-properties fo:color="#b96c11" fo:font-family="Arial" fo:font-size="145%"/>
      </text:list-level-style-bullet>
      <text:list-level-style-bullet text:level="2" text:bullet-char="•">
        <style:list-level-properties text:space-before="0.625in" text:min-label-width="0.1875in"/>
        <style:text-properties fo:color="#b96c11" fo:font-family="Arial" fo:font-size="145%"/>
      </text:list-level-style-bullet>
      <text:list-level-style-bullet text:level="3" text:bullet-char="•">
        <style:list-level-properties text:space-before="1.125in" text:min-label-width="0.1875in"/>
        <style:text-properties fo:color="#b96c11" fo:font-family="Arial" fo:font-size="145%"/>
      </text:list-level-style-bullet>
      <text:list-level-style-bullet text:level="4" text:bullet-char="•">
        <style:list-level-properties text:space-before="1.5in" text:min-label-width="0.1875in"/>
        <style:text-properties fo:color="#b96c11" fo:font-family="Arial" fo:font-size="145%"/>
      </text:list-level-style-bullet>
      <text:list-level-style-bullet text:level="5" text:bullet-char="•">
        <style:list-level-properties text:space-before="2in" text:min-label-width="0.1875in"/>
        <style:text-properties fo:color="#b96c11" fo:font-family="Arial" fo:font-size="145%"/>
      </text:list-level-style-bullet>
      <text:list-level-style-bullet text:level="6" text:bullet-char="•">
        <style:list-level-properties text:space-before="2.5625in" text:min-label-width="0.1875in"/>
        <style:text-properties fo:color="#b96c11" fo:font-family="Arial" fo:font-size="145%"/>
      </text:list-level-style-bullet>
      <text:list-level-style-bullet text:level="7" text:bullet-char="•">
        <style:list-level-properties text:space-before="3.0625in" text:min-label-width="0.1875in"/>
        <style:text-properties fo:color="#b96c11" fo:font-family="Arial" fo:font-size="145%"/>
      </text:list-level-style-bullet>
      <text:list-level-style-bullet text:level="8" text:bullet-char="•">
        <style:list-level-properties text:space-before="3.5625in" text:min-label-width="0.1875in"/>
        <style:text-properties fo:color="#b96c11" fo:font-family="Arial" fo:font-size="145%"/>
      </text:list-level-style-bullet>
      <text:list-level-style-bullet text:level="9" text:bullet-char="•">
        <style:list-level-properties text:space-before="4.0625in" text:min-label-width="0.1875in"/>
        <style:text-properties fo:color="#b96c11" fo:font-family="Arial" fo:font-size="145%"/>
      </text:list-level-style-bullet>
    </text:list-style>
    <text:list-style style:name="a1112">
      <text:list-level-style-number text:level="1" style:num-format="">
        <style:list-level-properties text:space-before="0in" text:min-label-width="0.3125in"/>
      </text:list-level-style-number>
      <text:list-level-style-number text:level="2" style:num-format="">
        <style:list-level-properties text:space-before="0.1875in" text:min-label-width="0.3125in"/>
      </text:list-level-style-number>
      <text:list-level-style-number text:level="3" style:num-format="">
        <style:list-level-properties text:space-before="0.6875in" text:min-label-width="0.3125in"/>
      </text:list-level-style-number>
      <text:list-level-style-number text:level="4" style:num-format="">
        <style:list-level-properties text:space-before="1.0625in" text:min-label-width="0.3125in"/>
      </text:list-level-style-number>
      <text:list-level-style-number text:level="5" style:num-format="">
        <style:list-level-properties text:space-before="1.5625in" text:min-label-width="0.3125in"/>
      </text:list-level-style-number>
      <text:list-level-style-number text:level="6" style:num-format="">
        <style:list-level-properties text:space-before="2.125in" text:min-label-width="0.3125in"/>
      </text:list-level-style-number>
      <text:list-level-style-number text:level="7" style:num-format="">
        <style:list-level-properties text:space-before="2.625in" text:min-label-width="0.3125in"/>
      </text:list-level-style-number>
      <text:list-level-style-number text:level="8" style:num-format="">
        <style:list-level-properties text:space-before="3.125in" text:min-label-width="0.3125in"/>
      </text:list-level-style-number>
      <text:list-level-style-number text:level="9" style:num-format="">
        <style:list-level-properties text:space-before="3.625in" text:min-label-width="0.3125in"/>
      </text:list-level-style-number>
    </text:list-style>
    <text:list-style style:name="a66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1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9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3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95">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5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02">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text:list-style style:name="a398">
      <text:list-level-style-bullet text:level="1" text:bullet-char="•">
        <style:list-level-properties text:space-before="0in" text:min-label-width="0.3125in"/>
        <style:text-properties fo:color="#b96c11" fo:font-family="Arial" fo:font-size="145%"/>
      </text:list-level-style-bullet>
      <text:list-level-style-bullet text:level="2" text:bullet-char="•">
        <style:list-level-properties text:space-before="0.5in" text:min-label-width="0.3125in"/>
        <style:text-properties fo:color="#b96c11" fo:font-family="Arial" fo:font-size="145%"/>
      </text:list-level-style-bullet>
      <text:list-level-style-bullet text:level="3" text:bullet-char="•">
        <style:list-level-properties text:space-before="1in" text:min-label-width="0.3125in"/>
        <style:text-properties fo:color="#b96c11" fo:font-family="Arial" fo:font-size="145%"/>
      </text:list-level-style-bullet>
      <text:list-level-style-bullet text:level="4" text:bullet-char="•">
        <style:list-level-properties text:space-before="1.375in" text:min-label-width="0.3125in"/>
        <style:text-properties fo:color="#b96c11" fo:font-family="Arial" fo:font-size="145%"/>
      </text:list-level-style-bullet>
      <text:list-level-style-bullet text:level="5" text:bullet-char="•">
        <style:list-level-properties text:space-before="1.875in" text:min-label-width="0.3125in"/>
        <style:text-properties fo:color="#b96c11" fo:font-family="Arial" fo:font-size="145%"/>
      </text:list-level-style-bullet>
      <text:list-level-style-bullet text:level="6" text:bullet-char="•">
        <style:list-level-properties text:space-before="2.4375in" text:min-label-width="0.3125in"/>
        <style:text-properties fo:color="#b96c11" fo:font-family="Arial" fo:font-size="145%"/>
      </text:list-level-style-bullet>
      <text:list-level-style-bullet text:level="7" text:bullet-char="•">
        <style:list-level-properties text:space-before="2.9375in" text:min-label-width="0.3125in"/>
        <style:text-properties fo:color="#b96c11" fo:font-family="Arial" fo:font-size="145%"/>
      </text:list-level-style-bullet>
      <text:list-level-style-bullet text:level="8" text:bullet-char="•">
        <style:list-level-properties text:space-before="3.4375in" text:min-label-width="0.3125in"/>
        <style:text-properties fo:color="#b96c11" fo:font-family="Arial" fo:font-size="145%"/>
      </text:list-level-style-bullet>
      <text:list-level-style-bullet text:level="9" text:bullet-char="•">
        <style:list-level-properties text:space-before="3.9375in" text:min-label-width="0.3125in"/>
        <style:text-properties fo:color="#b96c11" fo:font-family="Arial" fo:font-size="145%"/>
      </text:list-level-style-bullet>
    </text:list-style>
  </office:automatic-styles>
  <office:master-styles>
    <draw:layer-set>
      <draw:layer draw:name="Master1-bg" draw:protected="true"/>
    </draw:layer-set>
    <style:master-page style:name="Master1-機器人" style:page-layout-name="pageLayout1" draw:style-name="a1">
      <draw:g draw:name="Group 13" draw:id="id0">
        <svg:title/>
        <svg:desc/>
        <draw:custom-shape svg:x="0in" svg:y="0in" svg:width="1.17361in" svg:height="5.78646in" draw:id="id6" draw:style-name="a34"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7" draw:style-name="a35"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8" draw:style-name="a36"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9" draw:style-name="a37"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10" draw:style-name="a38"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11" draw:style-name="a39"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1" presentation:style-name="a5" draw:name="Title Placeholder 1" svg:x="1.07407in" svg:y="0.5in" svg:width="8.42593in" svg:height="2.16667in" presentation:class="title" presentation:placeholder="false">
        <draw:text-box>
          <text:p text:style-name="a4" text:class-names="" text:cond-style-name=""><text:span text:style-name="a2" text:class-names="">按一下以編輯母片標題樣式</text:span><text:span text:style-name="a3" text:class-names=""/></text:p>
        </draw:text-box>
        <svg:title/>
        <svg:desc/>
      </draw:frame>
      <draw:frame draw:id="id2" presentation:style-name="a22" draw:name="Text Placeholder 2" svg:x="1.07407in" svg:y="2.91667in" svg:width="8.42593in" svg:height="3.67125in" presentation:class="outline" presentation:placeholder="false">
        <draw:text-box>
          <text:list text:style-name="a8">
            <text:list-item>
              <text:p text:style-name="a7" text:class-names="" text:cond-style-name=""><text:span text:style-name="a6" text:class-names="">按一下以編輯母片文字樣式</text:span></text:p>
            </text:list-item>
          </text:list>
          <text:list text:style-name="a11">
            <text:list-item>
              <text:list text:style-name="a11">
                <text:list-item>
                  <text:p text:style-name="a10" text:class-names="" text:cond-style-name=""><text:span text:style-name="a9" text:class-names="">第二層</text:span></text:p>
                </text:list-item>
              </text:list>
            </text:list-item>
          </text:list>
          <text:list text:style-name="a14">
            <text:list-item>
              <text:list text:style-name="a14">
                <text:list-item>
                  <text:list text:style-name="a14">
                    <text:list-item>
                      <text:p text:style-name="a13" text:class-names="" text:cond-style-name=""><text:span text:style-name="a12" text:class-names="">第三層</text:span></text:p>
                    </text:list-item>
                  </text:list>
                </text:list-item>
              </text:list>
            </text:list-item>
          </text:list>
          <text:list text:style-name="a17">
            <text:list-item>
              <text:list text:style-name="a17">
                <text:list-item>
                  <text:list text:style-name="a17">
                    <text:list-item>
                      <text:list text:style-name="a17">
                        <text:list-item>
                          <text:p text:style-name="a16" text:class-names="" text:cond-style-name=""><text:span text:style-name="a15" text:class-names="">第四層</text:span></text:p>
                        </text:list-item>
                      </text:list>
                    </text:list-item>
                  </text:list>
                </text:list-item>
              </text:list>
            </text:list-item>
          </text:list>
          <text:list text:style-name="a21">
            <text:list-item>
              <text:list text:style-name="a21">
                <text:list-item>
                  <text:list text:style-name="a21">
                    <text:list-item>
                      <text:list text:style-name="a21">
                        <text:list-item>
                          <text:list text:style-name="a21">
                            <text:list-item>
                              <text:p text:style-name="a20" text:class-names="" text:cond-style-name=""><text:span text:style-name="a18" text:class-names="">第五層</text:span><text:span text:style-name="a19" text:class-names=""/></text:p>
                            </text:list-item>
                          </text:list>
                        </text:list-item>
                      </text:list>
                    </text:list-item>
                  </text:list>
                </text:list-item>
              </text:list>
            </text:list-item>
          </text:list>
        </draw:text-box>
        <svg:title/>
        <svg:desc/>
      </draw:frame>
      <draw:frame draw:id="id3" presentation:style-name="a26" draw:name="Date Placeholder 3" svg:x="8.04755in" svg:y="6.68862in" svg:width="0.93774in" svg:height="0.39931in" presentation:class="date-time" presentation:placeholder="false">
        <draw:text-box>
          <text:p text:style-name="a25" text:class-names="" text:cond-style-name=""><text:span text:style-name="a23" text:class-names="">2004/08/17</text:span><text:span text:style-name="a24" text:class-names=""/></text:p>
        </draw:text-box>
        <svg:title/>
        <svg:desc/>
      </draw:frame>
      <draw:frame draw:id="id4" presentation:style-name="a29" draw:name="Footer Placeholder 4" svg:x="2.17301in" svg:y="6.68862in" svg:width="5.81203in" svg:height="0.39931in" presentation:class="footer" presentation:placeholder="false">
        <draw:text-box>
          <text:p text:style-name="a28" text:class-names="" text:cond-style-name=""><text:span text:style-name="a27" text:class-names=""/></text:p>
        </draw:text-box>
        <svg:title/>
        <svg:desc/>
      </draw:frame>
      <draw:frame draw:id="id5" presentation:style-name="a33" draw:name="Slide Number Placeholder 5" svg:x="9.04781in" svg:y="6.68862in" svg:width="0.45219in" svg:height="0.39931in" presentation:class="page-number" presentation:placeholder="false">
        <draw:text-box>
          <text:p text:style-name="a32" text:class-names="" text:cond-style-name=""><text:span text:style-name="a30" text:class-names=""><text:page-number style:num-format="1" text:fixed="false">‹#›</text:page-number></text:span><text:span text:style-name="a31" text:class-names=""/></text:p>
        </draw:text-box>
        <svg:title/>
        <svg:desc/>
      </draw:frame>
      <presentation:notes style:page-layout-name="pageLayout2" draw:style-name="a77">
        <draw:frame draw:id="id12" presentation:style-name="a42" draw:name="Rectangle 2" svg:x="0in" svg:y="0in" svg:width="3.25in" svg:height="0.5in" presentation:class="header" presentation:placeholder="false">
          <draw:text-box>
            <text:p text:style-name="a41" text:class-names="" text:cond-style-name=""><text:span text:style-name="a40" text:class-names=""/></text:p>
          </draw:text-box>
          <svg:title/>
          <svg:desc/>
        </draw:frame>
        <draw:frame draw:id="id13" presentation:style-name="a45" draw:name="Rectangle 3" svg:x="4.24826in" svg:y="0in" svg:width="3.25in" svg:height="0.5in" presentation:class="date-time" presentation:placeholder="false">
          <draw:text-box>
            <text:p text:style-name="a44" text:class-names="" text:cond-style-name=""><text:span text:style-name="a43" text:class-names=""/></text:p>
          </draw:text-box>
          <svg:title/>
          <svg:desc/>
        </draw:frame>
        <draw:page-thumbnail svg:x="1.25in" svg:y="0.75in" svg:width="5in" svg:height="3.75in" presentation:class="page" draw:id="id14" presentation:style-name="a46" draw:name="Rectangle 4">
          <svg:title/>
          <svg:desc/>
        </draw:page-thumbnail>
        <draw:frame draw:id="id15" presentation:style-name="a69" draw:name="Rectangle 5" svg:x="0.75in" svg:y="4.75in" svg:width="6in" svg:height="4.5in" presentation:class="notes" presentation:placeholder="false">
          <draw:text-box>
            <text:p text:style-name="a48" text:class-names="" text:cond-style-name=""><text:span text:style-name="a47" text:class-names="">マスタ テキストの書式設定</text:span></text:p>
            <text:list text:style-name="a53">
              <text:list-item>
                <text:list text:style-name="a53">
                  <text:list-item>
                    <text:p text:style-name="a52" text:class-names="" text:cond-style-name=""><text:span text:style-name="a49" text:class-names="">第<text:s text:c="1"/></text:span><text:span text:style-name="a50" text:class-names="">2<text:s text:c="1"/></text:span><text:span text:style-name="a51" text:class-names="">レベル</text:span></text:p>
                  </text:list-item>
                </text:list>
              </text:list-item>
            </text:list>
            <text:list text:style-name="a58">
              <text:list-item>
                <text:list text:style-name="a58">
                  <text:list-item>
                    <text:list text:style-name="a58">
                      <text:list-item>
                        <text:p text:style-name="a57" text:class-names="" text:cond-style-name=""><text:span text:style-name="a54" text:class-names="">第<text:s text:c="1"/></text:span><text:span text:style-name="a55" text:class-names="">3<text:s text:c="1"/></text:span><text:span text:style-name="a56" text:class-names="">レベル</text:span></text:p>
                      </text:list-item>
                    </text:list>
                  </text:list-item>
                </text:list>
              </text:list-item>
            </text:list>
            <text:list text:style-name="a63">
              <text:list-item>
                <text:list text:style-name="a63">
                  <text:list-item>
                    <text:list text:style-name="a63">
                      <text:list-item>
                        <text:list text:style-name="a63">
                          <text:list-item>
                            <text:p text:style-name="a62" text:class-names="" text:cond-style-name=""><text:span text:style-name="a59" text:class-names="">第<text:s text:c="1"/></text:span><text:span text:style-name="a60" text:class-names="">4<text:s text:c="1"/></text:span><text:span text:style-name="a61" text:class-names="">レベル</text:span></text:p>
                          </text:list-item>
                        </text:list>
                      </text:list-item>
                    </text:list>
                  </text:list-item>
                </text:list>
              </text:list-item>
            </text:list>
            <text:list text:style-name="a68">
              <text:list-item>
                <text:list text:style-name="a68">
                  <text:list-item>
                    <text:list text:style-name="a68">
                      <text:list-item>
                        <text:list text:style-name="a68">
                          <text:list-item>
                            <text:list text:style-name="a68">
                              <text:list-item>
                                <text:p text:style-name="a67" text:class-names="" text:cond-style-name=""><text:span text:style-name="a64" text:class-names="">第<text:s text:c="1"/></text:span><text:span text:style-name="a65" text:class-names="">5<text:s text:c="1"/></text:span><text:span text:style-name="a66" text:class-names="">レベル</text:span></text:p>
                              </text:list-item>
                            </text:list>
                          </text:list-item>
                        </text:list>
                      </text:list-item>
                    </text:list>
                  </text:list-item>
                </text:list>
              </text:list-item>
            </text:list>
          </draw:text-box>
          <svg:title/>
          <svg:desc/>
        </draw:frame>
        <draw:frame draw:id="id16" presentation:style-name="a72" draw:name="Rectangle 6" svg:x="0in" svg:y="9.49826in" svg:width="3.25in" svg:height="0.5in" presentation:class="footer" presentation:placeholder="false">
          <draw:text-box>
            <text:p text:style-name="a71" text:class-names="" text:cond-style-name=""><text:span text:style-name="a70" text:class-names=""/></text:p>
          </draw:text-box>
          <svg:title/>
          <svg:desc/>
        </draw:frame>
        <draw:frame draw:id="id17" presentation:style-name="a76" draw:name="Rectangle 7" svg:x="4.24826in" svg:y="9.49826in" svg:width="3.25in" svg:height="0.5in" presentation:class="page-number" presentation:placeholder="false">
          <draw:text-box>
            <text:p text:style-name="a75" text:class-names="" text:cond-style-name=""><text:span text:style-name="a73" text:class-names=""><text:page-number style:num-format="1" text:fixed="false">‹#›</text:page-number></text:span><text:span text:style-name="a74" text:class-names=""/></text:p>
          </draw:text-box>
          <svg:title/>
          <svg:desc/>
        </draw:frame>
      </presentation:notes>
    </style:master-page>
    <style:master-page style:name="Master1-Layout1-title-標題投影片" style:page-layout-name="pageLayout1" draw:style-name="a79">
      <draw:g draw:name="Group 24" draw:id="id18">
        <svg:title/>
        <svg:desc/>
        <draw:custom-shape svg:x="0.70139in" svg:y="0in" svg:width="1.49306in" svg:height="4.34375in" draw:id="id26" draw:style-name="a101" draw:name="Freeform 6">
          <svg:title/>
          <svg:desc/>
          <draw:enhanced-geometry xmlns:dr3d="urn:oasis:names:tc:opendocument:xmlns:dr3d:1.0" draw:type="non-primitive" svg:viewBox="0 0 860 2502" draw:enhanced-path="M 0 2445 L 228 2502 860 0 620 0 0 244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0"/>
            <draw:equation draw:name="f7" draw:formula="?f4 / 2502"/>
            <draw:equation draw:name="f8" draw:formula="0 / ?f6"/>
            <draw:equation draw:name="f9" draw:formula="?f1 / ?f6"/>
            <draw:equation draw:name="f10" draw:formula="0 / ?f7"/>
            <draw:equation draw:name="f11" draw:formula="?f3 / ?f7"/>
          </draw:enhanced-geometry>
        </draw:custom-shape>
        <draw:custom-shape svg:x="0.22222in" svg:y="0in" svg:width="1.46181in" svg:height="4.22396in" draw:id="id27" draw:style-name="a102" draw:name="Freeform 7">
          <svg:title/>
          <svg:desc/>
          <draw:enhanced-geometry xmlns:dr3d="urn:oasis:names:tc:opendocument:xmlns:dr3d:1.0" draw:type="non-primitive" svg:viewBox="0 0 842 2433" draw:enhanced-path="M 842 0 L 602 0 0 2376 228 2433 84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42"/>
            <draw:equation draw:name="f7" draw:formula="?f4 / 2433"/>
            <draw:equation draw:name="f8" draw:formula="0 / ?f6"/>
            <draw:equation draw:name="f9" draw:formula="?f1 / ?f6"/>
            <draw:equation draw:name="f10" draw:formula="0 / ?f7"/>
            <draw:equation draw:name="f11" draw:formula="?f3 / ?f7"/>
          </draw:enhanced-geometry>
        </draw:custom-shape>
        <draw:custom-shape svg:x="0.22743in" svg:y="4.13021in" svg:width="2.11806in" svg:height="3.36979in" draw:id="id28" draw:style-name="a103" draw:name="Freeform 8">
          <svg:title/>
          <svg:desc/>
          <draw:enhanced-geometry xmlns:dr3d="urn:oasis:names:tc:opendocument:xmlns:dr3d:1.0" draw:type="non-primitive" svg:viewBox="0 0 1220 1941" draw:enhanced-path="M 0 0 L 1166 1941 1220 1941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20"/>
            <draw:equation draw:name="f7" draw:formula="?f4 / 1941"/>
            <draw:equation draw:name="f8" draw:formula="0 / ?f6"/>
            <draw:equation draw:name="f9" draw:formula="?f1 / ?f6"/>
            <draw:equation draw:name="f10" draw:formula="0 / ?f7"/>
            <draw:equation draw:name="f11" draw:formula="?f3 / ?f7"/>
          </draw:enhanced-geometry>
        </draw:custom-shape>
        <draw:custom-shape svg:x="0.7066in" svg:y="4.25in" svg:width="2.59549in" svg:height="3.25in" draw:id="id29" draw:style-name="a104" draw:name="Freeform 9">
          <svg:title/>
          <svg:desc/>
          <draw:enhanced-geometry xmlns:dr3d="urn:oasis:names:tc:opendocument:xmlns:dr3d:1.0" draw:type="non-primitive" svg:viewBox="0 0 1495 1872" draw:enhanced-path="M 1495 1872 L 0 0 1442 1872 1495 187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95"/>
            <draw:equation draw:name="f7" draw:formula="?f4 / 1872"/>
            <draw:equation draw:name="f8" draw:formula="0 / ?f6"/>
            <draw:equation draw:name="f9" draw:formula="?f1 / ?f6"/>
            <draw:equation draw:name="f10" draw:formula="0 / ?f7"/>
            <draw:equation draw:name="f11" draw:formula="?f3 / ?f7"/>
          </draw:enhanced-geometry>
        </draw:custom-shape>
        <draw:custom-shape svg:x="0.70139in" svg:y="4.24479in" svg:width="3.65278in" svg:height="3.25521in" draw:id="id30" draw:style-name="a105" draw:name="Freeform 10">
          <svg:title/>
          <svg:desc/>
          <draw:enhanced-geometry xmlns:dr3d="urn:oasis:names:tc:opendocument:xmlns:dr3d:1.0" draw:type="non-primitive" svg:viewBox="0 0 2104 1875" draw:enhanced-path="M 0 0 L 3 3 1498 1875 2104 1875 228 5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04"/>
            <draw:equation draw:name="f7" draw:formula="?f4 / 1875"/>
            <draw:equation draw:name="f8" draw:formula="0 / ?f6"/>
            <draw:equation draw:name="f9" draw:formula="?f1 / ?f6"/>
            <draw:equation draw:name="f10" draw:formula="0 / ?f7"/>
            <draw:equation draw:name="f11" draw:formula="?f3 / ?f7"/>
          </draw:enhanced-geometry>
        </draw:custom-shape>
        <draw:custom-shape svg:x="0.22222in" svg:y="4.125in" svg:width="2.90972in" svg:height="3.375in" draw:id="id31" draw:style-name="a106" draw:name="Freeform 11">
          <svg:title/>
          <svg:desc/>
          <draw:enhanced-geometry xmlns:dr3d="urn:oasis:names:tc:opendocument:xmlns:dr3d:1.0" draw:type="non-primitive" svg:viewBox="0 0 1676 1944" draw:enhanced-path="M 1676 1944 L 264 111 225 60 228 60 264 111 234 69 228 57 222 54 0 0 3 3 1223 1944 1676 19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6"/>
            <draw:equation draw:name="f7" draw:formula="?f4 / 1944"/>
            <draw:equation draw:name="f8" draw:formula="0 / ?f6"/>
            <draw:equation draw:name="f9" draw:formula="?f1 / ?f6"/>
            <draw:equation draw:name="f10" draw:formula="0 / ?f7"/>
            <draw:equation draw:name="f11" draw:formula="?f3 / ?f7"/>
          </draw:enhanced-geometry>
        </draw:custom-shape>
      </draw:g>
      <draw:frame draw:id="id19" presentation:style-name="a83" draw:name="Title 1" svg:x="1.90253in" svg:y="1in" svg:width="7.59747in" svg:height="3.81481in" presentation:class="title" presentation:placeholder="false">
        <draw:text-box>
          <text:p text:style-name="a82" text:class-names="" text:cond-style-name=""><text:span text:style-name="a80" text:class-names="">按一下以編輯母片標題樣式</text:span><text:span text:style-name="a81" text:class-names=""/></text:p>
        </draw:text-box>
        <svg:title/>
        <svg:desc/>
      </draw:frame>
      <draw:frame draw:id="id20" presentation:style-name="a87" draw:name="Subtitle 2" svg:x="3.19799in" svg:y="4.81481in" svg:width="6.30202in" svg:height="1.49227in" presentation:class="subtitle" presentation:placeholder="false">
        <draw:text-box>
          <text:p text:style-name="a86" text:class-names="" text:cond-style-name=""><text:span text:style-name="a84" text:class-names="">按一下以編輯母片副標題樣式</text:span><text:span text:style-name="a85" text:class-names=""/></text:p>
        </draw:text-box>
        <svg:title/>
        <svg:desc/>
      </draw:frame>
      <draw:frame draw:id="id21" presentation:style-name="a91" draw:name="Date Placeholder 3" svg:x="8.01156in" svg:y="6.69in" svg:width="0.93774in" svg:height="0.39931in" presentation:class="date-time" presentation:placeholder="false">
        <draw:text-box>
          <text:p text:style-name="a90" text:class-names="" text:cond-style-name=""><text:span text:style-name="a88" text:class-names="">2004/08/17</text:span><text:span text:style-name="a89" text:class-names=""/></text:p>
        </draw:text-box>
        <svg:title/>
        <svg:desc/>
      </draw:frame>
      <draw:frame draw:id="id22" presentation:style-name="a94" draw:name="Footer Placeholder 4" svg:x="3.96296in" svg:y="6.69in" svg:width="3.94733in" svg:height="0.39931in" presentation:class="footer" presentation:placeholder="false">
        <draw:text-box>
          <text:p text:style-name="a93" text:class-names="" text:cond-style-name=""><text:span text:style-name="a92" text:class-names=""/></text:p>
        </draw:text-box>
        <svg:title/>
        <svg:desc/>
      </draw:frame>
      <draw:frame draw:id="id23" presentation:style-name="a98" draw:name="Slide Number Placeholder 5" svg:x="9.05in" svg:y="6.69in" svg:width="0.45in" svg:height="0.39931in" presentation:class="page-number" presentation:placeholder="false">
        <draw:text-box>
          <text:p text:style-name="a97" text:class-names="" text:cond-style-name=""><text:span text:style-name="a95" text:class-names=""><text:page-number style:num-format="1" text:fixed="false">‹#›</text:page-number></text:span><text:span text:style-name="a96" text:class-names=""/></text:p>
        </draw:text-box>
        <svg:title/>
        <svg:desc/>
      </draw:frame>
      <draw:custom-shape svg:x="0.22222in" svg:y="4.125in" svg:width="0.39583in" svg:height="0.09896in" draw:id="id24" draw:style-name="a99" draw:name="Freeform 12">
        <svg:title/>
        <svg:desc/>
        <draw:enhanced-geometry xmlns:dr3d="urn:oasis:names:tc:opendocument:xmlns:dr3d:1.0" draw:type="non-primitive" svg:viewBox="0 0 228 57" draw:enhanced-path="M 228 57 L 0 0 222 54 228 5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8"/>
          <draw:equation draw:name="f7" draw:formula="?f4 / 57"/>
          <draw:equation draw:name="f8" draw:formula="0 / ?f6"/>
          <draw:equation draw:name="f9" draw:formula="?f1 / ?f6"/>
          <draw:equation draw:name="f10" draw:formula="0 / ?f7"/>
          <draw:equation draw:name="f11" draw:formula="?f3 / ?f7"/>
        </draw:enhanced-geometry>
      </draw:custom-shape>
      <draw:custom-shape svg:x="0.61285in" svg:y="4.22917in" svg:width="0.06771in" svg:height="0.08854in" draw:id="id25" draw:style-name="a100" draw:name="Freeform 13">
        <svg:title/>
        <svg:desc/>
        <draw:enhanced-geometry xmlns:dr3d="urn:oasis:names:tc:opendocument:xmlns:dr3d:1.0" draw:type="non-primitive" svg:viewBox="0 0 39 51" draw:enhanced-path="M 0 0 L 39 51 3 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9"/>
          <draw:equation draw:name="f7" draw:formula="?f4 / 51"/>
          <draw:equation draw:name="f8" draw:formula="0 / ?f6"/>
          <draw:equation draw:name="f9" draw:formula="?f1 / ?f6"/>
          <draw:equation draw:name="f10" draw:formula="0 / ?f7"/>
          <draw:equation draw:name="f11" draw:formula="?f3 / ?f7"/>
        </draw:enhanced-geometry>
      </draw:custom-shape>
      <presentation:notes style:page-layout-name="pageLayout2" draw:style-name="a144">
        <draw:frame draw:id="id12" presentation:style-name="a109" draw:name="Rectangle 2" svg:x="0in" svg:y="0in" svg:width="3.25in" svg:height="0.5in" presentation:class="header" presentation:placeholder="false">
          <draw:text-box>
            <text:p text:style-name="a108" text:class-names="" text:cond-style-name=""><text:span text:style-name="a107" text:class-names=""/></text:p>
          </draw:text-box>
          <svg:title/>
          <svg:desc/>
        </draw:frame>
        <draw:frame draw:id="id13" presentation:style-name="a112" draw:name="Rectangle 3" svg:x="4.24826in" svg:y="0in" svg:width="3.25in" svg:height="0.5in" presentation:class="date-time" presentation:placeholder="false">
          <draw:text-box>
            <text:p text:style-name="a111" text:class-names="" text:cond-style-name=""><text:span text:style-name="a110" text:class-names=""/></text:p>
          </draw:text-box>
          <svg:title/>
          <svg:desc/>
        </draw:frame>
        <draw:page-thumbnail svg:x="1.25in" svg:y="0.75in" svg:width="5in" svg:height="3.75in" presentation:class="page" draw:id="id14" presentation:style-name="a113" draw:name="Rectangle 4">
          <svg:title/>
          <svg:desc/>
        </draw:page-thumbnail>
        <draw:frame draw:id="id15" presentation:style-name="a136" draw:name="Rectangle 5" svg:x="0.75in" svg:y="4.75in" svg:width="6in" svg:height="4.5in" presentation:class="notes" presentation:placeholder="false">
          <draw:text-box>
            <text:p text:style-name="a115" text:class-names="" text:cond-style-name=""><text:span text:style-name="a114" text:class-names="">マスタ テキストの書式設定</text:span></text:p>
            <text:list text:style-name="a120">
              <text:list-item>
                <text:list text:style-name="a120">
                  <text:list-item>
                    <text:p text:style-name="a119" text:class-names="" text:cond-style-name=""><text:span text:style-name="a116" text:class-names="">第<text:s text:c="1"/></text:span><text:span text:style-name="a117" text:class-names="">2<text:s text:c="1"/></text:span><text:span text:style-name="a118" text:class-names="">レベル</text:span></text:p>
                  </text:list-item>
                </text:list>
              </text:list-item>
            </text:list>
            <text:list text:style-name="a125">
              <text:list-item>
                <text:list text:style-name="a125">
                  <text:list-item>
                    <text:list text:style-name="a125">
                      <text:list-item>
                        <text:p text:style-name="a124" text:class-names="" text:cond-style-name=""><text:span text:style-name="a121" text:class-names="">第<text:s text:c="1"/></text:span><text:span text:style-name="a122" text:class-names="">3<text:s text:c="1"/></text:span><text:span text:style-name="a123" text:class-names="">レベル</text:span></text:p>
                      </text:list-item>
                    </text:list>
                  </text:list-item>
                </text:list>
              </text:list-item>
            </text:list>
            <text:list text:style-name="a130">
              <text:list-item>
                <text:list text:style-name="a130">
                  <text:list-item>
                    <text:list text:style-name="a130">
                      <text:list-item>
                        <text:list text:style-name="a130">
                          <text:list-item>
                            <text:p text:style-name="a129" text:class-names="" text:cond-style-name=""><text:span text:style-name="a126" text:class-names="">第<text:s text:c="1"/></text:span><text:span text:style-name="a127" text:class-names="">4<text:s text:c="1"/></text:span><text:span text:style-name="a128" text:class-names="">レベル</text:span></text:p>
                          </text:list-item>
                        </text:list>
                      </text:list-item>
                    </text:list>
                  </text:list-item>
                </text:list>
              </text:list-item>
            </text:list>
            <text:list text:style-name="a135">
              <text:list-item>
                <text:list text:style-name="a135">
                  <text:list-item>
                    <text:list text:style-name="a135">
                      <text:list-item>
                        <text:list text:style-name="a135">
                          <text:list-item>
                            <text:list text:style-name="a135">
                              <text:list-item>
                                <text:p text:style-name="a134" text:class-names="" text:cond-style-name=""><text:span text:style-name="a131" text:class-names="">第<text:s text:c="1"/></text:span><text:span text:style-name="a132" text:class-names="">5<text:s text:c="1"/></text:span><text:span text:style-name="a133" text:class-names="">レベル</text:span></text:p>
                              </text:list-item>
                            </text:list>
                          </text:list-item>
                        </text:list>
                      </text:list-item>
                    </text:list>
                  </text:list-item>
                </text:list>
              </text:list-item>
            </text:list>
          </draw:text-box>
          <svg:title/>
          <svg:desc/>
        </draw:frame>
        <draw:frame draw:id="id16" presentation:style-name="a139" draw:name="Rectangle 6" svg:x="0in" svg:y="9.49826in" svg:width="3.25in" svg:height="0.5in" presentation:class="footer" presentation:placeholder="false">
          <draw:text-box>
            <text:p text:style-name="a138" text:class-names="" text:cond-style-name=""><text:span text:style-name="a137" text:class-names=""/></text:p>
          </draw:text-box>
          <svg:title/>
          <svg:desc/>
        </draw:frame>
        <draw:frame draw:id="id17" presentation:style-name="a143" draw:name="Rectangle 7" svg:x="4.24826in" svg:y="9.49826in" svg:width="3.25in" svg:height="0.5in" presentation:class="page-number" presentation:placeholder="false">
          <draw:text-box>
            <text:p text:style-name="a142" text:class-names="" text:cond-style-name=""><text:span text:style-name="a140" text:class-names=""><text:page-number style:num-format="1" text:fixed="false">‹#›</text:page-number></text:span><text:span text:style-name="a141" text:class-names=""/></text:p>
          </draw:text-box>
          <svg:title/>
          <svg:desc/>
        </draw:frame>
      </presentation:notes>
    </style:master-page>
    <style:master-page style:name="Master1-Layout2-obj-標題及物件" style:page-layout-name="pageLayout1" draw:style-name="a146">
      <draw:g draw:name="Group 13" draw:id="id32">
        <svg:title/>
        <svg:desc/>
        <draw:custom-shape svg:x="0in" svg:y="0in" svg:width="1.17361in" svg:height="5.78646in" draw:id="id38" draw:layer="Master1-bg" draw:style-name="a179"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39" draw:layer="Master1-bg" draw:style-name="a180"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40" draw:layer="Master1-bg" draw:style-name="a181"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41" draw:layer="Master1-bg" draw:style-name="a182"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42" draw:layer="Master1-bg" draw:style-name="a183"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43" draw:layer="Master1-bg" draw:style-name="a184"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33" presentation:style-name="a150" draw:name="Title 1" svg:x="1.07407in" svg:y="0.5in" svg:width="8.42593in" svg:height="2.16667in" presentation:class="title" presentation:placeholder="false">
        <draw:text-box>
          <text:p text:style-name="a149" text:class-names="" text:cond-style-name=""><text:span text:style-name="a147" text:class-names="">按一下以編輯母片標題樣式</text:span><text:span text:style-name="a148" text:class-names=""/></text:p>
        </draw:text-box>
        <svg:title/>
        <svg:desc/>
      </draw:frame>
      <draw:frame draw:id="id34" presentation:style-name="a167" draw:name="Content Placeholder 2" svg:x="1.07407in" svg:y="2.91667in" svg:width="8.42593in" svg:height="3.64481in" presentation:class="object" presentation:placeholder="false">
        <draw:text-box>
          <text:list text:style-name="a153">
            <text:list-item>
              <text:p text:style-name="a152" text:class-names="" text:cond-style-name=""><text:span text:style-name="a151" text:class-names="">按一下以編輯母片文字樣式</text:span></text:p>
            </text:list-item>
          </text:list>
          <text:list text:style-name="a156">
            <text:list-item>
              <text:list text:style-name="a156">
                <text:list-item>
                  <text:p text:style-name="a155" text:class-names="" text:cond-style-name=""><text:span text:style-name="a154" text:class-names="">第二層</text:span></text:p>
                </text:list-item>
              </text:list>
            </text:list-item>
          </text:list>
          <text:list text:style-name="a159">
            <text:list-item>
              <text:list text:style-name="a159">
                <text:list-item>
                  <text:list text:style-name="a159">
                    <text:list-item>
                      <text:p text:style-name="a158" text:class-names="" text:cond-style-name=""><text:span text:style-name="a157" text:class-names="">第三層</text:span></text:p>
                    </text:list-item>
                  </text:list>
                </text:list-item>
              </text:list>
            </text:list-item>
          </text:list>
          <text:list text:style-name="a162">
            <text:list-item>
              <text:list text:style-name="a162">
                <text:list-item>
                  <text:list text:style-name="a162">
                    <text:list-item>
                      <text:list text:style-name="a162">
                        <text:list-item>
                          <text:p text:style-name="a161" text:class-names="" text:cond-style-name=""><text:span text:style-name="a160" text:class-names="">第四層</text:span></text:p>
                        </text:list-item>
                      </text:list>
                    </text:list-item>
                  </text:list>
                </text:list-item>
              </text:list>
            </text:list-item>
          </text:list>
          <text:list text:style-name="a166">
            <text:list-item>
              <text:list text:style-name="a166">
                <text:list-item>
                  <text:list text:style-name="a166">
                    <text:list-item>
                      <text:list text:style-name="a166">
                        <text:list-item>
                          <text:list text:style-name="a166">
                            <text:list-item>
                              <text:p text:style-name="a165" text:class-names="" text:cond-style-name=""><text:span text:style-name="a163" text:class-names="">第五層</text:span><text:span text:style-name="a164" text:class-names=""/></text:p>
                            </text:list-item>
                          </text:list>
                        </text:list-item>
                      </text:list>
                    </text:list-item>
                  </text:list>
                </text:list-item>
              </text:list>
            </text:list-item>
          </text:list>
        </draw:text-box>
        <svg:title/>
        <svg:desc/>
      </draw:frame>
      <draw:frame draw:id="id35" presentation:style-name="a171" draw:name="Date Placeholder 3" svg:x="8.03186in" svg:y="6.67998in" svg:width="0.93774in" svg:height="0.39931in" presentation:class="date-time" presentation:placeholder="false">
        <draw:text-box>
          <text:p text:style-name="a170" text:class-names="" text:cond-style-name=""><text:span text:style-name="a168" text:class-names="">2004/08/17</text:span><text:span text:style-name="a169" text:class-names=""/></text:p>
        </draw:text-box>
        <svg:title/>
        <svg:desc/>
      </draw:frame>
      <draw:frame draw:id="id36" presentation:style-name="a174" draw:name="Footer Placeholder 4" svg:x="2.15731in" svg:y="6.67998in" svg:width="5.81203in" svg:height="0.39931in" presentation:class="footer" presentation:placeholder="false">
        <draw:text-box>
          <text:p text:style-name="a173" text:class-names="" text:cond-style-name=""><text:span text:style-name="a172" text:class-names=""/></text:p>
        </draw:text-box>
        <svg:title/>
        <svg:desc/>
      </draw:frame>
      <draw:frame draw:id="id37" presentation:style-name="a178" draw:name="Slide Number Placeholder 5" svg:x="9.03212in" svg:y="6.67998in" svg:width="0.46788in" svg:height="0.39931in" presentation:class="page-number" presentation:placeholder="false">
        <draw:text-box>
          <text:p text:style-name="a177" text:class-names="" text:cond-style-name=""><text:span text:style-name="a175" text:class-names=""><text:page-number style:num-format="1" text:fixed="false">‹#›</text:page-number></text:span><text:span text:style-name="a176" text:class-names=""/></text:p>
        </draw:text-box>
        <svg:title/>
        <svg:desc/>
      </draw:frame>
      <presentation:notes style:page-layout-name="pageLayout2" draw:style-name="a222">
        <draw:frame draw:id="id12" presentation:style-name="a187" draw:name="Rectangle 2" svg:x="0in" svg:y="0in" svg:width="3.25in" svg:height="0.5in" presentation:class="header" presentation:placeholder="false">
          <draw:text-box>
            <text:p text:style-name="a186" text:class-names="" text:cond-style-name=""><text:span text:style-name="a185" text:class-names=""/></text:p>
          </draw:text-box>
          <svg:title/>
          <svg:desc/>
        </draw:frame>
        <draw:frame draw:id="id13" presentation:style-name="a190" draw:name="Rectangle 3" svg:x="4.24826in" svg:y="0in" svg:width="3.25in" svg:height="0.5in" presentation:class="date-time" presentation:placeholder="false">
          <draw:text-box>
            <text:p text:style-name="a189" text:class-names="" text:cond-style-name=""><text:span text:style-name="a188" text:class-names=""/></text:p>
          </draw:text-box>
          <svg:title/>
          <svg:desc/>
        </draw:frame>
        <draw:page-thumbnail svg:x="1.25in" svg:y="0.75in" svg:width="5in" svg:height="3.75in" presentation:class="page" draw:id="id14" presentation:style-name="a191" draw:name="Rectangle 4">
          <svg:title/>
          <svg:desc/>
        </draw:page-thumbnail>
        <draw:frame draw:id="id15" presentation:style-name="a214" draw:name="Rectangle 5" svg:x="0.75in" svg:y="4.75in" svg:width="6in" svg:height="4.5in" presentation:class="notes" presentation:placeholder="false">
          <draw:text-box>
            <text:p text:style-name="a193" text:class-names="" text:cond-style-name=""><text:span text:style-name="a192" text:class-names="">マスタ テキストの書式設定</text:span></text:p>
            <text:list text:style-name="a198">
              <text:list-item>
                <text:list text:style-name="a198">
                  <text:list-item>
                    <text:p text:style-name="a197" text:class-names="" text:cond-style-name=""><text:span text:style-name="a194" text:class-names="">第<text:s text:c="1"/></text:span><text:span text:style-name="a195" text:class-names="">2<text:s text:c="1"/></text:span><text:span text:style-name="a196" text:class-names="">レベル</text:span></text:p>
                  </text:list-item>
                </text:list>
              </text:list-item>
            </text:list>
            <text:list text:style-name="a203">
              <text:list-item>
                <text:list text:style-name="a203">
                  <text:list-item>
                    <text:list text:style-name="a203">
                      <text:list-item>
                        <text:p text:style-name="a202" text:class-names="" text:cond-style-name=""><text:span text:style-name="a199" text:class-names="">第<text:s text:c="1"/></text:span><text:span text:style-name="a200" text:class-names="">3<text:s text:c="1"/></text:span><text:span text:style-name="a201" text:class-names="">レベル</text:span></text:p>
                      </text:list-item>
                    </text:list>
                  </text:list-item>
                </text:list>
              </text:list-item>
            </text:list>
            <text:list text:style-name="a208">
              <text:list-item>
                <text:list text:style-name="a208">
                  <text:list-item>
                    <text:list text:style-name="a208">
                      <text:list-item>
                        <text:list text:style-name="a208">
                          <text:list-item>
                            <text:p text:style-name="a207" text:class-names="" text:cond-style-name=""><text:span text:style-name="a204" text:class-names="">第<text:s text:c="1"/></text:span><text:span text:style-name="a205" text:class-names="">4<text:s text:c="1"/></text:span><text:span text:style-name="a206" text:class-names="">レベル</text:span></text:p>
                          </text:list-item>
                        </text:list>
                      </text:list-item>
                    </text:list>
                  </text:list-item>
                </text:list>
              </text:list-item>
            </text:list>
            <text:list text:style-name="a213">
              <text:list-item>
                <text:list text:style-name="a213">
                  <text:list-item>
                    <text:list text:style-name="a213">
                      <text:list-item>
                        <text:list text:style-name="a213">
                          <text:list-item>
                            <text:list text:style-name="a213">
                              <text:list-item>
                                <text:p text:style-name="a212" text:class-names="" text:cond-style-name=""><text:span text:style-name="a209" text:class-names="">第<text:s text:c="1"/></text:span><text:span text:style-name="a210" text:class-names="">5<text:s text:c="1"/></text:span><text:span text:style-name="a211" text:class-names="">レベル</text:span></text:p>
                              </text:list-item>
                            </text:list>
                          </text:list-item>
                        </text:list>
                      </text:list-item>
                    </text:list>
                  </text:list-item>
                </text:list>
              </text:list-item>
            </text:list>
          </draw:text-box>
          <svg:title/>
          <svg:desc/>
        </draw:frame>
        <draw:frame draw:id="id16" presentation:style-name="a217" draw:name="Rectangle 6" svg:x="0in" svg:y="9.49826in" svg:width="3.25in" svg:height="0.5in" presentation:class="footer" presentation:placeholder="false">
          <draw:text-box>
            <text:p text:style-name="a216" text:class-names="" text:cond-style-name=""><text:span text:style-name="a215" text:class-names=""/></text:p>
          </draw:text-box>
          <svg:title/>
          <svg:desc/>
        </draw:frame>
        <draw:frame draw:id="id17" presentation:style-name="a221" draw:name="Rectangle 7" svg:x="4.24826in" svg:y="9.49826in" svg:width="3.25in" svg:height="0.5in" presentation:class="page-number" presentation:placeholder="false">
          <draw:text-box>
            <text:p text:style-name="a220" text:class-names="" text:cond-style-name=""><text:span text:style-name="a218" text:class-names=""><text:page-number style:num-format="1" text:fixed="false">‹#›</text:page-number></text:span><text:span text:style-name="a219" text:class-names=""/></text:p>
          </draw:text-box>
          <svg:title/>
          <svg:desc/>
        </draw:frame>
      </presentation:notes>
    </style:master-page>
    <style:master-page style:name="Master1-Layout3-secHead-章節標題" style:page-layout-name="pageLayout1" draw:style-name="a224">
      <draw:g draw:name="Group 13" draw:id="id44">
        <svg:title/>
        <svg:desc/>
        <draw:custom-shape svg:x="0in" svg:y="0in" svg:width="1.17361in" svg:height="5.78646in" draw:id="id50" draw:layer="Master1-bg" draw:style-name="a244"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51" draw:layer="Master1-bg" draw:style-name="a245"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52" draw:layer="Master1-bg" draw:style-name="a246"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53" draw:layer="Master1-bg" draw:style-name="a247"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54" draw:layer="Master1-bg" draw:style-name="a248"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55" draw:layer="Master1-bg" draw:style-name="a249"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45" presentation:style-name="a228" draw:name="Title 1" svg:x="2.173in" svg:y="2.91666in" svg:width="7.327in" svg:height="2.58101in" presentation:class="title" presentation:placeholder="false">
        <draw:text-box>
          <text:p text:style-name="a227" text:class-names="" text:cond-style-name=""><text:span text:style-name="a225" text:class-names="">按一下以編輯母片標題樣式</text:span><text:span text:style-name="a226" text:class-names=""/></text:p>
        </draw:text-box>
        <svg:title/>
        <svg:desc/>
      </draw:frame>
      <draw:frame draw:id="id46" presentation:style-name="a232" draw:name="Text Placeholder 2" svg:x="2.17301in" svg:y="5.49767in" svg:width="7.32699in" svg:height="0.94094in" presentation:class="outline" presentation:placeholder="false">
        <draw:text-box>
          <text:list text:style-name="a231">
            <text:list-item>
              <text:p text:style-name="a230" text:class-names="" text:cond-style-name=""><text:span text:style-name="a229" text:class-names="">按一下以編輯母片文字樣式</text:span></text:p>
            </text:list-item>
          </text:list>
        </draw:text-box>
        <svg:title/>
        <svg:desc/>
      </draw:frame>
      <draw:frame draw:id="id47" presentation:style-name="a236" draw:name="Date Placeholder 3" svg:x="8.04755in" svg:y="6.68862in" svg:width="0.93774in" svg:height="0.39931in" presentation:class="date-time" presentation:placeholder="false">
        <draw:text-box>
          <text:p text:style-name="a235" text:class-names="" text:cond-style-name=""><text:span text:style-name="a233" text:class-names="">2004/08/17</text:span><text:span text:style-name="a234" text:class-names=""/></text:p>
        </draw:text-box>
        <svg:title/>
        <svg:desc/>
      </draw:frame>
      <draw:frame draw:id="id48" presentation:style-name="a239" draw:name="Footer Placeholder 4" svg:x="2.17301in" svg:y="6.68862in" svg:width="5.81203in" svg:height="0.39931in" presentation:class="footer" presentation:placeholder="false">
        <draw:text-box>
          <text:p text:style-name="a238" text:class-names="" text:cond-style-name=""><text:span text:style-name="a237" text:class-names=""/></text:p>
        </draw:text-box>
        <svg:title/>
        <svg:desc/>
      </draw:frame>
      <draw:frame draw:id="id49" presentation:style-name="a243" draw:name="Slide Number Placeholder 5" svg:x="9.04781in" svg:y="6.68862in" svg:width="0.45219in" svg:height="0.39931in" presentation:class="page-number" presentation:placeholder="false">
        <draw:text-box>
          <text:p text:style-name="a242" text:class-names="" text:cond-style-name=""><text:span text:style-name="a240" text:class-names=""><text:page-number style:num-format="1" text:fixed="false">‹#›</text:page-number></text:span><text:span text:style-name="a241" text:class-names=""/></text:p>
        </draw:text-box>
        <svg:title/>
        <svg:desc/>
      </draw:frame>
      <presentation:notes style:page-layout-name="pageLayout2" draw:style-name="a287">
        <draw:frame draw:id="id12" presentation:style-name="a252" draw:name="Rectangle 2" svg:x="0in" svg:y="0in" svg:width="3.25in" svg:height="0.5in" presentation:class="header" presentation:placeholder="false">
          <draw:text-box>
            <text:p text:style-name="a251" text:class-names="" text:cond-style-name=""><text:span text:style-name="a250" text:class-names=""/></text:p>
          </draw:text-box>
          <svg:title/>
          <svg:desc/>
        </draw:frame>
        <draw:frame draw:id="id13" presentation:style-name="a255" draw:name="Rectangle 3" svg:x="4.24826in" svg:y="0in" svg:width="3.25in" svg:height="0.5in" presentation:class="date-time" presentation:placeholder="false">
          <draw:text-box>
            <text:p text:style-name="a254" text:class-names="" text:cond-style-name=""><text:span text:style-name="a253" text:class-names=""/></text:p>
          </draw:text-box>
          <svg:title/>
          <svg:desc/>
        </draw:frame>
        <draw:page-thumbnail svg:x="1.25in" svg:y="0.75in" svg:width="5in" svg:height="3.75in" presentation:class="page" draw:id="id14" presentation:style-name="a256" draw:name="Rectangle 4">
          <svg:title/>
          <svg:desc/>
        </draw:page-thumbnail>
        <draw:frame draw:id="id15" presentation:style-name="a279" draw:name="Rectangle 5" svg:x="0.75in" svg:y="4.75in" svg:width="6in" svg:height="4.5in" presentation:class="notes" presentation:placeholder="false">
          <draw:text-box>
            <text:p text:style-name="a258" text:class-names="" text:cond-style-name=""><text:span text:style-name="a257" text:class-names="">マスタ テキストの書式設定</text:span></text:p>
            <text:list text:style-name="a263">
              <text:list-item>
                <text:list text:style-name="a263">
                  <text:list-item>
                    <text:p text:style-name="a262" text:class-names="" text:cond-style-name=""><text:span text:style-name="a259" text:class-names="">第<text:s text:c="1"/></text:span><text:span text:style-name="a260" text:class-names="">2<text:s text:c="1"/></text:span><text:span text:style-name="a261" text:class-names="">レベル</text:span></text:p>
                  </text:list-item>
                </text:list>
              </text:list-item>
            </text:list>
            <text:list text:style-name="a268">
              <text:list-item>
                <text:list text:style-name="a268">
                  <text:list-item>
                    <text:list text:style-name="a268">
                      <text:list-item>
                        <text:p text:style-name="a267" text:class-names="" text:cond-style-name=""><text:span text:style-name="a264" text:class-names="">第<text:s text:c="1"/></text:span><text:span text:style-name="a265" text:class-names="">3<text:s text:c="1"/></text:span><text:span text:style-name="a266" text:class-names="">レベル</text:span></text:p>
                      </text:list-item>
                    </text:list>
                  </text:list-item>
                </text:list>
              </text:list-item>
            </text:list>
            <text:list text:style-name="a273">
              <text:list-item>
                <text:list text:style-name="a273">
                  <text:list-item>
                    <text:list text:style-name="a273">
                      <text:list-item>
                        <text:list text:style-name="a273">
                          <text:list-item>
                            <text:p text:style-name="a272" text:class-names="" text:cond-style-name=""><text:span text:style-name="a269" text:class-names="">第<text:s text:c="1"/></text:span><text:span text:style-name="a270" text:class-names="">4<text:s text:c="1"/></text:span><text:span text:style-name="a271" text:class-names="">レベル</text:span></text:p>
                          </text:list-item>
                        </text:list>
                      </text:list-item>
                    </text:list>
                  </text:list-item>
                </text:list>
              </text:list-item>
            </text:list>
            <text:list text:style-name="a278">
              <text:list-item>
                <text:list text:style-name="a278">
                  <text:list-item>
                    <text:list text:style-name="a278">
                      <text:list-item>
                        <text:list text:style-name="a278">
                          <text:list-item>
                            <text:list text:style-name="a278">
                              <text:list-item>
                                <text:p text:style-name="a277" text:class-names="" text:cond-style-name=""><text:span text:style-name="a274" text:class-names="">第<text:s text:c="1"/></text:span><text:span text:style-name="a275" text:class-names="">5<text:s text:c="1"/></text:span><text:span text:style-name="a276" text:class-names="">レベル</text:span></text:p>
                              </text:list-item>
                            </text:list>
                          </text:list-item>
                        </text:list>
                      </text:list-item>
                    </text:list>
                  </text:list-item>
                </text:list>
              </text:list-item>
            </text:list>
          </draw:text-box>
          <svg:title/>
          <svg:desc/>
        </draw:frame>
        <draw:frame draw:id="id16" presentation:style-name="a282" draw:name="Rectangle 6" svg:x="0in" svg:y="9.49826in" svg:width="3.25in" svg:height="0.5in" presentation:class="footer" presentation:placeholder="false">
          <draw:text-box>
            <text:p text:style-name="a281" text:class-names="" text:cond-style-name=""><text:span text:style-name="a280" text:class-names=""/></text:p>
          </draw:text-box>
          <svg:title/>
          <svg:desc/>
        </draw:frame>
        <draw:frame draw:id="id17" presentation:style-name="a286" draw:name="Rectangle 7" svg:x="4.24826in" svg:y="9.49826in" svg:width="3.25in" svg:height="0.5in" presentation:class="page-number" presentation:placeholder="false">
          <draw:text-box>
            <text:p text:style-name="a285" text:class-names="" text:cond-style-name=""><text:span text:style-name="a283" text:class-names=""><text:page-number style:num-format="1" text:fixed="false">‹#›</text:page-number></text:span><text:span text:style-name="a284" text:class-names=""/></text:p>
          </draw:text-box>
          <svg:title/>
          <svg:desc/>
        </draw:frame>
      </presentation:notes>
    </style:master-page>
    <style:master-page style:name="Master1-Layout4-twoObj-兩項物件" style:page-layout-name="pageLayout1" draw:style-name="a289">
      <draw:g draw:name="Group 13" draw:id="id56">
        <svg:title/>
        <svg:desc/>
        <draw:custom-shape svg:x="0in" svg:y="0in" svg:width="1.17361in" svg:height="5.78646in" draw:id="id63" draw:layer="Master1-bg" draw:style-name="a339"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64" draw:layer="Master1-bg" draw:style-name="a340"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65" draw:layer="Master1-bg" draw:style-name="a341"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66" draw:layer="Master1-bg" draw:style-name="a342"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67" draw:layer="Master1-bg" draw:style-name="a343"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68" draw:layer="Master1-bg" draw:style-name="a344"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57" presentation:style-name="a293" draw:name="Title 1" svg:x="1.07407in" svg:y="0.75in" svg:width="8.42593in" svg:height="1.91667in" presentation:class="title" presentation:placeholder="false">
        <draw:text-box>
          <text:p text:style-name="a292" text:class-names="" text:cond-style-name=""><text:span text:style-name="a290" text:class-names="">按一下以編輯母片標題樣式</text:span><text:span text:style-name="a291" text:class-names=""/></text:p>
        </draw:text-box>
        <svg:title/>
        <svg:desc/>
      </draw:frame>
      <draw:frame draw:id="id58" presentation:style-name="a310" draw:name="Content Placeholder 2" svg:x="1.07407in" svg:y="2.91667in" svg:width="4.09in" svg:height="3.68403in" presentation:class="object" presentation:placeholder="false">
        <draw:text-box>
          <text:list text:style-name="a296">
            <text:list-item>
              <text:p text:style-name="a295" text:class-names="" text:cond-style-name=""><text:span text:style-name="a294" text:class-names="">按一下以編輯母片文字樣式</text:span></text:p>
            </text:list-item>
          </text:list>
          <text:list text:style-name="a299">
            <text:list-item>
              <text:list text:style-name="a299">
                <text:list-item>
                  <text:p text:style-name="a298" text:class-names="" text:cond-style-name=""><text:span text:style-name="a297" text:class-names="">第二層</text:span></text:p>
                </text:list-item>
              </text:list>
            </text:list-item>
          </text:list>
          <text:list text:style-name="a302">
            <text:list-item>
              <text:list text:style-name="a302">
                <text:list-item>
                  <text:list text:style-name="a302">
                    <text:list-item>
                      <text:p text:style-name="a301" text:class-names="" text:cond-style-name=""><text:span text:style-name="a300" text:class-names="">第三層</text:span></text:p>
                    </text:list-item>
                  </text:list>
                </text:list-item>
              </text:list>
            </text:list-item>
          </text:list>
          <text:list text:style-name="a305">
            <text:list-item>
              <text:list text:style-name="a305">
                <text:list-item>
                  <text:list text:style-name="a305">
                    <text:list-item>
                      <text:list text:style-name="a305">
                        <text:list-item>
                          <text:p text:style-name="a304" text:class-names="" text:cond-style-name=""><text:span text:style-name="a303" text:class-names="">第四層</text:span></text:p>
                        </text:list-item>
                      </text:list>
                    </text:list-item>
                  </text:list>
                </text:list-item>
              </text:list>
            </text:list-item>
          </text:list>
          <text:list text:style-name="a309">
            <text:list-item>
              <text:list text:style-name="a309">
                <text:list-item>
                  <text:list text:style-name="a309">
                    <text:list-item>
                      <text:list text:style-name="a309">
                        <text:list-item>
                          <text:list text:style-name="a309">
                            <text:list-item>
                              <text:p text:style-name="a308" text:class-names="" text:cond-style-name=""><text:span text:style-name="a306" text:class-names="">第五層</text:span><text:span text:style-name="a307" text:class-names=""/></text:p>
                            </text:list-item>
                          </text:list>
                        </text:list-item>
                      </text:list>
                    </text:list-item>
                  </text:list>
                </text:list-item>
              </text:list>
            </text:list-item>
          </text:list>
        </draw:text-box>
        <svg:title/>
        <svg:desc/>
      </draw:frame>
      <draw:frame draw:id="id59" presentation:style-name="a327" draw:name="Content Placeholder 3" svg:x="5.41in" svg:y="2.91667in" svg:width="4.09in" svg:height="3.66013in" presentation:class="object" presentation:placeholder="false">
        <draw:text-box>
          <text:list text:style-name="a313">
            <text:list-item>
              <text:p text:style-name="a312" text:class-names="" text:cond-style-name=""><text:span text:style-name="a311" text:class-names="">按一下以編輯母片文字樣式</text:span></text:p>
            </text:list-item>
          </text:list>
          <text:list text:style-name="a316">
            <text:list-item>
              <text:list text:style-name="a316">
                <text:list-item>
                  <text:p text:style-name="a315" text:class-names="" text:cond-style-name=""><text:span text:style-name="a314" text:class-names="">第二層</text:span></text:p>
                </text:list-item>
              </text:list>
            </text:list-item>
          </text:list>
          <text:list text:style-name="a319">
            <text:list-item>
              <text:list text:style-name="a319">
                <text:list-item>
                  <text:list text:style-name="a319">
                    <text:list-item>
                      <text:p text:style-name="a318" text:class-names="" text:cond-style-name=""><text:span text:style-name="a317" text:class-names="">第三層</text:span></text:p>
                    </text:list-item>
                  </text:list>
                </text:list-item>
              </text:list>
            </text:list-item>
          </text:list>
          <text:list text:style-name="a322">
            <text:list-item>
              <text:list text:style-name="a322">
                <text:list-item>
                  <text:list text:style-name="a322">
                    <text:list-item>
                      <text:list text:style-name="a322">
                        <text:list-item>
                          <text:p text:style-name="a321" text:class-names="" text:cond-style-name=""><text:span text:style-name="a320" text:class-names="">第四層</text:span></text:p>
                        </text:list-item>
                      </text:list>
                    </text:list-item>
                  </text:list>
                </text:list-item>
              </text:list>
            </text:list-item>
          </text:list>
          <text:list text:style-name="a326">
            <text:list-item>
              <text:list text:style-name="a326">
                <text:list-item>
                  <text:list text:style-name="a326">
                    <text:list-item>
                      <text:list text:style-name="a326">
                        <text:list-item>
                          <text:list text:style-name="a326">
                            <text:list-item>
                              <text:p text:style-name="a325" text:class-names="" text:cond-style-name=""><text:span text:style-name="a323" text:class-names="">第五層</text:span><text:span text:style-name="a324" text:class-names=""/></text:p>
                            </text:list-item>
                          </text:list>
                        </text:list-item>
                      </text:list>
                    </text:list-item>
                  </text:list>
                </text:list-item>
              </text:list>
            </text:list-item>
          </text:list>
        </draw:text-box>
        <svg:title/>
        <svg:desc/>
      </draw:frame>
      <draw:frame draw:id="id60" presentation:style-name="a331" draw:name="Date Placeholder 4" svg:x="8.04755in" svg:y="6.68862in" svg:width="0.93774in" svg:height="0.39931in" presentation:class="date-time" presentation:placeholder="false">
        <draw:text-box>
          <text:p text:style-name="a330" text:class-names="" text:cond-style-name=""><text:span text:style-name="a328" text:class-names="">2004/08/17</text:span><text:span text:style-name="a329" text:class-names=""/></text:p>
        </draw:text-box>
        <svg:title/>
        <svg:desc/>
      </draw:frame>
      <draw:frame draw:id="id61" presentation:style-name="a334" draw:name="Footer Placeholder 5" svg:x="2.17301in" svg:y="6.68862in" svg:width="5.81203in" svg:height="0.39931in" presentation:class="footer" presentation:placeholder="false">
        <draw:text-box>
          <text:p text:style-name="a333" text:class-names="" text:cond-style-name=""><text:span text:style-name="a332" text:class-names=""/></text:p>
        </draw:text-box>
        <svg:title/>
        <svg:desc/>
      </draw:frame>
      <draw:frame draw:id="id62" presentation:style-name="a338" draw:name="Slide Number Placeholder 6" svg:x="9.04781in" svg:y="6.68862in" svg:width="0.45219in" svg:height="0.39931in" presentation:class="page-number" presentation:placeholder="false">
        <draw:text-box>
          <text:p text:style-name="a337" text:class-names="" text:cond-style-name=""><text:span text:style-name="a335" text:class-names=""><text:page-number style:num-format="1" text:fixed="false">‹#›</text:page-number></text:span><text:span text:style-name="a336" text:class-names=""/></text:p>
        </draw:text-box>
        <svg:title/>
        <svg:desc/>
      </draw:frame>
      <presentation:notes style:page-layout-name="pageLayout2" draw:style-name="a382">
        <draw:frame draw:id="id12" presentation:style-name="a347" draw:name="Rectangle 2" svg:x="0in" svg:y="0in" svg:width="3.25in" svg:height="0.5in" presentation:class="header" presentation:placeholder="false">
          <draw:text-box>
            <text:p text:style-name="a346" text:class-names="" text:cond-style-name=""><text:span text:style-name="a345" text:class-names=""/></text:p>
          </draw:text-box>
          <svg:title/>
          <svg:desc/>
        </draw:frame>
        <draw:frame draw:id="id13" presentation:style-name="a350" draw:name="Rectangle 3" svg:x="4.24826in" svg:y="0in" svg:width="3.25in" svg:height="0.5in" presentation:class="date-time" presentation:placeholder="false">
          <draw:text-box>
            <text:p text:style-name="a349" text:class-names="" text:cond-style-name=""><text:span text:style-name="a348" text:class-names=""/></text:p>
          </draw:text-box>
          <svg:title/>
          <svg:desc/>
        </draw:frame>
        <draw:page-thumbnail svg:x="1.25in" svg:y="0.75in" svg:width="5in" svg:height="3.75in" presentation:class="page" draw:id="id14" presentation:style-name="a351" draw:name="Rectangle 4">
          <svg:title/>
          <svg:desc/>
        </draw:page-thumbnail>
        <draw:frame draw:id="id15" presentation:style-name="a374" draw:name="Rectangle 5" svg:x="0.75in" svg:y="4.75in" svg:width="6in" svg:height="4.5in" presentation:class="notes" presentation:placeholder="false">
          <draw:text-box>
            <text:p text:style-name="a353" text:class-names="" text:cond-style-name=""><text:span text:style-name="a352" text:class-names="">マスタ テキストの書式設定</text:span></text:p>
            <text:list text:style-name="a358">
              <text:list-item>
                <text:list text:style-name="a358">
                  <text:list-item>
                    <text:p text:style-name="a357" text:class-names="" text:cond-style-name=""><text:span text:style-name="a354" text:class-names="">第<text:s text:c="1"/></text:span><text:span text:style-name="a355" text:class-names="">2<text:s text:c="1"/></text:span><text:span text:style-name="a356" text:class-names="">レベル</text:span></text:p>
                  </text:list-item>
                </text:list>
              </text:list-item>
            </text:list>
            <text:list text:style-name="a363">
              <text:list-item>
                <text:list text:style-name="a363">
                  <text:list-item>
                    <text:list text:style-name="a363">
                      <text:list-item>
                        <text:p text:style-name="a362" text:class-names="" text:cond-style-name=""><text:span text:style-name="a359" text:class-names="">第<text:s text:c="1"/></text:span><text:span text:style-name="a360" text:class-names="">3<text:s text:c="1"/></text:span><text:span text:style-name="a361" text:class-names="">レベル</text:span></text:p>
                      </text:list-item>
                    </text:list>
                  </text:list-item>
                </text:list>
              </text:list-item>
            </text:list>
            <text:list text:style-name="a368">
              <text:list-item>
                <text:list text:style-name="a368">
                  <text:list-item>
                    <text:list text:style-name="a368">
                      <text:list-item>
                        <text:list text:style-name="a368">
                          <text:list-item>
                            <text:p text:style-name="a367" text:class-names="" text:cond-style-name=""><text:span text:style-name="a364" text:class-names="">第<text:s text:c="1"/></text:span><text:span text:style-name="a365" text:class-names="">4<text:s text:c="1"/></text:span><text:span text:style-name="a366" text:class-names="">レベル</text:span></text:p>
                          </text:list-item>
                        </text:list>
                      </text:list-item>
                    </text:list>
                  </text:list-item>
                </text:list>
              </text:list-item>
            </text:list>
            <text:list text:style-name="a373">
              <text:list-item>
                <text:list text:style-name="a373">
                  <text:list-item>
                    <text:list text:style-name="a373">
                      <text:list-item>
                        <text:list text:style-name="a373">
                          <text:list-item>
                            <text:list text:style-name="a373">
                              <text:list-item>
                                <text:p text:style-name="a372" text:class-names="" text:cond-style-name=""><text:span text:style-name="a369" text:class-names="">第<text:s text:c="1"/></text:span><text:span text:style-name="a370" text:class-names="">5<text:s text:c="1"/></text:span><text:span text:style-name="a371" text:class-names="">レベル</text:span></text:p>
                              </text:list-item>
                            </text:list>
                          </text:list-item>
                        </text:list>
                      </text:list-item>
                    </text:list>
                  </text:list-item>
                </text:list>
              </text:list-item>
            </text:list>
          </draw:text-box>
          <svg:title/>
          <svg:desc/>
        </draw:frame>
        <draw:frame draw:id="id16" presentation:style-name="a377" draw:name="Rectangle 6" svg:x="0in" svg:y="9.49826in" svg:width="3.25in" svg:height="0.5in" presentation:class="footer" presentation:placeholder="false">
          <draw:text-box>
            <text:p text:style-name="a376" text:class-names="" text:cond-style-name=""><text:span text:style-name="a375" text:class-names=""/></text:p>
          </draw:text-box>
          <svg:title/>
          <svg:desc/>
        </draw:frame>
        <draw:frame draw:id="id17" presentation:style-name="a381" draw:name="Rectangle 7" svg:x="4.24826in" svg:y="9.49826in" svg:width="3.25in" svg:height="0.5in" presentation:class="page-number" presentation:placeholder="false">
          <draw:text-box>
            <text:p text:style-name="a380" text:class-names="" text:cond-style-name=""><text:span text:style-name="a378" text:class-names=""><text:page-number style:num-format="1" text:fixed="false">‹#›</text:page-number></text:span><text:span text:style-name="a379" text:class-names=""/></text:p>
          </draw:text-box>
          <svg:title/>
          <svg:desc/>
        </draw:frame>
      </presentation:notes>
    </style:master-page>
    <style:master-page style:name="Master1-Layout5-twoTxTwoObj-比對" style:page-layout-name="pageLayout1" draw:style-name="a384">
      <draw:g draw:name="Group 13" draw:id="id69">
        <svg:title/>
        <svg:desc/>
        <draw:custom-shape svg:x="0in" svg:y="0in" svg:width="1.17361in" svg:height="5.78646in" draw:id="id78" draw:layer="Master1-bg" draw:style-name="a442"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79" draw:layer="Master1-bg" draw:style-name="a443"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80" draw:layer="Master1-bg" draw:style-name="a444"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81" draw:layer="Master1-bg" draw:style-name="a445"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82" draw:layer="Master1-bg" draw:style-name="a446"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83" draw:layer="Master1-bg" draw:style-name="a447"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70" presentation:style-name="a388" draw:name="Title 1" svg:x="1.07407in" svg:y="0.5in" svg:width="8.42593in" svg:height="2.16667in" presentation:class="title" presentation:placeholder="false">
        <draw:text-box>
          <text:p text:style-name="a387" text:class-names="" text:cond-style-name=""><text:span text:style-name="a385" text:class-names="">按一下以編輯母片標題樣式</text:span><text:span text:style-name="a386" text:class-names=""/></text:p>
        </draw:text-box>
        <svg:title/>
        <svg:desc/>
      </draw:frame>
      <draw:frame draw:id="id71" presentation:style-name="a392" draw:name="Text Placeholder 2" svg:x="1.45394in" svg:y="2.90741in" svg:width="3.77985in" svg:height="0.63021in" presentation:class="outline" presentation:placeholder="false">
        <draw:text-box>
          <text:list text:style-name="a391">
            <text:list-item>
              <text:p text:style-name="a390" text:class-names="" text:cond-style-name=""><text:span text:style-name="a389" text:class-names="">按一下以編輯母片文字樣式</text:span></text:p>
            </text:list-item>
          </text:list>
        </draw:text-box>
        <svg:title/>
        <svg:desc/>
      </draw:frame>
      <draw:frame draw:id="id72" presentation:style-name="a409" draw:name="Content Placeholder 3" svg:x="1.21776in" svg:y="3.64757in" svg:width="4.01602in" svg:height="2.91476in" presentation:class="object" presentation:placeholder="false">
        <draw:text-box>
          <text:list text:style-name="a395">
            <text:list-item>
              <text:p text:style-name="a394" text:class-names="" text:cond-style-name=""><text:span text:style-name="a393" text:class-names="">按一下以編輯母片文字樣式</text:span></text:p>
            </text:list-item>
          </text:list>
          <text:list text:style-name="a398">
            <text:list-item>
              <text:list text:style-name="a398">
                <text:list-item>
                  <text:p text:style-name="a397" text:class-names="" text:cond-style-name=""><text:span text:style-name="a396" text:class-names="">第二層</text:span></text:p>
                </text:list-item>
              </text:list>
            </text:list-item>
          </text:list>
          <text:list text:style-name="a401">
            <text:list-item>
              <text:list text:style-name="a401">
                <text:list-item>
                  <text:list text:style-name="a401">
                    <text:list-item>
                      <text:p text:style-name="a400" text:class-names="" text:cond-style-name=""><text:span text:style-name="a399" text:class-names="">第三層</text:span></text:p>
                    </text:list-item>
                  </text:list>
                </text:list-item>
              </text:list>
            </text:list-item>
          </text:list>
          <text:list text:style-name="a404">
            <text:list-item>
              <text:list text:style-name="a404">
                <text:list-item>
                  <text:list text:style-name="a404">
                    <text:list-item>
                      <text:list text:style-name="a404">
                        <text:list-item>
                          <text:p text:style-name="a403" text:class-names="" text:cond-style-name=""><text:span text:style-name="a402" text:class-names="">第四層</text:span></text:p>
                        </text:list-item>
                      </text:list>
                    </text:list-item>
                  </text:list>
                </text:list-item>
              </text:list>
            </text:list-item>
          </text:list>
          <text:list text:style-name="a408">
            <text:list-item>
              <text:list text:style-name="a408">
                <text:list-item>
                  <text:list text:style-name="a408">
                    <text:list-item>
                      <text:list text:style-name="a408">
                        <text:list-item>
                          <text:list text:style-name="a408">
                            <text:list-item>
                              <text:p text:style-name="a407" text:class-names="" text:cond-style-name=""><text:span text:style-name="a405" text:class-names="">第五層</text:span><text:span text:style-name="a406" text:class-names=""/></text:p>
                            </text:list-item>
                          </text:list>
                        </text:list-item>
                      </text:list>
                    </text:list-item>
                  </text:list>
                </text:list-item>
              </text:list>
            </text:list-item>
          </text:list>
        </draw:text-box>
        <svg:title/>
        <svg:desc/>
      </draw:frame>
      <draw:frame draw:id="id73" presentation:style-name="a413" draw:name="Text Placeholder 4" svg:x="5.64491in" svg:y="2.91667in" svg:width="3.79244in" svg:height="0.63021in" presentation:class="outline" presentation:placeholder="false">
        <draw:text-box>
          <text:list text:style-name="a412">
            <text:list-item>
              <text:p text:style-name="a411" text:class-names="" text:cond-style-name=""><text:span text:style-name="a410" text:class-names="">按一下以編輯母片文字樣式</text:span></text:p>
            </text:list-item>
          </text:list>
        </draw:text-box>
        <svg:title/>
        <svg:desc/>
      </draw:frame>
      <draw:frame draw:id="id74" presentation:style-name="a430" draw:name="Content Placeholder 5" svg:x="5.42133in" svg:y="3.64757in" svg:width="4.01602in" svg:height="2.91476in" presentation:class="object" presentation:placeholder="false">
        <draw:text-box>
          <text:list text:style-name="a416">
            <text:list-item>
              <text:p text:style-name="a415" text:class-names="" text:cond-style-name=""><text:span text:style-name="a414" text:class-names="">按一下以編輯母片文字樣式</text:span></text:p>
            </text:list-item>
          </text:list>
          <text:list text:style-name="a419">
            <text:list-item>
              <text:list text:style-name="a419">
                <text:list-item>
                  <text:p text:style-name="a418" text:class-names="" text:cond-style-name=""><text:span text:style-name="a417" text:class-names="">第二層</text:span></text:p>
                </text:list-item>
              </text:list>
            </text:list-item>
          </text:list>
          <text:list text:style-name="a422">
            <text:list-item>
              <text:list text:style-name="a422">
                <text:list-item>
                  <text:list text:style-name="a422">
                    <text:list-item>
                      <text:p text:style-name="a421" text:class-names="" text:cond-style-name=""><text:span text:style-name="a420" text:class-names="">第三層</text:span></text:p>
                    </text:list-item>
                  </text:list>
                </text:list-item>
              </text:list>
            </text:list-item>
          </text:list>
          <text:list text:style-name="a425">
            <text:list-item>
              <text:list text:style-name="a425">
                <text:list-item>
                  <text:list text:style-name="a425">
                    <text:list-item>
                      <text:list text:style-name="a425">
                        <text:list-item>
                          <text:p text:style-name="a424" text:class-names="" text:cond-style-name=""><text:span text:style-name="a423" text:class-names="">第四層</text:span></text:p>
                        </text:list-item>
                      </text:list>
                    </text:list-item>
                  </text:list>
                </text:list-item>
              </text:list>
            </text:list-item>
          </text:list>
          <text:list text:style-name="a429">
            <text:list-item>
              <text:list text:style-name="a429">
                <text:list-item>
                  <text:list text:style-name="a429">
                    <text:list-item>
                      <text:list text:style-name="a429">
                        <text:list-item>
                          <text:list text:style-name="a429">
                            <text:list-item>
                              <text:p text:style-name="a428" text:class-names="" text:cond-style-name=""><text:span text:style-name="a426" text:class-names="">第五層</text:span><text:span text:style-name="a427" text:class-names=""/></text:p>
                            </text:list-item>
                          </text:list>
                        </text:list-item>
                      </text:list>
                    </text:list-item>
                  </text:list>
                </text:list-item>
              </text:list>
            </text:list-item>
          </text:list>
        </draw:text-box>
        <svg:title/>
        <svg:desc/>
      </draw:frame>
      <draw:frame draw:id="id75" presentation:style-name="a434" draw:name="Date Placeholder 6" svg:x="8.04755in" svg:y="6.68862in" svg:width="0.93774in" svg:height="0.39931in" presentation:class="date-time" presentation:placeholder="false">
        <draw:text-box>
          <text:p text:style-name="a433" text:class-names="" text:cond-style-name=""><text:span text:style-name="a431" text:class-names="">2004/08/17</text:span><text:span text:style-name="a432" text:class-names=""/></text:p>
        </draw:text-box>
        <svg:title/>
        <svg:desc/>
      </draw:frame>
      <draw:frame draw:id="id76" presentation:style-name="a437" draw:name="Footer Placeholder 7" svg:x="2.17301in" svg:y="6.68862in" svg:width="5.81203in" svg:height="0.39931in" presentation:class="footer" presentation:placeholder="false">
        <draw:text-box>
          <text:p text:style-name="a436" text:class-names="" text:cond-style-name=""><text:span text:style-name="a435" text:class-names=""/></text:p>
        </draw:text-box>
        <svg:title/>
        <svg:desc/>
      </draw:frame>
      <draw:frame draw:id="id77" presentation:style-name="a441" draw:name="Slide Number Placeholder 8" svg:x="9.04781in" svg:y="6.68862in" svg:width="0.45219in" svg:height="0.39931in" presentation:class="page-number" presentation:placeholder="false">
        <draw:text-box>
          <text:p text:style-name="a440" text:class-names="" text:cond-style-name=""><text:span text:style-name="a438" text:class-names=""><text:page-number style:num-format="1" text:fixed="false">‹#›</text:page-number></text:span><text:span text:style-name="a439" text:class-names=""/></text:p>
        </draw:text-box>
        <svg:title/>
        <svg:desc/>
      </draw:frame>
      <presentation:notes style:page-layout-name="pageLayout2" draw:style-name="a485">
        <draw:frame draw:id="id12" presentation:style-name="a450" draw:name="Rectangle 2" svg:x="0in" svg:y="0in" svg:width="3.25in" svg:height="0.5in" presentation:class="header" presentation:placeholder="false">
          <draw:text-box>
            <text:p text:style-name="a449" text:class-names="" text:cond-style-name=""><text:span text:style-name="a448" text:class-names=""/></text:p>
          </draw:text-box>
          <svg:title/>
          <svg:desc/>
        </draw:frame>
        <draw:frame draw:id="id13" presentation:style-name="a453" draw:name="Rectangle 3" svg:x="4.24826in" svg:y="0in" svg:width="3.25in" svg:height="0.5in" presentation:class="date-time" presentation:placeholder="false">
          <draw:text-box>
            <text:p text:style-name="a452" text:class-names="" text:cond-style-name=""><text:span text:style-name="a451" text:class-names=""/></text:p>
          </draw:text-box>
          <svg:title/>
          <svg:desc/>
        </draw:frame>
        <draw:page-thumbnail svg:x="1.25in" svg:y="0.75in" svg:width="5in" svg:height="3.75in" presentation:class="page" draw:id="id14" presentation:style-name="a454" draw:name="Rectangle 4">
          <svg:title/>
          <svg:desc/>
        </draw:page-thumbnail>
        <draw:frame draw:id="id15" presentation:style-name="a477" draw:name="Rectangle 5" svg:x="0.75in" svg:y="4.75in" svg:width="6in" svg:height="4.5in" presentation:class="notes" presentation:placeholder="false">
          <draw:text-box>
            <text:p text:style-name="a456" text:class-names="" text:cond-style-name=""><text:span text:style-name="a455" text:class-names="">マスタ テキストの書式設定</text:span></text:p>
            <text:list text:style-name="a461">
              <text:list-item>
                <text:list text:style-name="a461">
                  <text:list-item>
                    <text:p text:style-name="a460" text:class-names="" text:cond-style-name=""><text:span text:style-name="a457" text:class-names="">第<text:s text:c="1"/></text:span><text:span text:style-name="a458" text:class-names="">2<text:s text:c="1"/></text:span><text:span text:style-name="a459" text:class-names="">レベル</text:span></text:p>
                  </text:list-item>
                </text:list>
              </text:list-item>
            </text:list>
            <text:list text:style-name="a466">
              <text:list-item>
                <text:list text:style-name="a466">
                  <text:list-item>
                    <text:list text:style-name="a466">
                      <text:list-item>
                        <text:p text:style-name="a465" text:class-names="" text:cond-style-name=""><text:span text:style-name="a462" text:class-names="">第<text:s text:c="1"/></text:span><text:span text:style-name="a463" text:class-names="">3<text:s text:c="1"/></text:span><text:span text:style-name="a464" text:class-names="">レベル</text:span></text:p>
                      </text:list-item>
                    </text:list>
                  </text:list-item>
                </text:list>
              </text:list-item>
            </text:list>
            <text:list text:style-name="a471">
              <text:list-item>
                <text:list text:style-name="a471">
                  <text:list-item>
                    <text:list text:style-name="a471">
                      <text:list-item>
                        <text:list text:style-name="a471">
                          <text:list-item>
                            <text:p text:style-name="a470" text:class-names="" text:cond-style-name=""><text:span text:style-name="a467" text:class-names="">第<text:s text:c="1"/></text:span><text:span text:style-name="a468" text:class-names="">4<text:s text:c="1"/></text:span><text:span text:style-name="a469" text:class-names="">レベル</text:span></text:p>
                          </text:list-item>
                        </text:list>
                      </text:list-item>
                    </text:list>
                  </text:list-item>
                </text:list>
              </text:list-item>
            </text:list>
            <text:list text:style-name="a476">
              <text:list-item>
                <text:list text:style-name="a476">
                  <text:list-item>
                    <text:list text:style-name="a476">
                      <text:list-item>
                        <text:list text:style-name="a476">
                          <text:list-item>
                            <text:list text:style-name="a476">
                              <text:list-item>
                                <text:p text:style-name="a475" text:class-names="" text:cond-style-name=""><text:span text:style-name="a472" text:class-names="">第<text:s text:c="1"/></text:span><text:span text:style-name="a473" text:class-names="">5<text:s text:c="1"/></text:span><text:span text:style-name="a474" text:class-names="">レベル</text:span></text:p>
                              </text:list-item>
                            </text:list>
                          </text:list-item>
                        </text:list>
                      </text:list-item>
                    </text:list>
                  </text:list-item>
                </text:list>
              </text:list-item>
            </text:list>
          </draw:text-box>
          <svg:title/>
          <svg:desc/>
        </draw:frame>
        <draw:frame draw:id="id16" presentation:style-name="a480" draw:name="Rectangle 6" svg:x="0in" svg:y="9.49826in" svg:width="3.25in" svg:height="0.5in" presentation:class="footer" presentation:placeholder="false">
          <draw:text-box>
            <text:p text:style-name="a479" text:class-names="" text:cond-style-name=""><text:span text:style-name="a478" text:class-names=""/></text:p>
          </draw:text-box>
          <svg:title/>
          <svg:desc/>
        </draw:frame>
        <draw:frame draw:id="id17" presentation:style-name="a484" draw:name="Rectangle 7" svg:x="4.24826in" svg:y="9.49826in" svg:width="3.25in" svg:height="0.5in" presentation:class="page-number" presentation:placeholder="false">
          <draw:text-box>
            <text:p text:style-name="a483" text:class-names="" text:cond-style-name=""><text:span text:style-name="a481" text:class-names=""><text:page-number style:num-format="1" text:fixed="false">‹#›</text:page-number></text:span><text:span text:style-name="a482" text:class-names=""/></text:p>
          </draw:text-box>
          <svg:title/>
          <svg:desc/>
        </draw:frame>
      </presentation:notes>
    </style:master-page>
    <style:master-page style:name="Master1-Layout6-titleOnly-只有標題" style:page-layout-name="pageLayout1" draw:style-name="a487">
      <draw:g draw:name="Group 13" draw:id="id84">
        <svg:title/>
        <svg:desc/>
        <draw:custom-shape svg:x="0in" svg:y="0in" svg:width="1.17361in" svg:height="5.78646in" draw:id="id89" draw:layer="Master1-bg" draw:style-name="a503"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90" draw:layer="Master1-bg" draw:style-name="a504"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91" draw:layer="Master1-bg" draw:style-name="a505"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92" draw:layer="Master1-bg" draw:style-name="a506"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93" draw:layer="Master1-bg" draw:style-name="a507"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94" draw:layer="Master1-bg" draw:style-name="a508"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85" presentation:style-name="a491" draw:name="Title 1" svg:x="1.07407in" svg:y="0.5in" svg:width="8.42593in" svg:height="2.16667in" presentation:class="title" presentation:placeholder="false">
        <draw:text-box>
          <text:p text:style-name="a490" text:class-names="" text:cond-style-name=""><text:span text:style-name="a488" text:class-names="">按一下以編輯母片標題樣式</text:span><text:span text:style-name="a489" text:class-names=""/></text:p>
        </draw:text-box>
        <svg:title/>
        <svg:desc/>
      </draw:frame>
      <draw:frame draw:id="id86" presentation:style-name="a495" draw:name="Date Placeholder 2" svg:x="8.04755in" svg:y="6.68862in" svg:width="0.93774in" svg:height="0.39931in" presentation:class="date-time" presentation:placeholder="false">
        <draw:text-box>
          <text:p text:style-name="a494" text:class-names="" text:cond-style-name=""><text:span text:style-name="a492" text:class-names="">2004/08/17</text:span><text:span text:style-name="a493" text:class-names=""/></text:p>
        </draw:text-box>
        <svg:title/>
        <svg:desc/>
      </draw:frame>
      <draw:frame draw:id="id87" presentation:style-name="a498" draw:name="Footer Placeholder 3" svg:x="2.17301in" svg:y="6.68862in" svg:width="5.81203in" svg:height="0.39931in" presentation:class="footer" presentation:placeholder="false">
        <draw:text-box>
          <text:p text:style-name="a497" text:class-names="" text:cond-style-name=""><text:span text:style-name="a496" text:class-names=""/></text:p>
        </draw:text-box>
        <svg:title/>
        <svg:desc/>
      </draw:frame>
      <draw:frame draw:id="id88" presentation:style-name="a502" draw:name="Slide Number Placeholder 4" svg:x="9.04781in" svg:y="6.68862in" svg:width="0.45219in" svg:height="0.39931in" presentation:class="page-number" presentation:placeholder="false">
        <draw:text-box>
          <text:p text:style-name="a501" text:class-names="" text:cond-style-name=""><text:span text:style-name="a499" text:class-names=""><text:page-number style:num-format="1" text:fixed="false">‹#›</text:page-number></text:span><text:span text:style-name="a500" text:class-names=""/></text:p>
        </draw:text-box>
        <svg:title/>
        <svg:desc/>
      </draw:frame>
      <presentation:notes style:page-layout-name="pageLayout2" draw:style-name="a546">
        <draw:frame draw:id="id12" presentation:style-name="a511" draw:name="Rectangle 2" svg:x="0in" svg:y="0in" svg:width="3.25in" svg:height="0.5in" presentation:class="header" presentation:placeholder="false">
          <draw:text-box>
            <text:p text:style-name="a510" text:class-names="" text:cond-style-name=""><text:span text:style-name="a509" text:class-names=""/></text:p>
          </draw:text-box>
          <svg:title/>
          <svg:desc/>
        </draw:frame>
        <draw:frame draw:id="id13" presentation:style-name="a514" draw:name="Rectangle 3" svg:x="4.24826in" svg:y="0in" svg:width="3.25in" svg:height="0.5in" presentation:class="date-time" presentation:placeholder="false">
          <draw:text-box>
            <text:p text:style-name="a513" text:class-names="" text:cond-style-name=""><text:span text:style-name="a512" text:class-names=""/></text:p>
          </draw:text-box>
          <svg:title/>
          <svg:desc/>
        </draw:frame>
        <draw:page-thumbnail svg:x="1.25in" svg:y="0.75in" svg:width="5in" svg:height="3.75in" presentation:class="page" draw:id="id14" presentation:style-name="a515" draw:name="Rectangle 4">
          <svg:title/>
          <svg:desc/>
        </draw:page-thumbnail>
        <draw:frame draw:id="id15" presentation:style-name="a538" draw:name="Rectangle 5" svg:x="0.75in" svg:y="4.75in" svg:width="6in" svg:height="4.5in" presentation:class="notes" presentation:placeholder="false">
          <draw:text-box>
            <text:p text:style-name="a517" text:class-names="" text:cond-style-name=""><text:span text:style-name="a516" text:class-names="">マスタ テキストの書式設定</text:span></text:p>
            <text:list text:style-name="a522">
              <text:list-item>
                <text:list text:style-name="a522">
                  <text:list-item>
                    <text:p text:style-name="a521" text:class-names="" text:cond-style-name=""><text:span text:style-name="a518" text:class-names="">第<text:s text:c="1"/></text:span><text:span text:style-name="a519" text:class-names="">2<text:s text:c="1"/></text:span><text:span text:style-name="a520" text:class-names="">レベル</text:span></text:p>
                  </text:list-item>
                </text:list>
              </text:list-item>
            </text:list>
            <text:list text:style-name="a527">
              <text:list-item>
                <text:list text:style-name="a527">
                  <text:list-item>
                    <text:list text:style-name="a527">
                      <text:list-item>
                        <text:p text:style-name="a526" text:class-names="" text:cond-style-name=""><text:span text:style-name="a523" text:class-names="">第<text:s text:c="1"/></text:span><text:span text:style-name="a524" text:class-names="">3<text:s text:c="1"/></text:span><text:span text:style-name="a525" text:class-names="">レベル</text:span></text:p>
                      </text:list-item>
                    </text:list>
                  </text:list-item>
                </text:list>
              </text:list-item>
            </text:list>
            <text:list text:style-name="a532">
              <text:list-item>
                <text:list text:style-name="a532">
                  <text:list-item>
                    <text:list text:style-name="a532">
                      <text:list-item>
                        <text:list text:style-name="a532">
                          <text:list-item>
                            <text:p text:style-name="a531" text:class-names="" text:cond-style-name=""><text:span text:style-name="a528" text:class-names="">第<text:s text:c="1"/></text:span><text:span text:style-name="a529" text:class-names="">4<text:s text:c="1"/></text:span><text:span text:style-name="a530" text:class-names="">レベル</text:span></text:p>
                          </text:list-item>
                        </text:list>
                      </text:list-item>
                    </text:list>
                  </text:list-item>
                </text:list>
              </text:list-item>
            </text:list>
            <text:list text:style-name="a537">
              <text:list-item>
                <text:list text:style-name="a537">
                  <text:list-item>
                    <text:list text:style-name="a537">
                      <text:list-item>
                        <text:list text:style-name="a537">
                          <text:list-item>
                            <text:list text:style-name="a537">
                              <text:list-item>
                                <text:p text:style-name="a536" text:class-names="" text:cond-style-name=""><text:span text:style-name="a533" text:class-names="">第<text:s text:c="1"/></text:span><text:span text:style-name="a534" text:class-names="">5<text:s text:c="1"/></text:span><text:span text:style-name="a535" text:class-names="">レベル</text:span></text:p>
                              </text:list-item>
                            </text:list>
                          </text:list-item>
                        </text:list>
                      </text:list-item>
                    </text:list>
                  </text:list-item>
                </text:list>
              </text:list-item>
            </text:list>
          </draw:text-box>
          <svg:title/>
          <svg:desc/>
        </draw:frame>
        <draw:frame draw:id="id16" presentation:style-name="a541" draw:name="Rectangle 6" svg:x="0in" svg:y="9.49826in" svg:width="3.25in" svg:height="0.5in" presentation:class="footer" presentation:placeholder="false">
          <draw:text-box>
            <text:p text:style-name="a540" text:class-names="" text:cond-style-name=""><text:span text:style-name="a539" text:class-names=""/></text:p>
          </draw:text-box>
          <svg:title/>
          <svg:desc/>
        </draw:frame>
        <draw:frame draw:id="id17" presentation:style-name="a545" draw:name="Rectangle 7" svg:x="4.24826in" svg:y="9.49826in" svg:width="3.25in" svg:height="0.5in" presentation:class="page-number" presentation:placeholder="false">
          <draw:text-box>
            <text:p text:style-name="a544" text:class-names="" text:cond-style-name=""><text:span text:style-name="a542" text:class-names=""><text:page-number style:num-format="1" text:fixed="false">‹#›</text:page-number></text:span><text:span text:style-name="a543" text:class-names=""/></text:p>
          </draw:text-box>
          <svg:title/>
          <svg:desc/>
        </draw:frame>
      </presentation:notes>
    </style:master-page>
    <style:master-page style:name="Master1-Layout7-blank-空白" style:page-layout-name="pageLayout1" draw:style-name="a548">
      <draw:g draw:name="Group 13" draw:id="id95">
        <svg:title/>
        <svg:desc/>
        <draw:custom-shape svg:x="0in" svg:y="0in" svg:width="1.17361in" svg:height="5.78646in" draw:id="id99" draw:layer="Master1-bg" draw:style-name="a560"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100" draw:layer="Master1-bg" draw:style-name="a561"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101" draw:layer="Master1-bg" draw:style-name="a562"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102" draw:layer="Master1-bg" draw:style-name="a563"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103" draw:layer="Master1-bg" draw:style-name="a564"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104" draw:layer="Master1-bg" draw:style-name="a565"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96" presentation:style-name="a552" draw:name="Date Placeholder 1" svg:x="8.04755in" svg:y="6.68862in" svg:width="0.93774in" svg:height="0.39931in" presentation:class="date-time" presentation:placeholder="false">
        <draw:text-box>
          <text:p text:style-name="a551" text:class-names="" text:cond-style-name=""><text:span text:style-name="a549" text:class-names="">2004/08/17</text:span><text:span text:style-name="a550" text:class-names=""/></text:p>
        </draw:text-box>
        <svg:title/>
        <svg:desc/>
      </draw:frame>
      <draw:frame draw:id="id97" presentation:style-name="a555" draw:name="Footer Placeholder 2" svg:x="2.17301in" svg:y="6.68862in" svg:width="5.81203in" svg:height="0.39931in" presentation:class="footer" presentation:placeholder="false">
        <draw:text-box>
          <text:p text:style-name="a554" text:class-names="" text:cond-style-name=""><text:span text:style-name="a553" text:class-names=""/></text:p>
        </draw:text-box>
        <svg:title/>
        <svg:desc/>
      </draw:frame>
      <draw:frame draw:id="id98" presentation:style-name="a559" draw:name="Slide Number Placeholder 3" svg:x="9.04781in" svg:y="6.68862in" svg:width="0.45219in" svg:height="0.39931in" presentation:class="page-number" presentation:placeholder="false">
        <draw:text-box>
          <text:p text:style-name="a558" text:class-names="" text:cond-style-name=""><text:span text:style-name="a556" text:class-names=""><text:page-number style:num-format="1" text:fixed="false">‹#›</text:page-number></text:span><text:span text:style-name="a557" text:class-names=""/></text:p>
        </draw:text-box>
        <svg:title/>
        <svg:desc/>
      </draw:frame>
      <presentation:notes style:page-layout-name="pageLayout2" draw:style-name="a603">
        <draw:frame draw:id="id12" presentation:style-name="a568" draw:name="Rectangle 2" svg:x="0in" svg:y="0in" svg:width="3.25in" svg:height="0.5in" presentation:class="header" presentation:placeholder="false">
          <draw:text-box>
            <text:p text:style-name="a567" text:class-names="" text:cond-style-name=""><text:span text:style-name="a566" text:class-names=""/></text:p>
          </draw:text-box>
          <svg:title/>
          <svg:desc/>
        </draw:frame>
        <draw:frame draw:id="id13" presentation:style-name="a571" draw:name="Rectangle 3" svg:x="4.24826in" svg:y="0in" svg:width="3.25in" svg:height="0.5in" presentation:class="date-time" presentation:placeholder="false">
          <draw:text-box>
            <text:p text:style-name="a570" text:class-names="" text:cond-style-name=""><text:span text:style-name="a569" text:class-names=""/></text:p>
          </draw:text-box>
          <svg:title/>
          <svg:desc/>
        </draw:frame>
        <draw:page-thumbnail svg:x="1.25in" svg:y="0.75in" svg:width="5in" svg:height="3.75in" presentation:class="page" draw:id="id14" presentation:style-name="a572" draw:name="Rectangle 4">
          <svg:title/>
          <svg:desc/>
        </draw:page-thumbnail>
        <draw:frame draw:id="id15" presentation:style-name="a595" draw:name="Rectangle 5" svg:x="0.75in" svg:y="4.75in" svg:width="6in" svg:height="4.5in" presentation:class="notes" presentation:placeholder="false">
          <draw:text-box>
            <text:p text:style-name="a574" text:class-names="" text:cond-style-name=""><text:span text:style-name="a573" text:class-names="">マスタ テキストの書式設定</text:span></text:p>
            <text:list text:style-name="a579">
              <text:list-item>
                <text:list text:style-name="a579">
                  <text:list-item>
                    <text:p text:style-name="a578" text:class-names="" text:cond-style-name=""><text:span text:style-name="a575" text:class-names="">第<text:s text:c="1"/></text:span><text:span text:style-name="a576" text:class-names="">2<text:s text:c="1"/></text:span><text:span text:style-name="a577" text:class-names="">レベル</text:span></text:p>
                  </text:list-item>
                </text:list>
              </text:list-item>
            </text:list>
            <text:list text:style-name="a584">
              <text:list-item>
                <text:list text:style-name="a584">
                  <text:list-item>
                    <text:list text:style-name="a584">
                      <text:list-item>
                        <text:p text:style-name="a583" text:class-names="" text:cond-style-name=""><text:span text:style-name="a580" text:class-names="">第<text:s text:c="1"/></text:span><text:span text:style-name="a581" text:class-names="">3<text:s text:c="1"/></text:span><text:span text:style-name="a582" text:class-names="">レベル</text:span></text:p>
                      </text:list-item>
                    </text:list>
                  </text:list-item>
                </text:list>
              </text:list-item>
            </text:list>
            <text:list text:style-name="a589">
              <text:list-item>
                <text:list text:style-name="a589">
                  <text:list-item>
                    <text:list text:style-name="a589">
                      <text:list-item>
                        <text:list text:style-name="a589">
                          <text:list-item>
                            <text:p text:style-name="a588" text:class-names="" text:cond-style-name=""><text:span text:style-name="a585" text:class-names="">第<text:s text:c="1"/></text:span><text:span text:style-name="a586" text:class-names="">4<text:s text:c="1"/></text:span><text:span text:style-name="a587" text:class-names="">レベル</text:span></text:p>
                          </text:list-item>
                        </text:list>
                      </text:list-item>
                    </text:list>
                  </text:list-item>
                </text:list>
              </text:list-item>
            </text:list>
            <text:list text:style-name="a594">
              <text:list-item>
                <text:list text:style-name="a594">
                  <text:list-item>
                    <text:list text:style-name="a594">
                      <text:list-item>
                        <text:list text:style-name="a594">
                          <text:list-item>
                            <text:list text:style-name="a594">
                              <text:list-item>
                                <text:p text:style-name="a593" text:class-names="" text:cond-style-name=""><text:span text:style-name="a590" text:class-names="">第<text:s text:c="1"/></text:span><text:span text:style-name="a591" text:class-names="">5<text:s text:c="1"/></text:span><text:span text:style-name="a592" text:class-names="">レベル</text:span></text:p>
                              </text:list-item>
                            </text:list>
                          </text:list-item>
                        </text:list>
                      </text:list-item>
                    </text:list>
                  </text:list-item>
                </text:list>
              </text:list-item>
            </text:list>
          </draw:text-box>
          <svg:title/>
          <svg:desc/>
        </draw:frame>
        <draw:frame draw:id="id16" presentation:style-name="a598" draw:name="Rectangle 6" svg:x="0in" svg:y="9.49826in" svg:width="3.25in" svg:height="0.5in" presentation:class="footer" presentation:placeholder="false">
          <draw:text-box>
            <text:p text:style-name="a597" text:class-names="" text:cond-style-name=""><text:span text:style-name="a596" text:class-names=""/></text:p>
          </draw:text-box>
          <svg:title/>
          <svg:desc/>
        </draw:frame>
        <draw:frame draw:id="id17" presentation:style-name="a602" draw:name="Rectangle 7" svg:x="4.24826in" svg:y="9.49826in" svg:width="3.25in" svg:height="0.5in" presentation:class="page-number" presentation:placeholder="false">
          <draw:text-box>
            <text:p text:style-name="a601" text:class-names="" text:cond-style-name=""><text:span text:style-name="a599" text:class-names=""><text:page-number style:num-format="1" text:fixed="false">‹#›</text:page-number></text:span><text:span text:style-name="a600" text:class-names=""/></text:p>
          </draw:text-box>
          <svg:title/>
          <svg:desc/>
        </draw:frame>
      </presentation:notes>
    </style:master-page>
    <style:master-page style:name="Master1-Layout8-objTx-含標題的內容" style:page-layout-name="pageLayout1" draw:style-name="a605">
      <draw:g draw:name="Group 13" draw:id="id105">
        <svg:title/>
        <svg:desc/>
        <draw:custom-shape svg:x="0in" svg:y="0in" svg:width="1.17361in" svg:height="5.78646in" draw:id="id112" draw:layer="Master1-bg" draw:style-name="a642"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113" draw:layer="Master1-bg" draw:style-name="a643"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114" draw:layer="Master1-bg" draw:style-name="a644"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115" draw:layer="Master1-bg" draw:style-name="a645"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116" draw:layer="Master1-bg" draw:style-name="a646"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117" draw:layer="Master1-bg" draw:style-name="a647"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106" presentation:style-name="a609" draw:name="Title 1" svg:x="1.21776in" svg:y="1.75in" svg:width="2.91178in" svg:height="1.5in" presentation:class="title" presentation:placeholder="false">
        <draw:text-box>
          <text:p text:style-name="a608" text:class-names="" text:cond-style-name=""><text:span text:style-name="a606" text:class-names="">按一下以編輯母片標題樣式</text:span><text:span text:style-name="a607" text:class-names=""/></text:p>
        </draw:text-box>
        <svg:title/>
        <svg:desc/>
      </draw:frame>
      <draw:frame draw:id="id107" presentation:style-name="a626" draw:name="Content Placeholder 2" svg:x="4.3171in" svg:y="0.75in" svg:width="5.12026in" svg:height="5.58333in" presentation:class="object" presentation:placeholder="false">
        <draw:text-box>
          <text:list text:style-name="a612">
            <text:list-item>
              <text:p text:style-name="a611" text:class-names="" text:cond-style-name=""><text:span text:style-name="a610" text:class-names="">按一下以編輯母片文字樣式</text:span></text:p>
            </text:list-item>
          </text:list>
          <text:list text:style-name="a615">
            <text:list-item>
              <text:list text:style-name="a615">
                <text:list-item>
                  <text:p text:style-name="a614" text:class-names="" text:cond-style-name=""><text:span text:style-name="a613" text:class-names="">第二層</text:span></text:p>
                </text:list-item>
              </text:list>
            </text:list-item>
          </text:list>
          <text:list text:style-name="a618">
            <text:list-item>
              <text:list text:style-name="a618">
                <text:list-item>
                  <text:list text:style-name="a618">
                    <text:list-item>
                      <text:p text:style-name="a617" text:class-names="" text:cond-style-name=""><text:span text:style-name="a616" text:class-names="">第三層</text:span></text:p>
                    </text:list-item>
                  </text:list>
                </text:list-item>
              </text:list>
            </text:list-item>
          </text:list>
          <text:list text:style-name="a621">
            <text:list-item>
              <text:list text:style-name="a621">
                <text:list-item>
                  <text:list text:style-name="a621">
                    <text:list-item>
                      <text:list text:style-name="a621">
                        <text:list-item>
                          <text:p text:style-name="a620" text:class-names="" text:cond-style-name=""><text:span text:style-name="a619" text:class-names="">第四層</text:span></text:p>
                        </text:list-item>
                      </text:list>
                    </text:list-item>
                  </text:list>
                </text:list-item>
              </text:list>
            </text:list-item>
          </text:list>
          <text:list text:style-name="a625">
            <text:list-item>
              <text:list text:style-name="a625">
                <text:list-item>
                  <text:list text:style-name="a625">
                    <text:list-item>
                      <text:list text:style-name="a625">
                        <text:list-item>
                          <text:list text:style-name="a625">
                            <text:list-item>
                              <text:p text:style-name="a624" text:class-names="" text:cond-style-name=""><text:span text:style-name="a622" text:class-names="">第五層</text:span><text:span text:style-name="a623" text:class-names=""/></text:p>
                            </text:list-item>
                          </text:list>
                        </text:list-item>
                      </text:list>
                    </text:list-item>
                  </text:list>
                </text:list-item>
              </text:list>
            </text:list-item>
          </text:list>
        </draw:text-box>
        <svg:title/>
        <svg:desc/>
      </draw:frame>
      <draw:frame draw:id="id108" presentation:style-name="a630" draw:name="Text Placeholder 3" svg:x="1.21776in" svg:y="3.25in" svg:width="2.91178in" svg:height="2in" presentation:class="outline" presentation:placeholder="false">
        <draw:text-box>
          <text:list text:style-name="a629">
            <text:list-item>
              <text:p text:style-name="a628" text:class-names="" text:cond-style-name=""><text:span text:style-name="a627" text:class-names="">按一下以編輯母片文字樣式</text:span></text:p>
            </text:list-item>
          </text:list>
        </draw:text-box>
        <svg:title/>
        <svg:desc/>
      </draw:frame>
      <draw:frame draw:id="id109" presentation:style-name="a634" draw:name="Date Placeholder 4" svg:x="8.04755in" svg:y="6.68862in" svg:width="0.93774in" svg:height="0.39931in" presentation:class="date-time" presentation:placeholder="false">
        <draw:text-box>
          <text:p text:style-name="a633" text:class-names="" text:cond-style-name=""><text:span text:style-name="a631" text:class-names="">2004/08/17</text:span><text:span text:style-name="a632" text:class-names=""/></text:p>
        </draw:text-box>
        <svg:title/>
        <svg:desc/>
      </draw:frame>
      <draw:frame draw:id="id110" presentation:style-name="a637" draw:name="Footer Placeholder 5" svg:x="2.17301in" svg:y="6.68862in" svg:width="5.81203in" svg:height="0.39931in" presentation:class="footer" presentation:placeholder="false">
        <draw:text-box>
          <text:p text:style-name="a636" text:class-names="" text:cond-style-name=""><text:span text:style-name="a635" text:class-names=""/></text:p>
        </draw:text-box>
        <svg:title/>
        <svg:desc/>
      </draw:frame>
      <draw:frame draw:id="id111" presentation:style-name="a641" draw:name="Slide Number Placeholder 6" svg:x="9.04781in" svg:y="6.68862in" svg:width="0.45219in" svg:height="0.39931in" presentation:class="page-number" presentation:placeholder="false">
        <draw:text-box>
          <text:p text:style-name="a640" text:class-names="" text:cond-style-name=""><text:span text:style-name="a638" text:class-names=""><text:page-number style:num-format="1" text:fixed="false">‹#›</text:page-number></text:span><text:span text:style-name="a639" text:class-names=""/></text:p>
        </draw:text-box>
        <svg:title/>
        <svg:desc/>
      </draw:frame>
      <presentation:notes style:page-layout-name="pageLayout2" draw:style-name="a685">
        <draw:frame draw:id="id12" presentation:style-name="a650" draw:name="Rectangle 2" svg:x="0in" svg:y="0in" svg:width="3.25in" svg:height="0.5in" presentation:class="header" presentation:placeholder="false">
          <draw:text-box>
            <text:p text:style-name="a649" text:class-names="" text:cond-style-name=""><text:span text:style-name="a648" text:class-names=""/></text:p>
          </draw:text-box>
          <svg:title/>
          <svg:desc/>
        </draw:frame>
        <draw:frame draw:id="id13" presentation:style-name="a653" draw:name="Rectangle 3" svg:x="4.24826in" svg:y="0in" svg:width="3.25in" svg:height="0.5in" presentation:class="date-time" presentation:placeholder="false">
          <draw:text-box>
            <text:p text:style-name="a652" text:class-names="" text:cond-style-name=""><text:span text:style-name="a651" text:class-names=""/></text:p>
          </draw:text-box>
          <svg:title/>
          <svg:desc/>
        </draw:frame>
        <draw:page-thumbnail svg:x="1.25in" svg:y="0.75in" svg:width="5in" svg:height="3.75in" presentation:class="page" draw:id="id14" presentation:style-name="a654" draw:name="Rectangle 4">
          <svg:title/>
          <svg:desc/>
        </draw:page-thumbnail>
        <draw:frame draw:id="id15" presentation:style-name="a677" draw:name="Rectangle 5" svg:x="0.75in" svg:y="4.75in" svg:width="6in" svg:height="4.5in" presentation:class="notes" presentation:placeholder="false">
          <draw:text-box>
            <text:p text:style-name="a656" text:class-names="" text:cond-style-name=""><text:span text:style-name="a655" text:class-names="">マスタ テキストの書式設定</text:span></text:p>
            <text:list text:style-name="a661">
              <text:list-item>
                <text:list text:style-name="a661">
                  <text:list-item>
                    <text:p text:style-name="a660" text:class-names="" text:cond-style-name=""><text:span text:style-name="a657" text:class-names="">第<text:s text:c="1"/></text:span><text:span text:style-name="a658" text:class-names="">2<text:s text:c="1"/></text:span><text:span text:style-name="a659" text:class-names="">レベル</text:span></text:p>
                  </text:list-item>
                </text:list>
              </text:list-item>
            </text:list>
            <text:list text:style-name="a666">
              <text:list-item>
                <text:list text:style-name="a666">
                  <text:list-item>
                    <text:list text:style-name="a666">
                      <text:list-item>
                        <text:p text:style-name="a665" text:class-names="" text:cond-style-name=""><text:span text:style-name="a662" text:class-names="">第<text:s text:c="1"/></text:span><text:span text:style-name="a663" text:class-names="">3<text:s text:c="1"/></text:span><text:span text:style-name="a664" text:class-names="">レベル</text:span></text:p>
                      </text:list-item>
                    </text:list>
                  </text:list-item>
                </text:list>
              </text:list-item>
            </text:list>
            <text:list text:style-name="a671">
              <text:list-item>
                <text:list text:style-name="a671">
                  <text:list-item>
                    <text:list text:style-name="a671">
                      <text:list-item>
                        <text:list text:style-name="a671">
                          <text:list-item>
                            <text:p text:style-name="a670" text:class-names="" text:cond-style-name=""><text:span text:style-name="a667" text:class-names="">第<text:s text:c="1"/></text:span><text:span text:style-name="a668" text:class-names="">4<text:s text:c="1"/></text:span><text:span text:style-name="a669" text:class-names="">レベル</text:span></text:p>
                          </text:list-item>
                        </text:list>
                      </text:list-item>
                    </text:list>
                  </text:list-item>
                </text:list>
              </text:list-item>
            </text:list>
            <text:list text:style-name="a676">
              <text:list-item>
                <text:list text:style-name="a676">
                  <text:list-item>
                    <text:list text:style-name="a676">
                      <text:list-item>
                        <text:list text:style-name="a676">
                          <text:list-item>
                            <text:list text:style-name="a676">
                              <text:list-item>
                                <text:p text:style-name="a675" text:class-names="" text:cond-style-name=""><text:span text:style-name="a672" text:class-names="">第<text:s text:c="1"/></text:span><text:span text:style-name="a673" text:class-names="">5<text:s text:c="1"/></text:span><text:span text:style-name="a674" text:class-names="">レベル</text:span></text:p>
                              </text:list-item>
                            </text:list>
                          </text:list-item>
                        </text:list>
                      </text:list-item>
                    </text:list>
                  </text:list-item>
                </text:list>
              </text:list-item>
            </text:list>
          </draw:text-box>
          <svg:title/>
          <svg:desc/>
        </draw:frame>
        <draw:frame draw:id="id16" presentation:style-name="a680" draw:name="Rectangle 6" svg:x="0in" svg:y="9.49826in" svg:width="3.25in" svg:height="0.5in" presentation:class="footer" presentation:placeholder="false">
          <draw:text-box>
            <text:p text:style-name="a679" text:class-names="" text:cond-style-name=""><text:span text:style-name="a678" text:class-names=""/></text:p>
          </draw:text-box>
          <svg:title/>
          <svg:desc/>
        </draw:frame>
        <draw:frame draw:id="id17" presentation:style-name="a684" draw:name="Rectangle 7" svg:x="4.24826in" svg:y="9.49826in" svg:width="3.25in" svg:height="0.5in" presentation:class="page-number" presentation:placeholder="false">
          <draw:text-box>
            <text:p text:style-name="a683" text:class-names="" text:cond-style-name=""><text:span text:style-name="a681" text:class-names=""><text:page-number style:num-format="1" text:fixed="false">‹#›</text:page-number></text:span><text:span text:style-name="a682" text:class-names=""/></text:p>
          </draw:text-box>
          <svg:title/>
          <svg:desc/>
        </draw:frame>
      </presentation:notes>
    </style:master-page>
    <style:master-page style:name="Master1-Layout9-picTx-含標題的圖片" style:page-layout-name="pageLayout1" draw:style-name="a687">
      <draw:g draw:name="Group 13" draw:id="id118">
        <svg:title/>
        <svg:desc/>
        <draw:custom-shape svg:x="0in" svg:y="0in" svg:width="1.17361in" svg:height="5.78646in" draw:id="id125" draw:layer="Master1-bg" draw:style-name="a711"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126" draw:layer="Master1-bg" draw:style-name="a712"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127" draw:layer="Master1-bg" draw:style-name="a713"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128" draw:layer="Master1-bg" draw:style-name="a714"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129" draw:layer="Master1-bg" draw:style-name="a715"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130" draw:layer="Master1-bg" draw:style-name="a716"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119" presentation:style-name="a691" draw:name="Title 1" svg:x="1.21646in" svg:y="1.91667in" svg:width="4.45175in" svg:height="1.5in" presentation:class="title" presentation:placeholder="false">
        <draw:text-box>
          <text:p text:style-name="a690" text:class-names="" text:cond-style-name=""><text:span text:style-name="a688" text:class-names="">按一下以編輯母片標題樣式</text:span><text:span text:style-name="a689" text:class-names=""/></text:p>
        </draw:text-box>
        <svg:title/>
        <svg:desc/>
      </draw:frame>
      <draw:frame draw:id="id120" presentation:style-name="a695" draw:name="Picture Placeholder 2" svg:x="6.23086in" svg:y="1in" svg:width="2.69179in" svg:height="5in" presentation:class="graphic" presentation:placeholder="false">
        <draw:text-box>
          <text:p text:style-name="a694" text:class-names="" text:cond-style-name=""><text:span text:style-name="a692" text:class-names="">按一下圖示以新增圖片</text:span><text:span text:style-name="a693" text:class-names=""/></text:p>
        </draw:text-box>
        <svg:title/>
        <svg:desc/>
      </draw:frame>
      <draw:frame draw:id="id121" presentation:style-name="a699" draw:name="Text Placeholder 3" svg:x="1.21646in" svg:y="3.41667in" svg:width="4.45175in" svg:height="2in" presentation:class="outline" presentation:placeholder="false">
        <draw:text-box>
          <text:list text:style-name="a698">
            <text:list-item>
              <text:p text:style-name="a697" text:class-names="" text:cond-style-name=""><text:span text:style-name="a696" text:class-names="">按一下以編輯母片文字樣式</text:span></text:p>
            </text:list-item>
          </text:list>
        </draw:text-box>
        <svg:title/>
        <svg:desc/>
      </draw:frame>
      <draw:frame draw:id="id122" presentation:style-name="a703" draw:name="Date Placeholder 4" svg:x="8.04755in" svg:y="6.68862in" svg:width="0.93774in" svg:height="0.39931in" presentation:class="date-time" presentation:placeholder="false">
        <draw:text-box>
          <text:p text:style-name="a702" text:class-names="" text:cond-style-name=""><text:span text:style-name="a700" text:class-names="">2004/08/17</text:span><text:span text:style-name="a701" text:class-names=""/></text:p>
        </draw:text-box>
        <svg:title/>
        <svg:desc/>
      </draw:frame>
      <draw:frame draw:id="id123" presentation:style-name="a706" draw:name="Footer Placeholder 5" svg:x="2.17301in" svg:y="6.68862in" svg:width="5.81203in" svg:height="0.39931in" presentation:class="footer" presentation:placeholder="false">
        <draw:text-box>
          <text:p text:style-name="a705" text:class-names="" text:cond-style-name=""><text:span text:style-name="a704" text:class-names=""/></text:p>
        </draw:text-box>
        <svg:title/>
        <svg:desc/>
      </draw:frame>
      <draw:frame draw:id="id124" presentation:style-name="a710" draw:name="Slide Number Placeholder 6" svg:x="9.04781in" svg:y="6.68862in" svg:width="0.45219in" svg:height="0.39931in" presentation:class="page-number" presentation:placeholder="false">
        <draw:text-box>
          <text:p text:style-name="a709" text:class-names="" text:cond-style-name=""><text:span text:style-name="a707" text:class-names=""><text:page-number style:num-format="1" text:fixed="false">‹#›</text:page-number></text:span><text:span text:style-name="a708" text:class-names=""/></text:p>
        </draw:text-box>
        <svg:title/>
        <svg:desc/>
      </draw:frame>
      <presentation:notes style:page-layout-name="pageLayout2" draw:style-name="a754">
        <draw:frame draw:id="id12" presentation:style-name="a719" draw:name="Rectangle 2" svg:x="0in" svg:y="0in" svg:width="3.25in" svg:height="0.5in" presentation:class="header" presentation:placeholder="false">
          <draw:text-box>
            <text:p text:style-name="a718" text:class-names="" text:cond-style-name=""><text:span text:style-name="a717" text:class-names=""/></text:p>
          </draw:text-box>
          <svg:title/>
          <svg:desc/>
        </draw:frame>
        <draw:frame draw:id="id13" presentation:style-name="a722" draw:name="Rectangle 3" svg:x="4.24826in" svg:y="0in" svg:width="3.25in" svg:height="0.5in" presentation:class="date-time" presentation:placeholder="false">
          <draw:text-box>
            <text:p text:style-name="a721" text:class-names="" text:cond-style-name=""><text:span text:style-name="a720" text:class-names=""/></text:p>
          </draw:text-box>
          <svg:title/>
          <svg:desc/>
        </draw:frame>
        <draw:page-thumbnail svg:x="1.25in" svg:y="0.75in" svg:width="5in" svg:height="3.75in" presentation:class="page" draw:id="id14" presentation:style-name="a723" draw:name="Rectangle 4">
          <svg:title/>
          <svg:desc/>
        </draw:page-thumbnail>
        <draw:frame draw:id="id15" presentation:style-name="a746" draw:name="Rectangle 5" svg:x="0.75in" svg:y="4.75in" svg:width="6in" svg:height="4.5in" presentation:class="notes" presentation:placeholder="false">
          <draw:text-box>
            <text:p text:style-name="a725" text:class-names="" text:cond-style-name=""><text:span text:style-name="a724" text:class-names="">マスタ テキストの書式設定</text:span></text:p>
            <text:list text:style-name="a730">
              <text:list-item>
                <text:list text:style-name="a730">
                  <text:list-item>
                    <text:p text:style-name="a729" text:class-names="" text:cond-style-name=""><text:span text:style-name="a726" text:class-names="">第<text:s text:c="1"/></text:span><text:span text:style-name="a727" text:class-names="">2<text:s text:c="1"/></text:span><text:span text:style-name="a728" text:class-names="">レベル</text:span></text:p>
                  </text:list-item>
                </text:list>
              </text:list-item>
            </text:list>
            <text:list text:style-name="a735">
              <text:list-item>
                <text:list text:style-name="a735">
                  <text:list-item>
                    <text:list text:style-name="a735">
                      <text:list-item>
                        <text:p text:style-name="a734" text:class-names="" text:cond-style-name=""><text:span text:style-name="a731" text:class-names="">第<text:s text:c="1"/></text:span><text:span text:style-name="a732" text:class-names="">3<text:s text:c="1"/></text:span><text:span text:style-name="a733" text:class-names="">レベル</text:span></text:p>
                      </text:list-item>
                    </text:list>
                  </text:list-item>
                </text:list>
              </text:list-item>
            </text:list>
            <text:list text:style-name="a740">
              <text:list-item>
                <text:list text:style-name="a740">
                  <text:list-item>
                    <text:list text:style-name="a740">
                      <text:list-item>
                        <text:list text:style-name="a740">
                          <text:list-item>
                            <text:p text:style-name="a739" text:class-names="" text:cond-style-name=""><text:span text:style-name="a736" text:class-names="">第<text:s text:c="1"/></text:span><text:span text:style-name="a737" text:class-names="">4<text:s text:c="1"/></text:span><text:span text:style-name="a738" text:class-names="">レベル</text:span></text:p>
                          </text:list-item>
                        </text:list>
                      </text:list-item>
                    </text:list>
                  </text:list-item>
                </text:list>
              </text:list-item>
            </text:list>
            <text:list text:style-name="a745">
              <text:list-item>
                <text:list text:style-name="a745">
                  <text:list-item>
                    <text:list text:style-name="a745">
                      <text:list-item>
                        <text:list text:style-name="a745">
                          <text:list-item>
                            <text:list text:style-name="a745">
                              <text:list-item>
                                <text:p text:style-name="a744" text:class-names="" text:cond-style-name=""><text:span text:style-name="a741" text:class-names="">第<text:s text:c="1"/></text:span><text:span text:style-name="a742" text:class-names="">5<text:s text:c="1"/></text:span><text:span text:style-name="a743" text:class-names="">レベル</text:span></text:p>
                              </text:list-item>
                            </text:list>
                          </text:list-item>
                        </text:list>
                      </text:list-item>
                    </text:list>
                  </text:list-item>
                </text:list>
              </text:list-item>
            </text:list>
          </draw:text-box>
          <svg:title/>
          <svg:desc/>
        </draw:frame>
        <draw:frame draw:id="id16" presentation:style-name="a749" draw:name="Rectangle 6" svg:x="0in" svg:y="9.49826in" svg:width="3.25in" svg:height="0.5in" presentation:class="footer" presentation:placeholder="false">
          <draw:text-box>
            <text:p text:style-name="a748" text:class-names="" text:cond-style-name=""><text:span text:style-name="a747" text:class-names=""/></text:p>
          </draw:text-box>
          <svg:title/>
          <svg:desc/>
        </draw:frame>
        <draw:frame draw:id="id17" presentation:style-name="a753" draw:name="Rectangle 7" svg:x="4.24826in" svg:y="9.49826in" svg:width="3.25in" svg:height="0.5in" presentation:class="page-number" presentation:placeholder="false">
          <draw:text-box>
            <text:p text:style-name="a752" text:class-names="" text:cond-style-name=""><text:span text:style-name="a750" text:class-names=""><text:page-number style:num-format="1" text:fixed="false">‹#›</text:page-number></text:span><text:span text:style-name="a751" text:class-names=""/></text:p>
          </draw:text-box>
          <svg:title/>
          <svg:desc/>
        </draw:frame>
      </presentation:notes>
    </style:master-page>
    <style:master-page style:name="Master1-Layout10-cust-全景圖片-(含標題)" style:page-layout-name="pageLayout1" draw:style-name="a756">
      <draw:g draw:name="Group 13" draw:id="id131">
        <svg:title/>
        <svg:desc/>
        <draw:custom-shape svg:x="0in" svg:y="0in" svg:width="1.17361in" svg:height="5.78646in" draw:id="id138" draw:layer="Master1-bg" draw:style-name="a780"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139" draw:layer="Master1-bg" draw:style-name="a781"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140" draw:layer="Master1-bg" draw:style-name="a782"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141" draw:layer="Master1-bg" draw:style-name="a783"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142" draw:layer="Master1-bg" draw:style-name="a784"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143" draw:layer="Master1-bg" draw:style-name="a785"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132" presentation:style-name="a760" draw:name="Title 1" svg:x="1.21776in" svg:y="5.17592in" svg:width="8.21959in" svg:height="0.61979in" presentation:class="title" presentation:placeholder="false">
        <draw:text-box>
          <text:p text:style-name="a759" text:class-names="" text:cond-style-name=""><text:span text:style-name="a757" text:class-names="">按一下以編輯母片標題樣式</text:span><text:span text:style-name="a758" text:class-names=""/></text:p>
        </draw:text-box>
        <svg:title/>
        <svg:desc/>
      </draw:frame>
      <draw:frame draw:id="id133" presentation:style-name="a764" draw:name="Picture Placeholder 2" svg:x="1.95754in" svg:y="1.01937in" svg:width="6.74876in" svg:height="3.46126in" presentation:class="graphic" presentation:placeholder="false">
        <draw:text-box>
          <text:p text:style-name="a763" text:class-names="" text:cond-style-name=""><text:span text:style-name="a761" text:class-names="">按一下圖示以新增圖片</text:span><text:span text:style-name="a762" text:class-names=""/></text:p>
        </draw:text-box>
        <svg:title/>
        <svg:desc/>
      </draw:frame>
      <draw:frame draw:id="id134" presentation:style-name="a768" draw:name="Text Placeholder 3" svg:x="1.21776in" svg:y="5.79572in" svg:width="8.21959in" svg:height="0.53993in" presentation:class="outline" presentation:placeholder="false">
        <draw:text-box>
          <text:list text:style-name="a767">
            <text:list-item>
              <text:p text:style-name="a766" text:class-names="" text:cond-style-name=""><text:span text:style-name="a765" text:class-names="">按一下以編輯母片文字樣式</text:span></text:p>
            </text:list-item>
          </text:list>
        </draw:text-box>
        <svg:title/>
        <svg:desc/>
      </draw:frame>
      <draw:frame draw:id="id135" presentation:style-name="a772" draw:name="Date Placeholder 4" svg:x="8.04755in" svg:y="6.68862in" svg:width="0.93774in" svg:height="0.39931in" presentation:class="date-time" presentation:placeholder="false">
        <draw:text-box>
          <text:p text:style-name="a771" text:class-names="" text:cond-style-name=""><text:span text:style-name="a769" text:class-names="">2004/08/17</text:span><text:span text:style-name="a770" text:class-names=""/></text:p>
        </draw:text-box>
        <svg:title/>
        <svg:desc/>
      </draw:frame>
      <draw:frame draw:id="id136" presentation:style-name="a775" draw:name="Footer Placeholder 5" svg:x="2.17301in" svg:y="6.68862in" svg:width="5.81203in" svg:height="0.39931in" presentation:class="footer" presentation:placeholder="false">
        <draw:text-box>
          <text:p text:style-name="a774" text:class-names="" text:cond-style-name=""><text:span text:style-name="a773" text:class-names=""/></text:p>
        </draw:text-box>
        <svg:title/>
        <svg:desc/>
      </draw:frame>
      <draw:frame draw:id="id137" presentation:style-name="a779" draw:name="Slide Number Placeholder 6" svg:x="9.04781in" svg:y="6.68862in" svg:width="0.45219in" svg:height="0.39931in" presentation:class="page-number" presentation:placeholder="false">
        <draw:text-box>
          <text:p text:style-name="a778" text:class-names="" text:cond-style-name=""><text:span text:style-name="a776" text:class-names=""><text:page-number style:num-format="1" text:fixed="false">‹#›</text:page-number></text:span><text:span text:style-name="a777" text:class-names=""/></text:p>
        </draw:text-box>
        <svg:title/>
        <svg:desc/>
      </draw:frame>
      <presentation:notes style:page-layout-name="pageLayout2" draw:style-name="a823">
        <draw:frame draw:id="id12" presentation:style-name="a788" draw:name="Rectangle 2" svg:x="0in" svg:y="0in" svg:width="3.25in" svg:height="0.5in" presentation:class="header" presentation:placeholder="false">
          <draw:text-box>
            <text:p text:style-name="a787" text:class-names="" text:cond-style-name=""><text:span text:style-name="a786" text:class-names=""/></text:p>
          </draw:text-box>
          <svg:title/>
          <svg:desc/>
        </draw:frame>
        <draw:frame draw:id="id13" presentation:style-name="a791" draw:name="Rectangle 3" svg:x="4.24826in" svg:y="0in" svg:width="3.25in" svg:height="0.5in" presentation:class="date-time" presentation:placeholder="false">
          <draw:text-box>
            <text:p text:style-name="a790" text:class-names="" text:cond-style-name=""><text:span text:style-name="a789" text:class-names=""/></text:p>
          </draw:text-box>
          <svg:title/>
          <svg:desc/>
        </draw:frame>
        <draw:page-thumbnail svg:x="1.25in" svg:y="0.75in" svg:width="5in" svg:height="3.75in" presentation:class="page" draw:id="id14" presentation:style-name="a792" draw:name="Rectangle 4">
          <svg:title/>
          <svg:desc/>
        </draw:page-thumbnail>
        <draw:frame draw:id="id15" presentation:style-name="a815" draw:name="Rectangle 5" svg:x="0.75in" svg:y="4.75in" svg:width="6in" svg:height="4.5in" presentation:class="notes" presentation:placeholder="false">
          <draw:text-box>
            <text:p text:style-name="a794" text:class-names="" text:cond-style-name=""><text:span text:style-name="a793" text:class-names="">マスタ テキストの書式設定</text:span></text:p>
            <text:list text:style-name="a799">
              <text:list-item>
                <text:list text:style-name="a799">
                  <text:list-item>
                    <text:p text:style-name="a798" text:class-names="" text:cond-style-name=""><text:span text:style-name="a795" text:class-names="">第<text:s text:c="1"/></text:span><text:span text:style-name="a796" text:class-names="">2<text:s text:c="1"/></text:span><text:span text:style-name="a797" text:class-names="">レベル</text:span></text:p>
                  </text:list-item>
                </text:list>
              </text:list-item>
            </text:list>
            <text:list text:style-name="a804">
              <text:list-item>
                <text:list text:style-name="a804">
                  <text:list-item>
                    <text:list text:style-name="a804">
                      <text:list-item>
                        <text:p text:style-name="a803" text:class-names="" text:cond-style-name=""><text:span text:style-name="a800" text:class-names="">第<text:s text:c="1"/></text:span><text:span text:style-name="a801" text:class-names="">3<text:s text:c="1"/></text:span><text:span text:style-name="a802" text:class-names="">レベル</text:span></text:p>
                      </text:list-item>
                    </text:list>
                  </text:list-item>
                </text:list>
              </text:list-item>
            </text:list>
            <text:list text:style-name="a809">
              <text:list-item>
                <text:list text:style-name="a809">
                  <text:list-item>
                    <text:list text:style-name="a809">
                      <text:list-item>
                        <text:list text:style-name="a809">
                          <text:list-item>
                            <text:p text:style-name="a808" text:class-names="" text:cond-style-name=""><text:span text:style-name="a805" text:class-names="">第<text:s text:c="1"/></text:span><text:span text:style-name="a806" text:class-names="">4<text:s text:c="1"/></text:span><text:span text:style-name="a807" text:class-names="">レベル</text:span></text:p>
                          </text:list-item>
                        </text:list>
                      </text:list-item>
                    </text:list>
                  </text:list-item>
                </text:list>
              </text:list-item>
            </text:list>
            <text:list text:style-name="a814">
              <text:list-item>
                <text:list text:style-name="a814">
                  <text:list-item>
                    <text:list text:style-name="a814">
                      <text:list-item>
                        <text:list text:style-name="a814">
                          <text:list-item>
                            <text:list text:style-name="a814">
                              <text:list-item>
                                <text:p text:style-name="a813" text:class-names="" text:cond-style-name=""><text:span text:style-name="a810" text:class-names="">第<text:s text:c="1"/></text:span><text:span text:style-name="a811" text:class-names="">5<text:s text:c="1"/></text:span><text:span text:style-name="a812" text:class-names="">レベル</text:span></text:p>
                              </text:list-item>
                            </text:list>
                          </text:list-item>
                        </text:list>
                      </text:list-item>
                    </text:list>
                  </text:list-item>
                </text:list>
              </text:list-item>
            </text:list>
          </draw:text-box>
          <svg:title/>
          <svg:desc/>
        </draw:frame>
        <draw:frame draw:id="id16" presentation:style-name="a818" draw:name="Rectangle 6" svg:x="0in" svg:y="9.49826in" svg:width="3.25in" svg:height="0.5in" presentation:class="footer" presentation:placeholder="false">
          <draw:text-box>
            <text:p text:style-name="a817" text:class-names="" text:cond-style-name=""><text:span text:style-name="a816" text:class-names=""/></text:p>
          </draw:text-box>
          <svg:title/>
          <svg:desc/>
        </draw:frame>
        <draw:frame draw:id="id17" presentation:style-name="a822" draw:name="Rectangle 7" svg:x="4.24826in" svg:y="9.49826in" svg:width="3.25in" svg:height="0.5in" presentation:class="page-number" presentation:placeholder="false">
          <draw:text-box>
            <text:p text:style-name="a821" text:class-names="" text:cond-style-name=""><text:span text:style-name="a819" text:class-names=""><text:page-number style:num-format="1" text:fixed="false">‹#›</text:page-number></text:span><text:span text:style-name="a820" text:class-names=""/></text:p>
          </draw:text-box>
          <svg:title/>
          <svg:desc/>
        </draw:frame>
      </presentation:notes>
    </style:master-page>
    <style:master-page style:name="Master1-Layout11-cust-標題與說明文字" style:page-layout-name="pageLayout1" draw:style-name="a825">
      <draw:g draw:name="Group 13" draw:id="id144">
        <svg:title/>
        <svg:desc/>
        <draw:custom-shape svg:x="0in" svg:y="0in" svg:width="1.17361in" svg:height="5.78646in" draw:id="id150" draw:layer="Master1-bg" draw:style-name="a845"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151" draw:layer="Master1-bg" draw:style-name="a846"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152" draw:layer="Master1-bg" draw:style-name="a847"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153" draw:layer="Master1-bg" draw:style-name="a848"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154" draw:layer="Master1-bg" draw:style-name="a849"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155" draw:layer="Master1-bg" draw:style-name="a850"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145" presentation:style-name="a829" draw:name="Title 1" svg:x="1.21776in" svg:y="0.75in" svg:width="8.21959in" svg:height="3.33333in" presentation:class="title" presentation:placeholder="false">
        <draw:text-box>
          <text:p text:style-name="a828" text:class-names="" text:cond-style-name=""><text:span text:style-name="a826" text:class-names="">按一下以編輯母片標題樣式</text:span><text:span text:style-name="a827" text:class-names=""/></text:p>
        </draw:text-box>
        <svg:title/>
        <svg:desc/>
      </draw:frame>
      <draw:frame draw:id="id146" presentation:style-name="a833" draw:name="Text Placeholder 2" svg:x="1.21776in" svg:y="4.75in" svg:width="8.21959in" svg:height="1.58333in" presentation:class="outline" presentation:placeholder="false">
        <draw:text-box>
          <text:list text:style-name="a832">
            <text:list-item>
              <text:p text:style-name="a831" text:class-names="" text:cond-style-name=""><text:span text:style-name="a830" text:class-names="">按一下以編輯母片文字樣式</text:span></text:p>
            </text:list-item>
          </text:list>
        </draw:text-box>
        <svg:title/>
        <svg:desc/>
      </draw:frame>
      <draw:frame draw:id="id147" presentation:style-name="a837" draw:name="Date Placeholder 3" svg:x="8.04755in" svg:y="6.68862in" svg:width="0.93774in" svg:height="0.39931in" presentation:class="date-time" presentation:placeholder="false">
        <draw:text-box>
          <text:p text:style-name="a836" text:class-names="" text:cond-style-name=""><text:span text:style-name="a834" text:class-names="">2004/08/17</text:span><text:span text:style-name="a835" text:class-names=""/></text:p>
        </draw:text-box>
        <svg:title/>
        <svg:desc/>
      </draw:frame>
      <draw:frame draw:id="id148" presentation:style-name="a840" draw:name="Footer Placeholder 4" svg:x="2.17301in" svg:y="6.68862in" svg:width="5.81203in" svg:height="0.39931in" presentation:class="footer" presentation:placeholder="false">
        <draw:text-box>
          <text:p text:style-name="a839" text:class-names="" text:cond-style-name=""><text:span text:style-name="a838" text:class-names=""/></text:p>
        </draw:text-box>
        <svg:title/>
        <svg:desc/>
      </draw:frame>
      <draw:frame draw:id="id149" presentation:style-name="a844" draw:name="Slide Number Placeholder 5" svg:x="9.04781in" svg:y="6.68862in" svg:width="0.45219in" svg:height="0.39931in" presentation:class="page-number" presentation:placeholder="false">
        <draw:text-box>
          <text:p text:style-name="a843" text:class-names="" text:cond-style-name=""><text:span text:style-name="a841" text:class-names=""><text:page-number style:num-format="1" text:fixed="false">‹#›</text:page-number></text:span><text:span text:style-name="a842" text:class-names=""/></text:p>
        </draw:text-box>
        <svg:title/>
        <svg:desc/>
      </draw:frame>
      <presentation:notes style:page-layout-name="pageLayout2" draw:style-name="a888">
        <draw:frame draw:id="id12" presentation:style-name="a853" draw:name="Rectangle 2" svg:x="0in" svg:y="0in" svg:width="3.25in" svg:height="0.5in" presentation:class="header" presentation:placeholder="false">
          <draw:text-box>
            <text:p text:style-name="a852" text:class-names="" text:cond-style-name=""><text:span text:style-name="a851" text:class-names=""/></text:p>
          </draw:text-box>
          <svg:title/>
          <svg:desc/>
        </draw:frame>
        <draw:frame draw:id="id13" presentation:style-name="a856" draw:name="Rectangle 3" svg:x="4.24826in" svg:y="0in" svg:width="3.25in" svg:height="0.5in" presentation:class="date-time" presentation:placeholder="false">
          <draw:text-box>
            <text:p text:style-name="a855" text:class-names="" text:cond-style-name=""><text:span text:style-name="a854" text:class-names=""/></text:p>
          </draw:text-box>
          <svg:title/>
          <svg:desc/>
        </draw:frame>
        <draw:page-thumbnail svg:x="1.25in" svg:y="0.75in" svg:width="5in" svg:height="3.75in" presentation:class="page" draw:id="id14" presentation:style-name="a857" draw:name="Rectangle 4">
          <svg:title/>
          <svg:desc/>
        </draw:page-thumbnail>
        <draw:frame draw:id="id15" presentation:style-name="a880" draw:name="Rectangle 5" svg:x="0.75in" svg:y="4.75in" svg:width="6in" svg:height="4.5in" presentation:class="notes" presentation:placeholder="false">
          <draw:text-box>
            <text:p text:style-name="a859" text:class-names="" text:cond-style-name=""><text:span text:style-name="a858" text:class-names="">マスタ テキストの書式設定</text:span></text:p>
            <text:list text:style-name="a864">
              <text:list-item>
                <text:list text:style-name="a864">
                  <text:list-item>
                    <text:p text:style-name="a863" text:class-names="" text:cond-style-name=""><text:span text:style-name="a860" text:class-names="">第<text:s text:c="1"/></text:span><text:span text:style-name="a861" text:class-names="">2<text:s text:c="1"/></text:span><text:span text:style-name="a862" text:class-names="">レベル</text:span></text:p>
                  </text:list-item>
                </text:list>
              </text:list-item>
            </text:list>
            <text:list text:style-name="a869">
              <text:list-item>
                <text:list text:style-name="a869">
                  <text:list-item>
                    <text:list text:style-name="a869">
                      <text:list-item>
                        <text:p text:style-name="a868" text:class-names="" text:cond-style-name=""><text:span text:style-name="a865" text:class-names="">第<text:s text:c="1"/></text:span><text:span text:style-name="a866" text:class-names="">3<text:s text:c="1"/></text:span><text:span text:style-name="a867" text:class-names="">レベル</text:span></text:p>
                      </text:list-item>
                    </text:list>
                  </text:list-item>
                </text:list>
              </text:list-item>
            </text:list>
            <text:list text:style-name="a874">
              <text:list-item>
                <text:list text:style-name="a874">
                  <text:list-item>
                    <text:list text:style-name="a874">
                      <text:list-item>
                        <text:list text:style-name="a874">
                          <text:list-item>
                            <text:p text:style-name="a873" text:class-names="" text:cond-style-name=""><text:span text:style-name="a870" text:class-names="">第<text:s text:c="1"/></text:span><text:span text:style-name="a871" text:class-names="">4<text:s text:c="1"/></text:span><text:span text:style-name="a872" text:class-names="">レベル</text:span></text:p>
                          </text:list-item>
                        </text:list>
                      </text:list-item>
                    </text:list>
                  </text:list-item>
                </text:list>
              </text:list-item>
            </text:list>
            <text:list text:style-name="a879">
              <text:list-item>
                <text:list text:style-name="a879">
                  <text:list-item>
                    <text:list text:style-name="a879">
                      <text:list-item>
                        <text:list text:style-name="a879">
                          <text:list-item>
                            <text:list text:style-name="a879">
                              <text:list-item>
                                <text:p text:style-name="a878" text:class-names="" text:cond-style-name=""><text:span text:style-name="a875" text:class-names="">第<text:s text:c="1"/></text:span><text:span text:style-name="a876" text:class-names="">5<text:s text:c="1"/></text:span><text:span text:style-name="a877" text:class-names="">レベル</text:span></text:p>
                              </text:list-item>
                            </text:list>
                          </text:list-item>
                        </text:list>
                      </text:list-item>
                    </text:list>
                  </text:list-item>
                </text:list>
              </text:list-item>
            </text:list>
          </draw:text-box>
          <svg:title/>
          <svg:desc/>
        </draw:frame>
        <draw:frame draw:id="id16" presentation:style-name="a883" draw:name="Rectangle 6" svg:x="0in" svg:y="9.49826in" svg:width="3.25in" svg:height="0.5in" presentation:class="footer" presentation:placeholder="false">
          <draw:text-box>
            <text:p text:style-name="a882" text:class-names="" text:cond-style-name=""><text:span text:style-name="a881" text:class-names=""/></text:p>
          </draw:text-box>
          <svg:title/>
          <svg:desc/>
        </draw:frame>
        <draw:frame draw:id="id17" presentation:style-name="a887" draw:name="Rectangle 7" svg:x="4.24826in" svg:y="9.49826in" svg:width="3.25in" svg:height="0.5in" presentation:class="page-number" presentation:placeholder="false">
          <draw:text-box>
            <text:p text:style-name="a886" text:class-names="" text:cond-style-name=""><text:span text:style-name="a884" text:class-names=""><text:page-number style:num-format="1" text:fixed="false">‹#›</text:page-number></text:span><text:span text:style-name="a885" text:class-names=""/></text:p>
          </draw:text-box>
          <svg:title/>
          <svg:desc/>
        </draw:frame>
      </presentation:notes>
    </style:master-page>
    <style:master-page style:name="Master1-Layout12-cust-引述-(含標題)" style:page-layout-name="pageLayout1" draw:style-name="a890">
      <draw:g draw:name="Group 13" draw:id="id156">
        <svg:title/>
        <svg:desc/>
        <draw:custom-shape svg:x="0in" svg:y="0in" svg:width="1.17361in" svg:height="5.78646in" draw:id="id165" draw:layer="Master1-bg" draw:style-name="a920"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166" draw:layer="Master1-bg" draw:style-name="a921"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167" draw:layer="Master1-bg" draw:style-name="a922"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168" draw:layer="Master1-bg" draw:style-name="a923"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169" draw:layer="Master1-bg" draw:style-name="a924"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170" draw:layer="Master1-bg" draw:style-name="a925"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157" draw:style-name="a893" draw:name="TextBox 13" svg:x="1.06017in" svg:y="0.94381in" svg:width="0.50013in" svg:height="0.63952in">
        <draw:text-box>
          <text:p text:style-name="a892" text:class-names="" text:cond-style-name=""><text:span text:style-name="a891" text:class-names="">“</text:span></text:p>
        </draw:text-box>
        <svg:title/>
        <svg:desc/>
      </draw:frame>
      <draw:frame draw:id="id158" draw:style-name="a896" draw:name="TextBox 14" svg:x="8.93722in" svg:y="3.08333in" svg:width="0.50013in" svg:height="0.63952in">
        <draw:text-box>
          <text:p text:style-name="a895" text:class-names="" text:cond-style-name=""><text:span text:style-name="a894" text:class-names="">”</text:span></text:p>
        </draw:text-box>
        <svg:title/>
        <svg:desc/>
      </draw:frame>
      <draw:frame draw:id="id159" presentation:style-name="a900" draw:name="Title 1" svg:x="1.5603in" svg:y="0.75in" svg:width="7.62698in" svg:height="3in" presentation:class="title" presentation:placeholder="false">
        <draw:text-box>
          <text:p text:style-name="a899" text:class-names="" text:cond-style-name=""><text:span text:style-name="a897" text:class-names="">按一下以編輯母片標題樣式</text:span><text:span text:style-name="a898" text:class-names=""/></text:p>
        </draw:text-box>
        <svg:title/>
        <svg:desc/>
      </draw:frame>
      <draw:frame draw:id="id160" presentation:style-name="a904" draw:name="Text Placeholder 9" svg:x="1.74785in" svg:y="3.75in" svg:width="7.25189in" svg:height="0.41667in" presentation:class="outline" presentation:placeholder="false">
        <draw:text-box>
          <text:list text:style-name="a903">
            <text:list-item>
              <text:p text:style-name="a902" text:class-names="" text:cond-style-name=""><text:span text:style-name="a901" text:class-names="">按一下以編輯母片文字樣式</text:span></text:p>
            </text:list-item>
          </text:list>
        </draw:text-box>
        <svg:title/>
        <svg:desc/>
      </draw:frame>
      <draw:frame draw:id="id161" presentation:style-name="a908" draw:name="Text Placeholder 2" svg:x="1.21776in" svg:y="4.75in" svg:width="8.21959in" svg:height="1.58333in" presentation:class="outline" presentation:placeholder="false">
        <draw:text-box>
          <text:list text:style-name="a907">
            <text:list-item>
              <text:p text:style-name="a906" text:class-names="" text:cond-style-name=""><text:span text:style-name="a905" text:class-names="">按一下以編輯母片文字樣式</text:span></text:p>
            </text:list-item>
          </text:list>
        </draw:text-box>
        <svg:title/>
        <svg:desc/>
      </draw:frame>
      <draw:frame draw:id="id162" presentation:style-name="a912" draw:name="Date Placeholder 3" svg:x="8.04755in" svg:y="6.68862in" svg:width="0.93774in" svg:height="0.39931in" presentation:class="date-time" presentation:placeholder="false">
        <draw:text-box>
          <text:p text:style-name="a911" text:class-names="" text:cond-style-name=""><text:span text:style-name="a909" text:class-names="">2004/08/17</text:span><text:span text:style-name="a910" text:class-names=""/></text:p>
        </draw:text-box>
        <svg:title/>
        <svg:desc/>
      </draw:frame>
      <draw:frame draw:id="id163" presentation:style-name="a915" draw:name="Footer Placeholder 4" svg:x="2.17301in" svg:y="6.68862in" svg:width="5.81203in" svg:height="0.39931in" presentation:class="footer" presentation:placeholder="false">
        <draw:text-box>
          <text:p text:style-name="a914" text:class-names="" text:cond-style-name=""><text:span text:style-name="a913" text:class-names=""/></text:p>
        </draw:text-box>
        <svg:title/>
        <svg:desc/>
      </draw:frame>
      <draw:frame draw:id="id164" presentation:style-name="a919" draw:name="Slide Number Placeholder 5" svg:x="9.04781in" svg:y="6.68862in" svg:width="0.45219in" svg:height="0.39931in" presentation:class="page-number" presentation:placeholder="false">
        <draw:text-box>
          <text:p text:style-name="a918" text:class-names="" text:cond-style-name=""><text:span text:style-name="a916" text:class-names=""><text:page-number style:num-format="1" text:fixed="false">‹#›</text:page-number></text:span><text:span text:style-name="a917" text:class-names=""/></text:p>
        </draw:text-box>
        <svg:title/>
        <svg:desc/>
      </draw:frame>
      <presentation:notes style:page-layout-name="pageLayout2" draw:style-name="a963">
        <draw:frame draw:id="id12" presentation:style-name="a928" draw:name="Rectangle 2" svg:x="0in" svg:y="0in" svg:width="3.25in" svg:height="0.5in" presentation:class="header" presentation:placeholder="false">
          <draw:text-box>
            <text:p text:style-name="a927" text:class-names="" text:cond-style-name=""><text:span text:style-name="a926" text:class-names=""/></text:p>
          </draw:text-box>
          <svg:title/>
          <svg:desc/>
        </draw:frame>
        <draw:frame draw:id="id13" presentation:style-name="a931" draw:name="Rectangle 3" svg:x="4.24826in" svg:y="0in" svg:width="3.25in" svg:height="0.5in" presentation:class="date-time" presentation:placeholder="false">
          <draw:text-box>
            <text:p text:style-name="a930" text:class-names="" text:cond-style-name=""><text:span text:style-name="a929" text:class-names=""/></text:p>
          </draw:text-box>
          <svg:title/>
          <svg:desc/>
        </draw:frame>
        <draw:page-thumbnail svg:x="1.25in" svg:y="0.75in" svg:width="5in" svg:height="3.75in" presentation:class="page" draw:id="id14" presentation:style-name="a932" draw:name="Rectangle 4">
          <svg:title/>
          <svg:desc/>
        </draw:page-thumbnail>
        <draw:frame draw:id="id15" presentation:style-name="a955" draw:name="Rectangle 5" svg:x="0.75in" svg:y="4.75in" svg:width="6in" svg:height="4.5in" presentation:class="notes" presentation:placeholder="false">
          <draw:text-box>
            <text:p text:style-name="a934" text:class-names="" text:cond-style-name=""><text:span text:style-name="a933" text:class-names="">マスタ テキストの書式設定</text:span></text:p>
            <text:list text:style-name="a939">
              <text:list-item>
                <text:list text:style-name="a939">
                  <text:list-item>
                    <text:p text:style-name="a938" text:class-names="" text:cond-style-name=""><text:span text:style-name="a935" text:class-names="">第<text:s text:c="1"/></text:span><text:span text:style-name="a936" text:class-names="">2<text:s text:c="1"/></text:span><text:span text:style-name="a937" text:class-names="">レベル</text:span></text:p>
                  </text:list-item>
                </text:list>
              </text:list-item>
            </text:list>
            <text:list text:style-name="a944">
              <text:list-item>
                <text:list text:style-name="a944">
                  <text:list-item>
                    <text:list text:style-name="a944">
                      <text:list-item>
                        <text:p text:style-name="a943" text:class-names="" text:cond-style-name=""><text:span text:style-name="a940" text:class-names="">第<text:s text:c="1"/></text:span><text:span text:style-name="a941" text:class-names="">3<text:s text:c="1"/></text:span><text:span text:style-name="a942" text:class-names="">レベル</text:span></text:p>
                      </text:list-item>
                    </text:list>
                  </text:list-item>
                </text:list>
              </text:list-item>
            </text:list>
            <text:list text:style-name="a949">
              <text:list-item>
                <text:list text:style-name="a949">
                  <text:list-item>
                    <text:list text:style-name="a949">
                      <text:list-item>
                        <text:list text:style-name="a949">
                          <text:list-item>
                            <text:p text:style-name="a948" text:class-names="" text:cond-style-name=""><text:span text:style-name="a945" text:class-names="">第<text:s text:c="1"/></text:span><text:span text:style-name="a946" text:class-names="">4<text:s text:c="1"/></text:span><text:span text:style-name="a947" text:class-names="">レベル</text:span></text:p>
                          </text:list-item>
                        </text:list>
                      </text:list-item>
                    </text:list>
                  </text:list-item>
                </text:list>
              </text:list-item>
            </text:list>
            <text:list text:style-name="a954">
              <text:list-item>
                <text:list text:style-name="a954">
                  <text:list-item>
                    <text:list text:style-name="a954">
                      <text:list-item>
                        <text:list text:style-name="a954">
                          <text:list-item>
                            <text:list text:style-name="a954">
                              <text:list-item>
                                <text:p text:style-name="a953" text:class-names="" text:cond-style-name=""><text:span text:style-name="a950" text:class-names="">第<text:s text:c="1"/></text:span><text:span text:style-name="a951" text:class-names="">5<text:s text:c="1"/></text:span><text:span text:style-name="a952" text:class-names="">レベル</text:span></text:p>
                              </text:list-item>
                            </text:list>
                          </text:list-item>
                        </text:list>
                      </text:list-item>
                    </text:list>
                  </text:list-item>
                </text:list>
              </text:list-item>
            </text:list>
          </draw:text-box>
          <svg:title/>
          <svg:desc/>
        </draw:frame>
        <draw:frame draw:id="id16" presentation:style-name="a958" draw:name="Rectangle 6" svg:x="0in" svg:y="9.49826in" svg:width="3.25in" svg:height="0.5in" presentation:class="footer" presentation:placeholder="false">
          <draw:text-box>
            <text:p text:style-name="a957" text:class-names="" text:cond-style-name=""><text:span text:style-name="a956" text:class-names=""/></text:p>
          </draw:text-box>
          <svg:title/>
          <svg:desc/>
        </draw:frame>
        <draw:frame draw:id="id17" presentation:style-name="a962" draw:name="Rectangle 7" svg:x="4.24826in" svg:y="9.49826in" svg:width="3.25in" svg:height="0.5in" presentation:class="page-number" presentation:placeholder="false">
          <draw:text-box>
            <text:p text:style-name="a961" text:class-names="" text:cond-style-name=""><text:span text:style-name="a959" text:class-names=""><text:page-number style:num-format="1" text:fixed="false">‹#›</text:page-number></text:span><text:span text:style-name="a960" text:class-names=""/></text:p>
          </draw:text-box>
          <svg:title/>
          <svg:desc/>
        </draw:frame>
      </presentation:notes>
    </style:master-page>
    <style:master-page style:name="Master1-Layout13-cust-名片" style:page-layout-name="pageLayout1" draw:style-name="a965">
      <draw:g draw:name="Group 13" draw:id="id171">
        <svg:title/>
        <svg:desc/>
        <draw:custom-shape svg:x="0in" svg:y="0in" svg:width="1.17361in" svg:height="5.78646in" draw:id="id177" draw:layer="Master1-bg" draw:style-name="a985"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178" draw:layer="Master1-bg" draw:style-name="a986"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179" draw:layer="Master1-bg" draw:style-name="a987"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180" draw:layer="Master1-bg" draw:style-name="a988"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181" draw:layer="Master1-bg" draw:style-name="a989"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182" draw:layer="Master1-bg" draw:style-name="a990"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172" presentation:style-name="a969" draw:name="Title 1" svg:x="1.21777in" svg:y="3.61831in" svg:width="8.21959in" svg:height="1.6063in" presentation:class="title" presentation:placeholder="false">
        <draw:text-box>
          <text:p text:style-name="a968" text:class-names="" text:cond-style-name=""><text:span text:style-name="a966" text:class-names="">按一下以編輯母片標題樣式</text:span><text:span text:style-name="a967" text:class-names=""/></text:p>
        </draw:text-box>
        <svg:title/>
        <svg:desc/>
      </draw:frame>
      <draw:frame draw:id="id173" presentation:style-name="a973" draw:name="Text Placeholder 2" svg:x="1.21776in" svg:y="5.22461in" svg:width="8.21959in" svg:height="0.94094in" presentation:class="outline" presentation:placeholder="false">
        <draw:text-box>
          <text:list text:style-name="a972">
            <text:list-item>
              <text:p text:style-name="a971" text:class-names="" text:cond-style-name=""><text:span text:style-name="a970" text:class-names="">按一下以編輯母片文字樣式</text:span></text:p>
            </text:list-item>
          </text:list>
        </draw:text-box>
        <svg:title/>
        <svg:desc/>
      </draw:frame>
      <draw:frame draw:id="id174" presentation:style-name="a977" draw:name="Date Placeholder 3" svg:x="8.04755in" svg:y="6.68862in" svg:width="0.93774in" svg:height="0.39931in" presentation:class="date-time" presentation:placeholder="false">
        <draw:text-box>
          <text:p text:style-name="a976" text:class-names="" text:cond-style-name=""><text:span text:style-name="a974" text:class-names="">2004/08/17</text:span><text:span text:style-name="a975" text:class-names=""/></text:p>
        </draw:text-box>
        <svg:title/>
        <svg:desc/>
      </draw:frame>
      <draw:frame draw:id="id175" presentation:style-name="a980" draw:name="Footer Placeholder 4" svg:x="2.17301in" svg:y="6.68862in" svg:width="5.81203in" svg:height="0.39931in" presentation:class="footer" presentation:placeholder="false">
        <draw:text-box>
          <text:p text:style-name="a979" text:class-names="" text:cond-style-name=""><text:span text:style-name="a978" text:class-names=""/></text:p>
        </draw:text-box>
        <svg:title/>
        <svg:desc/>
      </draw:frame>
      <draw:frame draw:id="id176" presentation:style-name="a984" draw:name="Slide Number Placeholder 5" svg:x="9.04781in" svg:y="6.68862in" svg:width="0.45219in" svg:height="0.39931in" presentation:class="page-number" presentation:placeholder="false">
        <draw:text-box>
          <text:p text:style-name="a983" text:class-names="" text:cond-style-name=""><text:span text:style-name="a981" text:class-names=""><text:page-number style:num-format="1" text:fixed="false">‹#›</text:page-number></text:span><text:span text:style-name="a982" text:class-names=""/></text:p>
        </draw:text-box>
        <svg:title/>
        <svg:desc/>
      </draw:frame>
      <presentation:notes style:page-layout-name="pageLayout2" draw:style-name="a1028">
        <draw:frame draw:id="id12" presentation:style-name="a993" draw:name="Rectangle 2" svg:x="0in" svg:y="0in" svg:width="3.25in" svg:height="0.5in" presentation:class="header" presentation:placeholder="false">
          <draw:text-box>
            <text:p text:style-name="a992" text:class-names="" text:cond-style-name=""><text:span text:style-name="a991" text:class-names=""/></text:p>
          </draw:text-box>
          <svg:title/>
          <svg:desc/>
        </draw:frame>
        <draw:frame draw:id="id13" presentation:style-name="a996" draw:name="Rectangle 3" svg:x="4.24826in" svg:y="0in" svg:width="3.25in" svg:height="0.5in" presentation:class="date-time" presentation:placeholder="false">
          <draw:text-box>
            <text:p text:style-name="a995" text:class-names="" text:cond-style-name=""><text:span text:style-name="a994" text:class-names=""/></text:p>
          </draw:text-box>
          <svg:title/>
          <svg:desc/>
        </draw:frame>
        <draw:page-thumbnail svg:x="1.25in" svg:y="0.75in" svg:width="5in" svg:height="3.75in" presentation:class="page" draw:id="id14" presentation:style-name="a997" draw:name="Rectangle 4">
          <svg:title/>
          <svg:desc/>
        </draw:page-thumbnail>
        <draw:frame draw:id="id15" presentation:style-name="a1020" draw:name="Rectangle 5" svg:x="0.75in" svg:y="4.75in" svg:width="6in" svg:height="4.5in" presentation:class="notes" presentation:placeholder="false">
          <draw:text-box>
            <text:p text:style-name="a999" text:class-names="" text:cond-style-name=""><text:span text:style-name="a998" text:class-names="">マスタ テキストの書式設定</text:span></text:p>
            <text:list text:style-name="a1004">
              <text:list-item>
                <text:list text:style-name="a1004">
                  <text:list-item>
                    <text:p text:style-name="a1003" text:class-names="" text:cond-style-name=""><text:span text:style-name="a1000" text:class-names="">第<text:s text:c="1"/></text:span><text:span text:style-name="a1001" text:class-names="">2<text:s text:c="1"/></text:span><text:span text:style-name="a1002" text:class-names="">レベル</text:span></text:p>
                  </text:list-item>
                </text:list>
              </text:list-item>
            </text:list>
            <text:list text:style-name="a1009">
              <text:list-item>
                <text:list text:style-name="a1009">
                  <text:list-item>
                    <text:list text:style-name="a1009">
                      <text:list-item>
                        <text:p text:style-name="a1008" text:class-names="" text:cond-style-name=""><text:span text:style-name="a1005" text:class-names="">第<text:s text:c="1"/></text:span><text:span text:style-name="a1006" text:class-names="">3<text:s text:c="1"/></text:span><text:span text:style-name="a1007" text:class-names="">レベル</text:span></text:p>
                      </text:list-item>
                    </text:list>
                  </text:list-item>
                </text:list>
              </text:list-item>
            </text:list>
            <text:list text:style-name="a1014">
              <text:list-item>
                <text:list text:style-name="a1014">
                  <text:list-item>
                    <text:list text:style-name="a1014">
                      <text:list-item>
                        <text:list text:style-name="a1014">
                          <text:list-item>
                            <text:p text:style-name="a1013" text:class-names="" text:cond-style-name=""><text:span text:style-name="a1010" text:class-names="">第<text:s text:c="1"/></text:span><text:span text:style-name="a1011" text:class-names="">4<text:s text:c="1"/></text:span><text:span text:style-name="a1012" text:class-names="">レベル</text:span></text:p>
                          </text:list-item>
                        </text:list>
                      </text:list-item>
                    </text:list>
                  </text:list-item>
                </text:list>
              </text:list-item>
            </text:list>
            <text:list text:style-name="a1019">
              <text:list-item>
                <text:list text:style-name="a1019">
                  <text:list-item>
                    <text:list text:style-name="a1019">
                      <text:list-item>
                        <text:list text:style-name="a1019">
                          <text:list-item>
                            <text:list text:style-name="a1019">
                              <text:list-item>
                                <text:p text:style-name="a1018" text:class-names="" text:cond-style-name=""><text:span text:style-name="a1015" text:class-names="">第<text:s text:c="1"/></text:span><text:span text:style-name="a1016" text:class-names="">5<text:s text:c="1"/></text:span><text:span text:style-name="a1017" text:class-names="">レベル</text:span></text:p>
                              </text:list-item>
                            </text:list>
                          </text:list-item>
                        </text:list>
                      </text:list-item>
                    </text:list>
                  </text:list-item>
                </text:list>
              </text:list-item>
            </text:list>
          </draw:text-box>
          <svg:title/>
          <svg:desc/>
        </draw:frame>
        <draw:frame draw:id="id16" presentation:style-name="a1023" draw:name="Rectangle 6" svg:x="0in" svg:y="9.49826in" svg:width="3.25in" svg:height="0.5in" presentation:class="footer" presentation:placeholder="false">
          <draw:text-box>
            <text:p text:style-name="a1022" text:class-names="" text:cond-style-name=""><text:span text:style-name="a1021" text:class-names=""/></text:p>
          </draw:text-box>
          <svg:title/>
          <svg:desc/>
        </draw:frame>
        <draw:frame draw:id="id17" presentation:style-name="a1027" draw:name="Rectangle 7" svg:x="4.24826in" svg:y="9.49826in" svg:width="3.25in" svg:height="0.5in" presentation:class="page-number" presentation:placeholder="false">
          <draw:text-box>
            <text:p text:style-name="a1026" text:class-names="" text:cond-style-name=""><text:span text:style-name="a1024" text:class-names=""><text:page-number style:num-format="1" text:fixed="false">‹#›</text:page-number></text:span><text:span text:style-name="a1025" text:class-names=""/></text:p>
          </draw:text-box>
          <svg:title/>
          <svg:desc/>
        </draw:frame>
      </presentation:notes>
    </style:master-page>
    <style:master-page style:name="Master1-Layout14-cust-引述名片" style:page-layout-name="pageLayout1" draw:style-name="a1030">
      <draw:g draw:name="Group 13" draw:id="id183">
        <svg:title/>
        <svg:desc/>
        <draw:custom-shape svg:x="0in" svg:y="0in" svg:width="1.17361in" svg:height="5.78646in" draw:id="id192" draw:layer="Master1-bg" draw:style-name="a1060"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193" draw:layer="Master1-bg" draw:style-name="a1061"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194" draw:layer="Master1-bg" draw:style-name="a1062"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195" draw:layer="Master1-bg" draw:style-name="a1063"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196" draw:layer="Master1-bg" draw:style-name="a1064"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197" draw:layer="Master1-bg" draw:style-name="a1065"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184" draw:style-name="a1033" draw:name="TextBox 13" svg:x="1.06017in" svg:y="0.94381in" svg:width="0.50013in" svg:height="0.63952in">
        <draw:text-box>
          <text:p text:style-name="a1032" text:class-names="" text:cond-style-name=""><text:span text:style-name="a1031" text:class-names="">“</text:span></text:p>
        </draw:text-box>
        <svg:title/>
        <svg:desc/>
      </draw:frame>
      <draw:frame draw:id="id185" draw:style-name="a1036" draw:name="TextBox 14" svg:x="8.93722in" svg:y="3.08333in" svg:width="0.50013in" svg:height="0.63952in">
        <draw:text-box>
          <text:p text:style-name="a1035" text:class-names="" text:cond-style-name=""><text:span text:style-name="a1034" text:class-names="">”</text:span></text:p>
        </draw:text-box>
        <svg:title/>
        <svg:desc/>
      </draw:frame>
      <draw:frame draw:id="id186" presentation:style-name="a1040" draw:name="Title 1" svg:x="1.5603in" svg:y="0.75in" svg:width="7.62698in" svg:height="3in" presentation:class="title" presentation:placeholder="false">
        <draw:text-box>
          <text:p text:style-name="a1039" text:class-names="" text:cond-style-name=""><text:span text:style-name="a1037" text:class-names="">按一下以編輯母片標題樣式</text:span><text:span text:style-name="a1038" text:class-names=""/></text:p>
        </draw:text-box>
        <svg:title/>
        <svg:desc/>
      </draw:frame>
      <draw:frame draw:id="id187" presentation:style-name="a1044" draw:name="Text Placeholder 9" svg:x="1.21777in" svg:y="4.25in" svg:width="8.21959in" svg:height="0.97222in" presentation:class="outline" presentation:placeholder="false">
        <draw:text-box>
          <text:list text:style-name="a1043">
            <text:list-item>
              <text:p text:style-name="a1042" text:class-names="" text:cond-style-name=""><text:span text:style-name="a1041" text:class-names="">按一下以編輯母片文字樣式</text:span></text:p>
            </text:list-item>
          </text:list>
        </draw:text-box>
        <svg:title/>
        <svg:desc/>
      </draw:frame>
      <draw:frame draw:id="id188" presentation:style-name="a1048" draw:name="Text Placeholder 2" svg:x="1.21776in" svg:y="5.22222in" svg:width="8.21959in" svg:height="1.11111in" presentation:class="outline" presentation:placeholder="false">
        <draw:text-box>
          <text:list text:style-name="a1047">
            <text:list-item>
              <text:p text:style-name="a1046" text:class-names="" text:cond-style-name=""><text:span text:style-name="a1045" text:class-names="">按一下以編輯母片文字樣式</text:span></text:p>
            </text:list-item>
          </text:list>
        </draw:text-box>
        <svg:title/>
        <svg:desc/>
      </draw:frame>
      <draw:frame draw:id="id189" presentation:style-name="a1052" draw:name="Date Placeholder 3" svg:x="8.04755in" svg:y="6.68862in" svg:width="0.93774in" svg:height="0.39931in" presentation:class="date-time" presentation:placeholder="false">
        <draw:text-box>
          <text:p text:style-name="a1051" text:class-names="" text:cond-style-name=""><text:span text:style-name="a1049" text:class-names="">2004/08/17</text:span><text:span text:style-name="a1050" text:class-names=""/></text:p>
        </draw:text-box>
        <svg:title/>
        <svg:desc/>
      </draw:frame>
      <draw:frame draw:id="id190" presentation:style-name="a1055" draw:name="Footer Placeholder 4" svg:x="2.17301in" svg:y="6.68862in" svg:width="5.81203in" svg:height="0.39931in" presentation:class="footer" presentation:placeholder="false">
        <draw:text-box>
          <text:p text:style-name="a1054" text:class-names="" text:cond-style-name=""><text:span text:style-name="a1053" text:class-names=""/></text:p>
        </draw:text-box>
        <svg:title/>
        <svg:desc/>
      </draw:frame>
      <draw:frame draw:id="id191" presentation:style-name="a1059" draw:name="Slide Number Placeholder 5" svg:x="9.04781in" svg:y="6.68862in" svg:width="0.45219in" svg:height="0.39931in" presentation:class="page-number" presentation:placeholder="false">
        <draw:text-box>
          <text:p text:style-name="a1058" text:class-names="" text:cond-style-name=""><text:span text:style-name="a1056" text:class-names=""><text:page-number style:num-format="1" text:fixed="false">‹#›</text:page-number></text:span><text:span text:style-name="a1057" text:class-names=""/></text:p>
        </draw:text-box>
        <svg:title/>
        <svg:desc/>
      </draw:frame>
      <presentation:notes style:page-layout-name="pageLayout2" draw:style-name="a1103">
        <draw:frame draw:id="id12" presentation:style-name="a1068" draw:name="Rectangle 2" svg:x="0in" svg:y="0in" svg:width="3.25in" svg:height="0.5in" presentation:class="header" presentation:placeholder="false">
          <draw:text-box>
            <text:p text:style-name="a1067" text:class-names="" text:cond-style-name=""><text:span text:style-name="a1066" text:class-names=""/></text:p>
          </draw:text-box>
          <svg:title/>
          <svg:desc/>
        </draw:frame>
        <draw:frame draw:id="id13" presentation:style-name="a1071" draw:name="Rectangle 3" svg:x="4.24826in" svg:y="0in" svg:width="3.25in" svg:height="0.5in" presentation:class="date-time" presentation:placeholder="false">
          <draw:text-box>
            <text:p text:style-name="a1070" text:class-names="" text:cond-style-name=""><text:span text:style-name="a1069" text:class-names=""/></text:p>
          </draw:text-box>
          <svg:title/>
          <svg:desc/>
        </draw:frame>
        <draw:page-thumbnail svg:x="1.25in" svg:y="0.75in" svg:width="5in" svg:height="3.75in" presentation:class="page" draw:id="id14" presentation:style-name="a1072" draw:name="Rectangle 4">
          <svg:title/>
          <svg:desc/>
        </draw:page-thumbnail>
        <draw:frame draw:id="id15" presentation:style-name="a1095" draw:name="Rectangle 5" svg:x="0.75in" svg:y="4.75in" svg:width="6in" svg:height="4.5in" presentation:class="notes" presentation:placeholder="false">
          <draw:text-box>
            <text:p text:style-name="a1074" text:class-names="" text:cond-style-name=""><text:span text:style-name="a1073" text:class-names="">マスタ テキストの書式設定</text:span></text:p>
            <text:list text:style-name="a1079">
              <text:list-item>
                <text:list text:style-name="a1079">
                  <text:list-item>
                    <text:p text:style-name="a1078" text:class-names="" text:cond-style-name=""><text:span text:style-name="a1075" text:class-names="">第<text:s text:c="1"/></text:span><text:span text:style-name="a1076" text:class-names="">2<text:s text:c="1"/></text:span><text:span text:style-name="a1077" text:class-names="">レベル</text:span></text:p>
                  </text:list-item>
                </text:list>
              </text:list-item>
            </text:list>
            <text:list text:style-name="a1084">
              <text:list-item>
                <text:list text:style-name="a1084">
                  <text:list-item>
                    <text:list text:style-name="a1084">
                      <text:list-item>
                        <text:p text:style-name="a1083" text:class-names="" text:cond-style-name=""><text:span text:style-name="a1080" text:class-names="">第<text:s text:c="1"/></text:span><text:span text:style-name="a1081" text:class-names="">3<text:s text:c="1"/></text:span><text:span text:style-name="a1082" text:class-names="">レベル</text:span></text:p>
                      </text:list-item>
                    </text:list>
                  </text:list-item>
                </text:list>
              </text:list-item>
            </text:list>
            <text:list text:style-name="a1089">
              <text:list-item>
                <text:list text:style-name="a1089">
                  <text:list-item>
                    <text:list text:style-name="a1089">
                      <text:list-item>
                        <text:list text:style-name="a1089">
                          <text:list-item>
                            <text:p text:style-name="a1088" text:class-names="" text:cond-style-name=""><text:span text:style-name="a1085" text:class-names="">第<text:s text:c="1"/></text:span><text:span text:style-name="a1086" text:class-names="">4<text:s text:c="1"/></text:span><text:span text:style-name="a1087" text:class-names="">レベル</text:span></text:p>
                          </text:list-item>
                        </text:list>
                      </text:list-item>
                    </text:list>
                  </text:list-item>
                </text:list>
              </text:list-item>
            </text:list>
            <text:list text:style-name="a1094">
              <text:list-item>
                <text:list text:style-name="a1094">
                  <text:list-item>
                    <text:list text:style-name="a1094">
                      <text:list-item>
                        <text:list text:style-name="a1094">
                          <text:list-item>
                            <text:list text:style-name="a1094">
                              <text:list-item>
                                <text:p text:style-name="a1093" text:class-names="" text:cond-style-name=""><text:span text:style-name="a1090" text:class-names="">第<text:s text:c="1"/></text:span><text:span text:style-name="a1091" text:class-names="">5<text:s text:c="1"/></text:span><text:span text:style-name="a1092" text:class-names="">レベル</text:span></text:p>
                              </text:list-item>
                            </text:list>
                          </text:list-item>
                        </text:list>
                      </text:list-item>
                    </text:list>
                  </text:list-item>
                </text:list>
              </text:list-item>
            </text:list>
          </draw:text-box>
          <svg:title/>
          <svg:desc/>
        </draw:frame>
        <draw:frame draw:id="id16" presentation:style-name="a1098" draw:name="Rectangle 6" svg:x="0in" svg:y="9.49826in" svg:width="3.25in" svg:height="0.5in" presentation:class="footer" presentation:placeholder="false">
          <draw:text-box>
            <text:p text:style-name="a1097" text:class-names="" text:cond-style-name=""><text:span text:style-name="a1096" text:class-names=""/></text:p>
          </draw:text-box>
          <svg:title/>
          <svg:desc/>
        </draw:frame>
        <draw:frame draw:id="id17" presentation:style-name="a1102" draw:name="Rectangle 7" svg:x="4.24826in" svg:y="9.49826in" svg:width="3.25in" svg:height="0.5in" presentation:class="page-number" presentation:placeholder="false">
          <draw:text-box>
            <text:p text:style-name="a1101" text:class-names="" text:cond-style-name=""><text:span text:style-name="a1099" text:class-names=""><text:page-number style:num-format="1" text:fixed="false">‹#›</text:page-number></text:span><text:span text:style-name="a1100" text:class-names=""/></text:p>
          </draw:text-box>
          <svg:title/>
          <svg:desc/>
        </draw:frame>
      </presentation:notes>
    </style:master-page>
    <style:master-page style:name="Master1-Layout15-cust-是非題" style:page-layout-name="pageLayout1" draw:style-name="a1105">
      <draw:g draw:name="Group 13" draw:id="id198">
        <svg:title/>
        <svg:desc/>
        <draw:custom-shape svg:x="0in" svg:y="0in" svg:width="1.17361in" svg:height="5.78646in" draw:id="id205" draw:layer="Master1-bg" draw:style-name="a1129"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206" draw:layer="Master1-bg" draw:style-name="a1130"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207" draw:layer="Master1-bg" draw:style-name="a1131"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208" draw:layer="Master1-bg" draw:style-name="a1132"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209" draw:layer="Master1-bg" draw:style-name="a1133"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210" draw:layer="Master1-bg" draw:style-name="a1134"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199" presentation:style-name="a1109" draw:name="Title 1" svg:x="1.21777in" svg:y="0.75in" svg:width="8.21959in" svg:height="2.98264in" presentation:class="title" presentation:placeholder="false">
        <draw:text-box>
          <text:p text:style-name="a1108" text:class-names="" text:cond-style-name=""><text:span text:style-name="a1106" text:class-names="">按一下以編輯母片標題樣式</text:span><text:span text:style-name="a1107" text:class-names=""/></text:p>
        </draw:text-box>
        <svg:title/>
        <svg:desc/>
      </draw:frame>
      <draw:frame draw:id="id200" presentation:style-name="a1113" draw:name="Text Placeholder 9" svg:x="1.21776in" svg:y="3.83333in" svg:width="8.21959in" svg:height="0.91667in" presentation:class="outline" presentation:placeholder="false">
        <draw:text-box>
          <text:list text:style-name="a1112">
            <text:list-item>
              <text:p text:style-name="a1111" text:class-names="" text:cond-style-name=""><text:span text:style-name="a1110" text:class-names="">按一下以編輯母片文字樣式</text:span></text:p>
            </text:list-item>
          </text:list>
        </draw:text-box>
        <svg:title/>
        <svg:desc/>
      </draw:frame>
      <draw:frame draw:id="id201" presentation:style-name="a1117" draw:name="Text Placeholder 2" svg:x="1.21776in" svg:y="4.75in" svg:width="8.21959in" svg:height="1.58333in" presentation:class="outline" presentation:placeholder="false">
        <draw:text-box>
          <text:list text:style-name="a1116">
            <text:list-item>
              <text:p text:style-name="a1115" text:class-names="" text:cond-style-name=""><text:span text:style-name="a1114" text:class-names="">按一下以編輯母片文字樣式</text:span></text:p>
            </text:list-item>
          </text:list>
        </draw:text-box>
        <svg:title/>
        <svg:desc/>
      </draw:frame>
      <draw:frame draw:id="id202" presentation:style-name="a1121" draw:name="Date Placeholder 3" svg:x="8.04755in" svg:y="6.68862in" svg:width="0.93774in" svg:height="0.39931in" presentation:class="date-time" presentation:placeholder="false">
        <draw:text-box>
          <text:p text:style-name="a1120" text:class-names="" text:cond-style-name=""><text:span text:style-name="a1118" text:class-names="">2004/08/17</text:span><text:span text:style-name="a1119" text:class-names=""/></text:p>
        </draw:text-box>
        <svg:title/>
        <svg:desc/>
      </draw:frame>
      <draw:frame draw:id="id203" presentation:style-name="a1124" draw:name="Footer Placeholder 4" svg:x="2.17301in" svg:y="6.68862in" svg:width="5.81203in" svg:height="0.39931in" presentation:class="footer" presentation:placeholder="false">
        <draw:text-box>
          <text:p text:style-name="a1123" text:class-names="" text:cond-style-name=""><text:span text:style-name="a1122" text:class-names=""/></text:p>
        </draw:text-box>
        <svg:title/>
        <svg:desc/>
      </draw:frame>
      <draw:frame draw:id="id204" presentation:style-name="a1128" draw:name="Slide Number Placeholder 5" svg:x="9.04781in" svg:y="6.68862in" svg:width="0.45219in" svg:height="0.39931in" presentation:class="page-number" presentation:placeholder="false">
        <draw:text-box>
          <text:p text:style-name="a1127" text:class-names="" text:cond-style-name=""><text:span text:style-name="a1125" text:class-names=""><text:page-number style:num-format="1" text:fixed="false">‹#›</text:page-number></text:span><text:span text:style-name="a1126" text:class-names=""/></text:p>
        </draw:text-box>
        <svg:title/>
        <svg:desc/>
      </draw:frame>
      <presentation:notes style:page-layout-name="pageLayout2" draw:style-name="a1172">
        <draw:frame draw:id="id12" presentation:style-name="a1137" draw:name="Rectangle 2" svg:x="0in" svg:y="0in" svg:width="3.25in" svg:height="0.5in" presentation:class="header" presentation:placeholder="false">
          <draw:text-box>
            <text:p text:style-name="a1136" text:class-names="" text:cond-style-name=""><text:span text:style-name="a1135" text:class-names=""/></text:p>
          </draw:text-box>
          <svg:title/>
          <svg:desc/>
        </draw:frame>
        <draw:frame draw:id="id13" presentation:style-name="a1140" draw:name="Rectangle 3" svg:x="4.24826in" svg:y="0in" svg:width="3.25in" svg:height="0.5in" presentation:class="date-time" presentation:placeholder="false">
          <draw:text-box>
            <text:p text:style-name="a1139" text:class-names="" text:cond-style-name=""><text:span text:style-name="a1138" text:class-names=""/></text:p>
          </draw:text-box>
          <svg:title/>
          <svg:desc/>
        </draw:frame>
        <draw:page-thumbnail svg:x="1.25in" svg:y="0.75in" svg:width="5in" svg:height="3.75in" presentation:class="page" draw:id="id14" presentation:style-name="a1141" draw:name="Rectangle 4">
          <svg:title/>
          <svg:desc/>
        </draw:page-thumbnail>
        <draw:frame draw:id="id15" presentation:style-name="a1164" draw:name="Rectangle 5" svg:x="0.75in" svg:y="4.75in" svg:width="6in" svg:height="4.5in" presentation:class="notes" presentation:placeholder="false">
          <draw:text-box>
            <text:p text:style-name="a1143" text:class-names="" text:cond-style-name=""><text:span text:style-name="a1142" text:class-names="">マスタ テキストの書式設定</text:span></text:p>
            <text:list text:style-name="a1148">
              <text:list-item>
                <text:list text:style-name="a1148">
                  <text:list-item>
                    <text:p text:style-name="a1147" text:class-names="" text:cond-style-name=""><text:span text:style-name="a1144" text:class-names="">第<text:s text:c="1"/></text:span><text:span text:style-name="a1145" text:class-names="">2<text:s text:c="1"/></text:span><text:span text:style-name="a1146" text:class-names="">レベル</text:span></text:p>
                  </text:list-item>
                </text:list>
              </text:list-item>
            </text:list>
            <text:list text:style-name="a1153">
              <text:list-item>
                <text:list text:style-name="a1153">
                  <text:list-item>
                    <text:list text:style-name="a1153">
                      <text:list-item>
                        <text:p text:style-name="a1152" text:class-names="" text:cond-style-name=""><text:span text:style-name="a1149" text:class-names="">第<text:s text:c="1"/></text:span><text:span text:style-name="a1150" text:class-names="">3<text:s text:c="1"/></text:span><text:span text:style-name="a1151" text:class-names="">レベル</text:span></text:p>
                      </text:list-item>
                    </text:list>
                  </text:list-item>
                </text:list>
              </text:list-item>
            </text:list>
            <text:list text:style-name="a1158">
              <text:list-item>
                <text:list text:style-name="a1158">
                  <text:list-item>
                    <text:list text:style-name="a1158">
                      <text:list-item>
                        <text:list text:style-name="a1158">
                          <text:list-item>
                            <text:p text:style-name="a1157" text:class-names="" text:cond-style-name=""><text:span text:style-name="a1154" text:class-names="">第<text:s text:c="1"/></text:span><text:span text:style-name="a1155" text:class-names="">4<text:s text:c="1"/></text:span><text:span text:style-name="a1156" text:class-names="">レベル</text:span></text:p>
                          </text:list-item>
                        </text:list>
                      </text:list-item>
                    </text:list>
                  </text:list-item>
                </text:list>
              </text:list-item>
            </text:list>
            <text:list text:style-name="a1163">
              <text:list-item>
                <text:list text:style-name="a1163">
                  <text:list-item>
                    <text:list text:style-name="a1163">
                      <text:list-item>
                        <text:list text:style-name="a1163">
                          <text:list-item>
                            <text:list text:style-name="a1163">
                              <text:list-item>
                                <text:p text:style-name="a1162" text:class-names="" text:cond-style-name=""><text:span text:style-name="a1159" text:class-names="">第<text:s text:c="1"/></text:span><text:span text:style-name="a1160" text:class-names="">5<text:s text:c="1"/></text:span><text:span text:style-name="a1161" text:class-names="">レベル</text:span></text:p>
                              </text:list-item>
                            </text:list>
                          </text:list-item>
                        </text:list>
                      </text:list-item>
                    </text:list>
                  </text:list-item>
                </text:list>
              </text:list-item>
            </text:list>
          </draw:text-box>
          <svg:title/>
          <svg:desc/>
        </draw:frame>
        <draw:frame draw:id="id16" presentation:style-name="a1167" draw:name="Rectangle 6" svg:x="0in" svg:y="9.49826in" svg:width="3.25in" svg:height="0.5in" presentation:class="footer" presentation:placeholder="false">
          <draw:text-box>
            <text:p text:style-name="a1166" text:class-names="" text:cond-style-name=""><text:span text:style-name="a1165" text:class-names=""/></text:p>
          </draw:text-box>
          <svg:title/>
          <svg:desc/>
        </draw:frame>
        <draw:frame draw:id="id17" presentation:style-name="a1171" draw:name="Rectangle 7" svg:x="4.24826in" svg:y="9.49826in" svg:width="3.25in" svg:height="0.5in" presentation:class="page-number" presentation:placeholder="false">
          <draw:text-box>
            <text:p text:style-name="a1170" text:class-names="" text:cond-style-name=""><text:span text:style-name="a1168" text:class-names=""><text:page-number style:num-format="1" text:fixed="false">‹#›</text:page-number></text:span><text:span text:style-name="a1169" text:class-names=""/></text:p>
          </draw:text-box>
          <svg:title/>
          <svg:desc/>
        </draw:frame>
      </presentation:notes>
    </style:master-page>
    <style:master-page style:name="Master1-Layout16-vertTx-標題及直排文字" style:page-layout-name="pageLayout1" draw:style-name="a1174">
      <draw:g draw:name="Group 13" draw:id="id211">
        <svg:title/>
        <svg:desc/>
        <draw:custom-shape svg:x="0in" svg:y="0in" svg:width="1.17361in" svg:height="5.78646in" draw:id="id217" draw:layer="Master1-bg" draw:style-name="a1207"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218" draw:layer="Master1-bg" draw:style-name="a1208"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219" draw:layer="Master1-bg" draw:style-name="a1209"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220" draw:layer="Master1-bg" draw:style-name="a1210"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221" draw:layer="Master1-bg" draw:style-name="a1211"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222" draw:layer="Master1-bg" draw:style-name="a1212"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212" presentation:style-name="a1178" draw:name="Title 1" svg:x="1.07407in" svg:y="0.5in" svg:width="8.42593in" svg:height="2.16667in" presentation:class="title" presentation:placeholder="false">
        <draw:text-box>
          <text:p text:style-name="a1177" text:class-names="" text:cond-style-name=""><text:span text:style-name="a1175" text:class-names="">按一下以編輯母片標題樣式</text:span><text:span text:style-name="a1176" text:class-names=""/></text:p>
        </draw:text-box>
        <svg:title/>
        <svg:desc/>
      </draw:frame>
      <draw:frame draw:id="id213" presentation:style-name="a1195" draw:name="Vertical Text Placeholder 2" svg:x="1.07407in" svg:y="2.91667in" svg:width="8.42593in" svg:height="3.67125in" presentation:class="outline" presentation:placeholder="false">
        <draw:text-box>
          <text:list text:style-name="a1181">
            <text:list-item>
              <text:p text:style-name="a1180" text:class-names="" text:cond-style-name=""><text:span text:style-name="a1179" text:class-names="">按一下以編輯母片文字樣式</text:span></text:p>
            </text:list-item>
          </text:list>
          <text:list text:style-name="a1184">
            <text:list-item>
              <text:list text:style-name="a1184">
                <text:list-item>
                  <text:p text:style-name="a1183" text:class-names="" text:cond-style-name=""><text:span text:style-name="a1182" text:class-names="">第二層</text:span></text:p>
                </text:list-item>
              </text:list>
            </text:list-item>
          </text:list>
          <text:list text:style-name="a1187">
            <text:list-item>
              <text:list text:style-name="a1187">
                <text:list-item>
                  <text:list text:style-name="a1187">
                    <text:list-item>
                      <text:p text:style-name="a1186" text:class-names="" text:cond-style-name=""><text:span text:style-name="a1185" text:class-names="">第三層</text:span></text:p>
                    </text:list-item>
                  </text:list>
                </text:list-item>
              </text:list>
            </text:list-item>
          </text:list>
          <text:list text:style-name="a1190">
            <text:list-item>
              <text:list text:style-name="a1190">
                <text:list-item>
                  <text:list text:style-name="a1190">
                    <text:list-item>
                      <text:list text:style-name="a1190">
                        <text:list-item>
                          <text:p text:style-name="a1189" text:class-names="" text:cond-style-name=""><text:span text:style-name="a1188" text:class-names="">第四層</text:span></text:p>
                        </text:list-item>
                      </text:list>
                    </text:list-item>
                  </text:list>
                </text:list-item>
              </text:list>
            </text:list-item>
          </text:list>
          <text:list text:style-name="a1194">
            <text:list-item>
              <text:list text:style-name="a1194">
                <text:list-item>
                  <text:list text:style-name="a1194">
                    <text:list-item>
                      <text:list text:style-name="a1194">
                        <text:list-item>
                          <text:list text:style-name="a1194">
                            <text:list-item>
                              <text:p text:style-name="a1193" text:class-names="" text:cond-style-name=""><text:span text:style-name="a1191" text:class-names="">第五層</text:span><text:span text:style-name="a1192" text:class-names=""/></text:p>
                            </text:list-item>
                          </text:list>
                        </text:list-item>
                      </text:list>
                    </text:list-item>
                  </text:list>
                </text:list-item>
              </text:list>
            </text:list-item>
          </text:list>
        </draw:text-box>
        <svg:title/>
        <svg:desc/>
      </draw:frame>
      <draw:frame draw:id="id214" presentation:style-name="a1199" draw:name="Date Placeholder 3" svg:x="8.04755in" svg:y="6.68862in" svg:width="0.93774in" svg:height="0.39931in" presentation:class="date-time" presentation:placeholder="false">
        <draw:text-box>
          <text:p text:style-name="a1198" text:class-names="" text:cond-style-name=""><text:span text:style-name="a1196" text:class-names="">2004/08/17</text:span><text:span text:style-name="a1197" text:class-names=""/></text:p>
        </draw:text-box>
        <svg:title/>
        <svg:desc/>
      </draw:frame>
      <draw:frame draw:id="id215" presentation:style-name="a1202" draw:name="Footer Placeholder 4" svg:x="2.17301in" svg:y="6.68862in" svg:width="5.81203in" svg:height="0.39931in" presentation:class="footer" presentation:placeholder="false">
        <draw:text-box>
          <text:p text:style-name="a1201" text:class-names="" text:cond-style-name=""><text:span text:style-name="a1200" text:class-names=""/></text:p>
        </draw:text-box>
        <svg:title/>
        <svg:desc/>
      </draw:frame>
      <draw:frame draw:id="id216" presentation:style-name="a1206" draw:name="Slide Number Placeholder 5" svg:x="9.04781in" svg:y="6.68862in" svg:width="0.45219in" svg:height="0.39931in" presentation:class="page-number" presentation:placeholder="false">
        <draw:text-box>
          <text:p text:style-name="a1205" text:class-names="" text:cond-style-name=""><text:span text:style-name="a1203" text:class-names=""><text:page-number style:num-format="1" text:fixed="false">‹#›</text:page-number></text:span><text:span text:style-name="a1204" text:class-names=""/></text:p>
        </draw:text-box>
        <svg:title/>
        <svg:desc/>
      </draw:frame>
      <presentation:notes style:page-layout-name="pageLayout2" draw:style-name="a1250">
        <draw:frame draw:id="id12" presentation:style-name="a1215" draw:name="Rectangle 2" svg:x="0in" svg:y="0in" svg:width="3.25in" svg:height="0.5in" presentation:class="header" presentation:placeholder="false">
          <draw:text-box>
            <text:p text:style-name="a1214" text:class-names="" text:cond-style-name=""><text:span text:style-name="a1213" text:class-names=""/></text:p>
          </draw:text-box>
          <svg:title/>
          <svg:desc/>
        </draw:frame>
        <draw:frame draw:id="id13" presentation:style-name="a1218" draw:name="Rectangle 3" svg:x="4.24826in" svg:y="0in" svg:width="3.25in" svg:height="0.5in" presentation:class="date-time" presentation:placeholder="false">
          <draw:text-box>
            <text:p text:style-name="a1217" text:class-names="" text:cond-style-name=""><text:span text:style-name="a1216" text:class-names=""/></text:p>
          </draw:text-box>
          <svg:title/>
          <svg:desc/>
        </draw:frame>
        <draw:page-thumbnail svg:x="1.25in" svg:y="0.75in" svg:width="5in" svg:height="3.75in" presentation:class="page" draw:id="id14" presentation:style-name="a1219" draw:name="Rectangle 4">
          <svg:title/>
          <svg:desc/>
        </draw:page-thumbnail>
        <draw:frame draw:id="id15" presentation:style-name="a1242" draw:name="Rectangle 5" svg:x="0.75in" svg:y="4.75in" svg:width="6in" svg:height="4.5in" presentation:class="notes" presentation:placeholder="false">
          <draw:text-box>
            <text:p text:style-name="a1221" text:class-names="" text:cond-style-name=""><text:span text:style-name="a1220" text:class-names="">マスタ テキストの書式設定</text:span></text:p>
            <text:list text:style-name="a1226">
              <text:list-item>
                <text:list text:style-name="a1226">
                  <text:list-item>
                    <text:p text:style-name="a1225" text:class-names="" text:cond-style-name=""><text:span text:style-name="a1222" text:class-names="">第<text:s text:c="1"/></text:span><text:span text:style-name="a1223" text:class-names="">2<text:s text:c="1"/></text:span><text:span text:style-name="a1224" text:class-names="">レベル</text:span></text:p>
                  </text:list-item>
                </text:list>
              </text:list-item>
            </text:list>
            <text:list text:style-name="a1231">
              <text:list-item>
                <text:list text:style-name="a1231">
                  <text:list-item>
                    <text:list text:style-name="a1231">
                      <text:list-item>
                        <text:p text:style-name="a1230" text:class-names="" text:cond-style-name=""><text:span text:style-name="a1227" text:class-names="">第<text:s text:c="1"/></text:span><text:span text:style-name="a1228" text:class-names="">3<text:s text:c="1"/></text:span><text:span text:style-name="a1229" text:class-names="">レベル</text:span></text:p>
                      </text:list-item>
                    </text:list>
                  </text:list-item>
                </text:list>
              </text:list-item>
            </text:list>
            <text:list text:style-name="a1236">
              <text:list-item>
                <text:list text:style-name="a1236">
                  <text:list-item>
                    <text:list text:style-name="a1236">
                      <text:list-item>
                        <text:list text:style-name="a1236">
                          <text:list-item>
                            <text:p text:style-name="a1235" text:class-names="" text:cond-style-name=""><text:span text:style-name="a1232" text:class-names="">第<text:s text:c="1"/></text:span><text:span text:style-name="a1233" text:class-names="">4<text:s text:c="1"/></text:span><text:span text:style-name="a1234" text:class-names="">レベル</text:span></text:p>
                          </text:list-item>
                        </text:list>
                      </text:list-item>
                    </text:list>
                  </text:list-item>
                </text:list>
              </text:list-item>
            </text:list>
            <text:list text:style-name="a1241">
              <text:list-item>
                <text:list text:style-name="a1241">
                  <text:list-item>
                    <text:list text:style-name="a1241">
                      <text:list-item>
                        <text:list text:style-name="a1241">
                          <text:list-item>
                            <text:list text:style-name="a1241">
                              <text:list-item>
                                <text:p text:style-name="a1240" text:class-names="" text:cond-style-name=""><text:span text:style-name="a1237" text:class-names="">第<text:s text:c="1"/></text:span><text:span text:style-name="a1238" text:class-names="">5<text:s text:c="1"/></text:span><text:span text:style-name="a1239" text:class-names="">レベル</text:span></text:p>
                              </text:list-item>
                            </text:list>
                          </text:list-item>
                        </text:list>
                      </text:list-item>
                    </text:list>
                  </text:list-item>
                </text:list>
              </text:list-item>
            </text:list>
          </draw:text-box>
          <svg:title/>
          <svg:desc/>
        </draw:frame>
        <draw:frame draw:id="id16" presentation:style-name="a1245" draw:name="Rectangle 6" svg:x="0in" svg:y="9.49826in" svg:width="3.25in" svg:height="0.5in" presentation:class="footer" presentation:placeholder="false">
          <draw:text-box>
            <text:p text:style-name="a1244" text:class-names="" text:cond-style-name=""><text:span text:style-name="a1243" text:class-names=""/></text:p>
          </draw:text-box>
          <svg:title/>
          <svg:desc/>
        </draw:frame>
        <draw:frame draw:id="id17" presentation:style-name="a1249" draw:name="Rectangle 7" svg:x="4.24826in" svg:y="9.49826in" svg:width="3.25in" svg:height="0.5in" presentation:class="page-number" presentation:placeholder="false">
          <draw:text-box>
            <text:p text:style-name="a1248" text:class-names="" text:cond-style-name=""><text:span text:style-name="a1246" text:class-names=""><text:page-number style:num-format="1" text:fixed="false">‹#›</text:page-number></text:span><text:span text:style-name="a1247" text:class-names=""/></text:p>
          </draw:text-box>
          <svg:title/>
          <svg:desc/>
        </draw:frame>
      </presentation:notes>
    </style:master-page>
    <style:master-page style:name="Master1-Layout17-vertTitleAndTx-直排標題及文字" style:page-layout-name="pageLayout1" draw:style-name="a1252">
      <draw:g draw:name="Group 13" draw:id="id223">
        <svg:title/>
        <svg:desc/>
        <draw:custom-shape svg:x="0in" svg:y="0in" svg:width="1.17361in" svg:height="5.78646in" draw:id="id229" draw:layer="Master1-bg" draw:style-name="a1285" draw:name="Freeform 6">
          <svg:title/>
          <svg:desc/>
          <draw:enhanced-geometry xmlns:dr3d="urn:oasis:names:tc:opendocument:xmlns:dr3d:1.0" draw:type="non-primitive" svg:viewBox="0 0 676 3333" draw:enhanced-path="M 0 3132 L 0 3312 126 3333 676 0 514 0 0 313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6"/>
            <draw:equation draw:name="f7" draw:formula="?f4 / 3333"/>
            <draw:equation draw:name="f8" draw:formula="0 / ?f6"/>
            <draw:equation draw:name="f9" draw:formula="?f1 / ?f6"/>
            <draw:equation draw:name="f10" draw:formula="0 / ?f7"/>
            <draw:equation draw:name="f11" draw:formula="?f3 / ?f7"/>
          </draw:enhanced-geometry>
        </draw:custom-shape>
        <draw:custom-shape svg:x="0in" svg:y="0in" svg:width="0.82986in" svg:height="5.05729in" draw:id="id230" draw:layer="Master1-bg" draw:style-name="a1286" draw:name="Freeform 7">
          <svg:title/>
          <svg:desc/>
          <draw:enhanced-geometry xmlns:dr3d="urn:oasis:names:tc:opendocument:xmlns:dr3d:1.0" draw:type="non-primitive" svg:viewBox="0 0 478 2913" draw:enhanced-path="M 478 0 L 318 0 0 1938 0 2913 47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8"/>
            <draw:equation draw:name="f7" draw:formula="?f4 / 2913"/>
            <draw:equation draw:name="f8" draw:formula="0 / ?f6"/>
            <draw:equation draw:name="f9" draw:formula="?f1 / ?f6"/>
            <draw:equation draw:name="f10" draw:formula="0 / ?f7"/>
            <draw:equation draw:name="f11" draw:formula="?f3 / ?f7"/>
          </draw:enhanced-geometry>
        </draw:custom-shape>
        <draw:custom-shape svg:x="0in" svg:y="6.19271in" svg:width="0.99132in" svg:height="1.30729in" draw:id="id231" draw:layer="Master1-bg" draw:style-name="a1287" draw:name="Freeform 8">
          <svg:title/>
          <svg:desc/>
          <draw:enhanced-geometry xmlns:dr3d="urn:oasis:names:tc:opendocument:xmlns:dr3d:1.0" draw:type="non-primitive" svg:viewBox="0 0 571 753" draw:enhanced-path="M 0 0 L 0 12 538 753 571 75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1"/>
            <draw:equation draw:name="f7" draw:formula="?f4 / 753"/>
            <draw:equation draw:name="f8" draw:formula="0 / ?f6"/>
            <draw:equation draw:name="f9" draw:formula="?f1 / ?f6"/>
            <draw:equation draw:name="f10" draw:formula="0 / ?f7"/>
            <draw:equation draw:name="f11" draw:formula="?f3 / ?f7"/>
          </draw:enhanced-geometry>
        </draw:custom-shape>
        <draw:custom-shape svg:x="0in" svg:y="5.79167in" svg:width="1.62674in" svg:height="1.70833in" draw:id="id232" draw:layer="Master1-bg" draw:style-name="a1288" draw:name="Freeform 9">
          <svg:title/>
          <svg:desc/>
          <draw:enhanced-geometry xmlns:dr3d="urn:oasis:names:tc:opendocument:xmlns:dr3d:1.0" draw:type="non-primitive" svg:viewBox="0 0 937 984" draw:enhanced-path="M 0 0 L 0 3 901 984 937 98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
            <draw:equation draw:name="f7" draw:formula="?f4 / 984"/>
            <draw:equation draw:name="f8" draw:formula="0 / ?f6"/>
            <draw:equation draw:name="f9" draw:formula="?f1 / ?f6"/>
            <draw:equation draw:name="f10" draw:formula="0 / ?f7"/>
            <draw:equation draw:name="f11" draw:formula="?f3 / ?f7"/>
          </draw:enhanced-geometry>
        </draw:custom-shape>
        <draw:custom-shape svg:x="0in" svg:y="5.75in" svg:width="2.3316in" svg:height="1.75in" draw:id="id233" draw:layer="Master1-bg" draw:style-name="a1289" draw:name="Freeform 10">
          <svg:title/>
          <svg:desc/>
          <draw:enhanced-geometry xmlns:dr3d="urn:oasis:names:tc:opendocument:xmlns:dr3d:1.0" draw:type="non-primitive" svg:viewBox="0 0 1343 1008" draw:enhanced-path="M 0 24 L 937 1008 1343 1008 126 21 0 0 0 2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43"/>
            <draw:equation draw:name="f7" draw:formula="?f4 / 1008"/>
            <draw:equation draw:name="f8" draw:formula="0 / ?f6"/>
            <draw:equation draw:name="f9" draw:formula="?f1 / ?f6"/>
            <draw:equation draw:name="f10" draw:formula="0 / ?f7"/>
            <draw:equation draw:name="f11" draw:formula="?f3 / ?f7"/>
          </draw:enhanced-geometry>
        </draw:custom-shape>
        <draw:custom-shape svg:x="0in" svg:y="5.85938in" svg:width="1.50694in" svg:height="1.64063in" draw:id="id234" draw:layer="Master1-bg" draw:style-name="a1290" draw:name="Freeform 11">
          <svg:title/>
          <svg:desc/>
          <draw:enhanced-geometry xmlns:dr3d="urn:oasis:names:tc:opendocument:xmlns:dr3d:1.0" draw:type="non-primitive" svg:viewBox="0 0 868 945" draw:enhanced-path="M 0 192 L 571 945 868 945 0 0 0 19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8"/>
            <draw:equation draw:name="f7" draw:formula="?f4 / 945"/>
            <draw:equation draw:name="f8" draw:formula="0 / ?f6"/>
            <draw:equation draw:name="f9" draw:formula="?f1 / ?f6"/>
            <draw:equation draw:name="f10" draw:formula="0 / ?f7"/>
            <draw:equation draw:name="f11" draw:formula="?f3 / ?f7"/>
          </draw:enhanced-geometry>
        </draw:custom-shape>
      </draw:g>
      <draw:frame draw:id="id224" presentation:style-name="a1256" draw:name="Vertical Title 1" svg:x="7.9849in" svg:y="0.75in" svg:width="1.45245in" svg:height="5.58333in" presentation:class="title" presentation:placeholder="false">
        <draw:text-box>
          <text:p text:style-name="a1255" text:class-names="" text:cond-style-name=""><text:span text:style-name="a1253" text:class-names="">按一下以編輯母片標題樣式</text:span><text:span text:style-name="a1254" text:class-names=""/></text:p>
        </draw:text-box>
        <svg:title/>
        <svg:desc/>
      </draw:frame>
      <draw:frame draw:id="id225" presentation:style-name="a1273" draw:name="Vertical Text Placeholder 2" svg:x="1.21776in" svg:y="0.75in" svg:width="6.57959in" svg:height="5.58333in" presentation:class="outline" presentation:placeholder="false">
        <draw:text-box>
          <text:list text:style-name="a1259">
            <text:list-item>
              <text:p text:style-name="a1258" text:class-names="" text:cond-style-name=""><text:span text:style-name="a1257" text:class-names="">按一下以編輯母片文字樣式</text:span></text:p>
            </text:list-item>
          </text:list>
          <text:list text:style-name="a1262">
            <text:list-item>
              <text:list text:style-name="a1262">
                <text:list-item>
                  <text:p text:style-name="a1261" text:class-names="" text:cond-style-name=""><text:span text:style-name="a1260" text:class-names="">第二層</text:span></text:p>
                </text:list-item>
              </text:list>
            </text:list-item>
          </text:list>
          <text:list text:style-name="a1265">
            <text:list-item>
              <text:list text:style-name="a1265">
                <text:list-item>
                  <text:list text:style-name="a1265">
                    <text:list-item>
                      <text:p text:style-name="a1264" text:class-names="" text:cond-style-name=""><text:span text:style-name="a1263" text:class-names="">第三層</text:span></text:p>
                    </text:list-item>
                  </text:list>
                </text:list-item>
              </text:list>
            </text:list-item>
          </text:list>
          <text:list text:style-name="a1268">
            <text:list-item>
              <text:list text:style-name="a1268">
                <text:list-item>
                  <text:list text:style-name="a1268">
                    <text:list-item>
                      <text:list text:style-name="a1268">
                        <text:list-item>
                          <text:p text:style-name="a1267" text:class-names="" text:cond-style-name=""><text:span text:style-name="a1266" text:class-names="">第四層</text:span></text:p>
                        </text:list-item>
                      </text:list>
                    </text:list-item>
                  </text:list>
                </text:list-item>
              </text:list>
            </text:list-item>
          </text:list>
          <text:list text:style-name="a1272">
            <text:list-item>
              <text:list text:style-name="a1272">
                <text:list-item>
                  <text:list text:style-name="a1272">
                    <text:list-item>
                      <text:list text:style-name="a1272">
                        <text:list-item>
                          <text:list text:style-name="a1272">
                            <text:list-item>
                              <text:p text:style-name="a1271" text:class-names="" text:cond-style-name=""><text:span text:style-name="a1269" text:class-names="">第五層</text:span><text:span text:style-name="a1270" text:class-names=""/></text:p>
                            </text:list-item>
                          </text:list>
                        </text:list-item>
                      </text:list>
                    </text:list-item>
                  </text:list>
                </text:list-item>
              </text:list>
            </text:list-item>
          </text:list>
        </draw:text-box>
        <svg:title/>
        <svg:desc/>
      </draw:frame>
      <draw:frame draw:id="id226" presentation:style-name="a1277" draw:name="Date Placeholder 3" svg:x="8.04755in" svg:y="6.68862in" svg:width="0.93774in" svg:height="0.39931in" presentation:class="date-time" presentation:placeholder="false">
        <draw:text-box>
          <text:p text:style-name="a1276" text:class-names="" text:cond-style-name=""><text:span text:style-name="a1274" text:class-names="">2004/08/17</text:span><text:span text:style-name="a1275" text:class-names=""/></text:p>
        </draw:text-box>
        <svg:title/>
        <svg:desc/>
      </draw:frame>
      <draw:frame draw:id="id227" presentation:style-name="a1280" draw:name="Footer Placeholder 4" svg:x="2.17301in" svg:y="6.68862in" svg:width="5.81203in" svg:height="0.39931in" presentation:class="footer" presentation:placeholder="false">
        <draw:text-box>
          <text:p text:style-name="a1279" text:class-names="" text:cond-style-name=""><text:span text:style-name="a1278" text:class-names=""/></text:p>
        </draw:text-box>
        <svg:title/>
        <svg:desc/>
      </draw:frame>
      <draw:frame draw:id="id228" presentation:style-name="a1284" draw:name="Slide Number Placeholder 5" svg:x="9.04781in" svg:y="6.68862in" svg:width="0.45219in" svg:height="0.39931in" presentation:class="page-number" presentation:placeholder="false">
        <draw:text-box>
          <text:p text:style-name="a1283" text:class-names="" text:cond-style-name=""><text:span text:style-name="a1281" text:class-names=""><text:page-number style:num-format="1" text:fixed="false">‹#›</text:page-number></text:span><text:span text:style-name="a1282" text:class-names=""/></text:p>
        </draw:text-box>
        <svg:title/>
        <svg:desc/>
      </draw:frame>
      <presentation:notes style:page-layout-name="pageLayout2" draw:style-name="a1328">
        <draw:frame draw:id="id12" presentation:style-name="a1293" draw:name="Rectangle 2" svg:x="0in" svg:y="0in" svg:width="3.25in" svg:height="0.5in" presentation:class="header" presentation:placeholder="false">
          <draw:text-box>
            <text:p text:style-name="a1292" text:class-names="" text:cond-style-name=""><text:span text:style-name="a1291" text:class-names=""/></text:p>
          </draw:text-box>
          <svg:title/>
          <svg:desc/>
        </draw:frame>
        <draw:frame draw:id="id13" presentation:style-name="a1296" draw:name="Rectangle 3" svg:x="4.24826in" svg:y="0in" svg:width="3.25in" svg:height="0.5in" presentation:class="date-time" presentation:placeholder="false">
          <draw:text-box>
            <text:p text:style-name="a1295" text:class-names="" text:cond-style-name=""><text:span text:style-name="a1294" text:class-names=""/></text:p>
          </draw:text-box>
          <svg:title/>
          <svg:desc/>
        </draw:frame>
        <draw:page-thumbnail svg:x="1.25in" svg:y="0.75in" svg:width="5in" svg:height="3.75in" presentation:class="page" draw:id="id14" presentation:style-name="a1297" draw:name="Rectangle 4">
          <svg:title/>
          <svg:desc/>
        </draw:page-thumbnail>
        <draw:frame draw:id="id15" presentation:style-name="a1320" draw:name="Rectangle 5" svg:x="0.75in" svg:y="4.75in" svg:width="6in" svg:height="4.5in" presentation:class="notes" presentation:placeholder="false">
          <draw:text-box>
            <text:p text:style-name="a1299" text:class-names="" text:cond-style-name=""><text:span text:style-name="a1298" text:class-names="">マスタ テキストの書式設定</text:span></text:p>
            <text:list text:style-name="a1304">
              <text:list-item>
                <text:list text:style-name="a1304">
                  <text:list-item>
                    <text:p text:style-name="a1303" text:class-names="" text:cond-style-name=""><text:span text:style-name="a1300" text:class-names="">第<text:s text:c="1"/></text:span><text:span text:style-name="a1301" text:class-names="">2<text:s text:c="1"/></text:span><text:span text:style-name="a1302" text:class-names="">レベル</text:span></text:p>
                  </text:list-item>
                </text:list>
              </text:list-item>
            </text:list>
            <text:list text:style-name="a1309">
              <text:list-item>
                <text:list text:style-name="a1309">
                  <text:list-item>
                    <text:list text:style-name="a1309">
                      <text:list-item>
                        <text:p text:style-name="a1308" text:class-names="" text:cond-style-name=""><text:span text:style-name="a1305" text:class-names="">第<text:s text:c="1"/></text:span><text:span text:style-name="a1306" text:class-names="">3<text:s text:c="1"/></text:span><text:span text:style-name="a1307" text:class-names="">レベル</text:span></text:p>
                      </text:list-item>
                    </text:list>
                  </text:list-item>
                </text:list>
              </text:list-item>
            </text:list>
            <text:list text:style-name="a1314">
              <text:list-item>
                <text:list text:style-name="a1314">
                  <text:list-item>
                    <text:list text:style-name="a1314">
                      <text:list-item>
                        <text:list text:style-name="a1314">
                          <text:list-item>
                            <text:p text:style-name="a1313" text:class-names="" text:cond-style-name=""><text:span text:style-name="a1310" text:class-names="">第<text:s text:c="1"/></text:span><text:span text:style-name="a1311" text:class-names="">4<text:s text:c="1"/></text:span><text:span text:style-name="a1312" text:class-names="">レベル</text:span></text:p>
                          </text:list-item>
                        </text:list>
                      </text:list-item>
                    </text:list>
                  </text:list-item>
                </text:list>
              </text:list-item>
            </text:list>
            <text:list text:style-name="a1319">
              <text:list-item>
                <text:list text:style-name="a1319">
                  <text:list-item>
                    <text:list text:style-name="a1319">
                      <text:list-item>
                        <text:list text:style-name="a1319">
                          <text:list-item>
                            <text:list text:style-name="a1319">
                              <text:list-item>
                                <text:p text:style-name="a1318" text:class-names="" text:cond-style-name=""><text:span text:style-name="a1315" text:class-names="">第<text:s text:c="1"/></text:span><text:span text:style-name="a1316" text:class-names="">5<text:s text:c="1"/></text:span><text:span text:style-name="a1317" text:class-names="">レベル</text:span></text:p>
                              </text:list-item>
                            </text:list>
                          </text:list-item>
                        </text:list>
                      </text:list-item>
                    </text:list>
                  </text:list-item>
                </text:list>
              </text:list-item>
            </text:list>
          </draw:text-box>
          <svg:title/>
          <svg:desc/>
        </draw:frame>
        <draw:frame draw:id="id16" presentation:style-name="a1323" draw:name="Rectangle 6" svg:x="0in" svg:y="9.49826in" svg:width="3.25in" svg:height="0.5in" presentation:class="footer" presentation:placeholder="false">
          <draw:text-box>
            <text:p text:style-name="a1322" text:class-names="" text:cond-style-name=""><text:span text:style-name="a1321" text:class-names=""/></text:p>
          </draw:text-box>
          <svg:title/>
          <svg:desc/>
        </draw:frame>
        <draw:frame draw:id="id17" presentation:style-name="a1327" draw:name="Rectangle 7" svg:x="4.24826in" svg:y="9.49826in" svg:width="3.25in" svg:height="0.5in" presentation:class="page-number" presentation:placeholder="false">
          <draw:text-box>
            <text:p text:style-name="a1326" text:class-names="" text:cond-style-name=""><text:span text:style-name="a1324" text:class-names=""><text:page-number style:num-format="1" text:fixed="false">‹#›</text:page-number></text:span><text:span text:style-name="a1325" text:class-names=""/></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104學年度兼任助理座談會教務處報告</dc:title>
    <meta:initial-creator>NTSU-TLC</meta:initial-creator>
    <dc:creator>Bo Kai</dc:creator>
    <meta:creation-date>2015-08-20T02:46:52Z</meta:creation-date>
    <dc:date>2016-05-13T06:00:36Z</dc:date>
    <meta:template xlink:href="TM03457496%5b%5bfn=視差%5d%5d" xlink:type="simple"/>
    <meta:editing-cycles>48</meta:editing-cycles>
    <meta:editing-duration>PT33235S</meta:editing-duration>
    <meta:document-statistic meta:paragraph-count="262" meta:word-count="1853"/>
  </office:meta>
</office:document-meta>
</file>